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spreadshee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Pictures/10000001000011CA00000397455CA4A1.png" manifest:media-type="image/png"/>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4">
  <office:scripts/>
  <office:font-face-decls>
    <style:font-face style:name="Arial" svg:font-family="Arial" style:font-family-generic="swiss" style:font-pitch="variable"/>
    <style:font-face style:name="Arial1" svg:font-family="Arial"/>
    <style:font-face style:name="Calibri" svg:font-family="Calibri"/>
    <style:font-face style:name="Calibri1" svg:font-family="Calibri"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Times New Roman" svg:font-family="'Times New Roman'" style:font-family-generic="roman" style:font-pitch="variable"/>
    <style:font-face style:name="Verdana" svg:font-family="Verdana"/>
    <style:font-face style:name="Verdana1" svg:font-family="Verdana, Verdana" style:font-family-generic="swiss"/>
    <style:font-face style:name="Verdana2" svg:font-family="Verdana" style:font-family-generic="roman"/>
  </office:font-face-decls>
  <office:automatic-styles>
    <style:style style:name="co1" style:family="table-column">
      <style:table-column-properties fo:break-before="auto" style:column-width="2.805cm"/>
    </style:style>
    <style:style style:name="co2" style:family="table-column">
      <style:table-column-properties fo:break-before="auto" style:column-width="4.392cm"/>
    </style:style>
    <style:style style:name="co3" style:family="table-column">
      <style:table-column-properties fo:break-before="auto" style:column-width="5.362cm"/>
    </style:style>
    <style:style style:name="co4" style:family="table-column">
      <style:table-column-properties fo:break-before="auto" style:column-width="2.646cm"/>
    </style:style>
    <style:style style:name="co5" style:family="table-column">
      <style:table-column-properties fo:break-before="auto" style:column-width="3.104cm"/>
    </style:style>
    <style:style style:name="co6" style:family="table-column">
      <style:table-column-properties fo:break-before="auto" style:column-width="1.923cm"/>
    </style:style>
    <style:style style:name="co7" style:family="table-column">
      <style:table-column-properties fo:break-before="auto" style:column-width="1.076cm"/>
    </style:style>
    <style:style style:name="co8" style:family="table-column">
      <style:table-column-properties fo:break-before="auto" style:column-width="3.757cm"/>
    </style:style>
    <style:style style:name="co9" style:family="table-column">
      <style:table-column-properties fo:break-before="auto" style:column-width="3.387cm"/>
    </style:style>
    <style:style style:name="co10" style:family="table-column">
      <style:table-column-properties fo:break-before="auto" style:column-width="3.881cm"/>
    </style:style>
    <style:style style:name="co11" style:family="table-column">
      <style:table-column-properties fo:break-before="auto" style:column-width="3.404cm"/>
    </style:style>
    <style:style style:name="co12" style:family="table-column">
      <style:table-column-properties fo:break-before="auto" style:column-width="3.704cm"/>
    </style:style>
    <style:style style:name="co13" style:family="table-column">
      <style:table-column-properties fo:break-before="auto" style:column-width="2.822cm"/>
    </style:style>
    <style:style style:name="co14" style:family="table-column">
      <style:table-column-properties fo:break-before="auto" style:column-width="2.399cm"/>
    </style:style>
    <style:style style:name="co15" style:family="table-column">
      <style:table-column-properties fo:break-before="auto" style:column-width="8.608cm"/>
    </style:style>
    <style:style style:name="co16" style:family="table-column">
      <style:table-column-properties fo:break-before="auto" style:column-width="4.921cm"/>
    </style:style>
    <style:style style:name="co17" style:family="table-column">
      <style:table-column-properties fo:break-before="auto" style:column-width="1.676cm"/>
    </style:style>
    <style:style style:name="co18" style:family="table-column">
      <style:table-column-properties fo:break-before="auto" style:column-width="3.228cm"/>
    </style:style>
    <style:style style:name="co19" style:family="table-column">
      <style:table-column-properties fo:break-before="auto" style:column-width="44.309cm"/>
    </style:style>
    <style:style style:name="co20" style:family="table-column">
      <style:table-column-properties fo:break-before="auto" style:column-width="1.693cm"/>
    </style:style>
    <style:style style:name="co21" style:family="table-column">
      <style:table-column-properties fo:break-before="auto" style:column-width="14.676cm"/>
    </style:style>
    <style:style style:name="ro1" style:family="table-row">
      <style:table-row-properties style:row-height="0.106cm" fo:break-before="auto" style:use-optimal-row-height="false"/>
    </style:style>
    <style:style style:name="ro2" style:family="table-row">
      <style:table-row-properties style:row-height="0.953cm" fo:break-before="auto" style:use-optimal-row-height="false"/>
    </style:style>
    <style:style style:name="ro3" style:family="table-row">
      <style:table-row-properties style:row-height="0.487cm" fo:break-before="auto" style:use-optimal-row-height="true"/>
    </style:style>
    <style:style style:name="ro4" style:family="table-row">
      <style:table-row-properties style:row-height="1cm" fo:break-before="auto" style:use-optimal-row-height="true"/>
    </style:style>
    <style:style style:name="ro5" style:family="table-row">
      <style:table-row-properties style:row-height="0.891cm" fo:break-before="auto" style:use-optimal-row-height="false"/>
    </style:style>
    <style:style style:name="ro6" style:family="table-row">
      <style:table-row-properties style:row-height="1.236cm" fo:break-before="auto" style:use-optimal-row-height="true"/>
    </style:style>
    <style:style style:name="ro7" style:family="table-row">
      <style:table-row-properties style:row-height="1.632cm" fo:break-before="auto" style:use-optimal-row-height="true"/>
    </style:style>
    <style:style style:name="ro8" style:family="table-row">
      <style:table-row-properties style:row-height="0.841cm" fo:break-before="auto" style:use-optimal-row-height="true"/>
    </style:style>
    <style:style style:name="ro9" style:family="table-row">
      <style:table-row-properties style:row-height="2.422cm" fo:break-before="auto" style:use-optimal-row-height="true"/>
    </style:style>
    <style:style style:name="ro10" style:family="table-row">
      <style:table-row-properties style:row-height="3.605cm" fo:break-before="auto" style:use-optimal-row-height="true"/>
    </style:style>
    <style:style style:name="ro11" style:family="table-row">
      <style:table-row-properties style:row-height="1.023cm" fo:break-before="auto" style:use-optimal-row-height="false"/>
    </style:style>
    <style:style style:name="ro12" style:family="table-row">
      <style:table-row-properties style:row-height="2.69cm" fo:break-before="auto" style:use-optimal-row-height="false"/>
    </style:style>
    <style:style style:name="ro13" style:family="table-row">
      <style:table-row-properties style:row-height="0.917cm" fo:break-before="auto" style:use-optimal-row-height="false"/>
    </style:style>
    <style:style style:name="ro14" style:family="table-row">
      <style:table-row-properties style:row-height="0.944cm" fo:break-before="auto" style:use-optimal-row-height="false"/>
    </style:style>
    <style:style style:name="ro15" style:family="table-row">
      <style:table-row-properties style:row-height="3.21cm" fo:break-before="auto" style:use-optimal-row-height="true"/>
    </style:style>
    <style:style style:name="ro16" style:family="table-row">
      <style:table-row-properties style:row-height="1.367cm" fo:break-before="auto" style:use-optimal-row-height="false"/>
    </style:style>
    <style:style style:name="ro17" style:family="table-row">
      <style:table-row-properties style:row-height="2.027cm" fo:break-before="auto" style:use-optimal-row-height="true"/>
    </style:style>
    <style:style style:name="ro18" style:family="table-row">
      <style:table-row-properties style:row-height="2.817cm" fo:break-before="auto" style:use-optimal-row-height="true"/>
    </style:style>
    <style:style style:name="ro19" style:family="table-row">
      <style:table-row-properties style:row-height="0.512cm" fo:break-before="auto" style:use-optimal-row-height="true"/>
    </style:style>
    <style:style style:name="ro20" style:family="table-row">
      <style:table-row-properties style:row-height="0.452cm" fo:break-before="auto" style:use-optimal-row-height="true"/>
    </style:style>
    <style:style style:name="ro21" style:family="table-row">
      <style:table-row-properties style:row-height="1.623cm" fo:break-before="auto" style:use-optimal-row-height="true"/>
    </style:style>
    <style:style style:name="ro22" style:family="table-row">
      <style:table-row-properties style:row-height="2.399cm" fo:break-before="auto" style:use-optimal-row-height="true"/>
    </style:style>
    <style:style style:name="ro23" style:family="table-row">
      <style:table-row-properties style:row-height="2.011cm" fo:break-before="auto" style:use-optimal-row-height="true"/>
    </style:style>
    <style:style style:name="ro24" style:family="table-row">
      <style:table-row-properties style:row-height="1.235cm" fo:break-before="auto" style:use-optimal-row-height="true"/>
    </style:style>
    <style:style style:name="ro25" style:family="table-row">
      <style:table-row-properties style:row-height="5.581cm" fo:break-before="auto" style:use-optimal-row-height="true"/>
    </style:style>
    <style:style style:name="ro26" style:family="table-row">
      <style:table-row-properties style:row-height="4.68cm" fo:break-before="auto" style:use-optimal-row-height="false"/>
    </style:style>
    <style:style style:name="ro27" style:family="table-row">
      <style:table-row-properties style:row-height="3.41cm" fo:break-before="auto" style:use-optimal-row-height="false"/>
    </style:style>
    <style:style style:name="ro28" style:family="table-row">
      <style:table-row-properties style:row-height="1.157cm" fo:break-before="auto" style:use-optimal-row-height="false"/>
    </style:style>
    <style:style style:name="ro29" style:family="table-row">
      <style:table-row-properties style:row-height="1.184cm" fo:break-before="auto" style:use-optimal-row-height="false"/>
    </style:style>
    <style:style style:name="ro30" style:family="table-row">
      <style:table-row-properties style:row-height="2.316cm" fo:break-before="auto" style:use-optimal-row-height="false"/>
    </style:style>
    <style:style style:name="ro31" style:family="table-row">
      <style:table-row-properties style:row-height="2.738cm" fo:break-before="auto" style:use-optimal-row-height="false"/>
    </style:style>
    <style:style style:name="ro32" style:family="table-row">
      <style:table-row-properties style:row-height="1.974cm" fo:break-before="auto" style:use-optimal-row-height="false"/>
    </style:style>
    <style:style style:name="ro33" style:family="table-row">
      <style:table-row-properties style:row-height="2.342cm" fo:break-before="auto" style:use-optimal-row-height="false"/>
    </style:style>
    <style:style style:name="ta1" style:family="table" style:master-page-name="mp1">
      <style:table-properties table:display="true" style:writing-mode="lr-tb" table:tab-color="#4472c4"/>
    </style:style>
    <style:style style:name="ta2" style:family="table" style:master-page-name="mp1">
      <style:table-properties table:display="true" style:writing-mode="lr-tb" table:tab-color="#ffff00"/>
    </style:style>
    <number:number-style style:name="N1">
      <number:number number:decimal-places="0" number:min-decimal-places="0" number:min-integer-digits="1"/>
    </number:number-style>
    <number:percentage-style style:name="N10">
      <number:number number:decimal-places="0" number:min-decimal-places="0" number:min-integer-digits="1"/>
      <number:text>%</number:text>
    </number:percentage-style>
    <style:style style:name="ce4" style:family="table-cell" style:parent-style-name="Default" style:data-style-name="N0">
      <style:table-cell-properties fo:background-color="#ffffff" style:vertical-align="top"/>
      <style:map style:condition="is-true-formula(AND(COUNTIF([.$A$1:.$A$80]; [.A1])+COUNTIF([.$A$84:.$A$1048576]; [.A1])&gt;1;NOT(ISBLANK([.A1]))))" style:apply-style-name="cf1" style:base-cell-address="Overzicht_projecten.A1"/>
    </style:style>
    <style:style style:name="ce12" style:family="table-cell" style:parent-style-name="Default" style:data-style-name="N0">
      <style:table-cell-properties fo:background-color="#ffffff" style:vertical-align="top"/>
      <style:text-properties fo:font-size="14pt" fo:font-weight="bold" style:font-size-asian="14pt" style:font-weight-asian="bold" style:font-size-complex="14pt" style:font-weight-complex="bold"/>
      <style:map style:condition="is-true-formula(AND(COUNTIF([.$A$1:.$A$80]; [.A1])+COUNTIF([.$A$84:.$A$1048576]; [.A1])&gt;1;NOT(ISBLANK([.A1]))))" style:apply-style-name="cf1" style:base-cell-address="Overzicht_projecten.A1"/>
    </style:style>
    <style:style style:name="ce18" style:family="table-cell" style:parent-style-name="Default" style:data-style-name="N0">
      <style:table-cell-properties fo:border-bottom="none" fo:background-color="#305496" fo:wrap-option="wrap" fo:border-left="0.06pt solid #000000" fo:border-right="0.06pt solid #000000" fo:border-top="0.06pt solid #000000" style:vertical-align="top"/>
      <style:text-properties fo:color="#ffff00" fo:font-size="9pt" fo:font-weight="bold" style:font-size-asian="9pt" style:font-weight-asian="bold" style:font-size-complex="9pt" style:font-weight-complex="bold"/>
      <style:map style:condition="is-true-formula(AND(COUNTIF([.$A$1:.$A$80]; [.A1])+COUNTIF([.$A$84:.$A$1048576]; [.A1])&gt;1;NOT(ISBLANK([.A1]))))" style:apply-style-name="cf1" style:base-cell-address="Overzicht_projecten.A1"/>
    </style:style>
    <style:style style:name="ce16" style:family="table-cell" style:parent-style-name="Default" style:data-style-name="N0">
      <style:table-cell-properties fo:border="0.06pt solid #000000" style:vertical-align="top"/>
      <style:map style:condition="is-true-formula(AND(COUNTIF([.$A$1:.$A$80]; [.A5])+COUNTIF([.$A$84:.$A$1048576]; [.A5])&gt;1;NOT(ISBLANK([.A5]))))" style:apply-style-name="cf1" style:base-cell-address="Overzicht_projecten.A5"/>
      <style:map style:condition="is-true-formula(&quot;ISLEEG&quot;)" style:apply-style-name="cf2" style:base-cell-address="Overzicht_projecten.A5"/>
    </style:style>
    <style:style style:name="ce24" style:family="table-cell" style:parent-style-name="Default" style:data-style-name="N0">
      <style:table-cell-properties style:cell-protect="none" style:print-content="true" fo:background-color="transparent" fo:wrap-option="wrap" fo:border="0.06pt solid #000000" style:vertical-align="top"/>
      <style:paragraph-properties fo:margin-left="0cm" style:writing-mode="lr-tb"/>
      <style:text-properties fo:color="#000000"/>
      <style:map style:condition="is-true-formula(AND(COUNTIF([.$A$1:.$A$80]; [.A5])+COUNTIF([.$A$84:.$A$1048576]; [.A5])&gt;1;NOT(ISBLANK([.A5]))))" style:apply-style-name="cf1" style:base-cell-address="Overzicht_projecten.A5"/>
      <style:map style:condition="is-true-formula(&quot;ISLEEG&quot;)" style:apply-style-name="cf2" style:base-cell-address="Overzicht_projecten.A5"/>
    </style:style>
    <style:style style:name="ce30" style:family="table-cell" style:parent-style-name="Default" style:data-style-name="N0">
      <style:table-cell-properties fo:background-color="#ffffff" style:cell-protect="none" style:print-content="true" fo:wrap-option="wrap" fo:border="0.06pt solid #000000" style:vertical-align="top"/>
      <style:paragraph-properties fo:margin-left="0cm" style:writing-mode="lr-tb"/>
      <style:text-properties fo:color="#000000"/>
      <style:map style:condition="is-true-formula(AND(COUNTIF([.$A$1:.$A$80]; [.A5])+COUNTIF([.$A$84:.$A$1048576]; [.A5])&gt;1;NOT(ISBLANK([.A5]))))" style:apply-style-name="cf1" style:base-cell-address="Overzicht_projecten.A5"/>
      <style:map style:condition="is-true-formula(&quot;ISLEEG&quot;)" style:apply-style-name="cf2" style:base-cell-address="Overzicht_projecten.A5"/>
    </style:style>
    <style:style style:name="ce36" style:family="table-cell" style:parent-style-name="Default" style:data-style-name="N0">
      <style:table-cell-properties fo:border-bottom="none" style:cell-protect="none" style:print-content="true" fo:background-color="transparent" fo:wrap-option="wrap" fo:border-left="0.06pt solid #000000" fo:border-right="0.06pt solid #000000" fo:border-top="0.06pt solid #000000" style:vertical-align="top"/>
      <style:paragraph-properties fo:margin-left="0cm" style:writing-mode="lr-tb"/>
      <style:text-properties fo:color="#000000"/>
      <style:map style:condition="is-true-formula(AND(COUNTIF([.$A$1:.$A$80]; [.A5])+COUNTIF([.$A$84:.$A$1048576]; [.A5])&gt;1;NOT(ISBLANK([.A5]))))" style:apply-style-name="cf1" style:base-cell-address="Overzicht_projecten.A5"/>
      <style:map style:condition="is-true-formula(&quot;ISLEEG&quot;)" style:apply-style-name="cf2" style:base-cell-address="Overzicht_projecten.A5"/>
    </style:style>
    <style:style style:name="ce41" style:family="table-cell" style:parent-style-name="Standaard_20_2" style:data-style-name="N0">
      <style:table-cell-properties style:cell-protect="none" style:print-content="true" fo:background-color="transparent" fo:wrap-option="wrap" fo:border="0.06pt solid #000000" style:vertical-align="top"/>
      <style:paragraph-properties fo:margin-left="0cm" style:writing-mode="lr-tb"/>
      <style:text-properties fo:color="#000000" style:font-name="Calibri" fo:font-size="11pt" style:font-name-asian="Calibri" style:font-size-asian="11pt" style:font-name-complex="Calibri" style:font-size-complex="11pt"/>
      <style:map style:condition="is-true-formula(AND(COUNTIF([.$A$1:.$A$80]; [.A1])+COUNTIF([.$A$84:.$A$1048576]; [.A1])&gt;1;NOT(ISBLANK([.A1]))))" style:apply-style-name="cf1" style:base-cell-address="Overzicht_projecten.A1"/>
    </style:style>
    <style:style style:name="ce45" style:family="table-cell" style:parent-style-name="Default" style:data-style-name="N0">
      <style:table-cell-properties fo:border="0.06pt solid #000000" style:vertical-align="top"/>
      <style:map style:condition="is-true-formula(AND(COUNTIF([.$A$1:.$A$80]; [.A1])+COUNTIF([.$A$84:.$A$1048576]; [.A1])&gt;1;NOT(ISBLANK([.A1]))))" style:apply-style-name="cf1" style:base-cell-address="Overzicht_projecten.A1"/>
    </style:style>
    <style:style style:name="ce47" style:family="table-cell" style:parent-style-name="Default" style:data-style-name="N0">
      <style:table-cell-properties fo:border-bottom="none" fo:border-left="0.06pt solid #000000" fo:border-right="0.06pt solid #000000" fo:border-top="0.06pt solid #000000" style:vertical-align="top"/>
      <style:map style:condition="is-true-formula(AND(COUNTIF([.$A$1:.$A$80]; [.A1])+COUNTIF([.$A$84:.$A$1048576]; [.A1])&gt;1;NOT(ISBLANK([.A1]))))" style:apply-style-name="cf1" style:base-cell-address="Overzicht_projecten.A1"/>
    </style:style>
    <style:style style:name="ce105" style:family="table-cell" style:parent-style-name="Default" style:data-style-name="N0">
      <style:table-cell-properties fo:border="0.06pt solid #000000"/>
      <style:text-properties fo:color="#000000"/>
    </style:style>
    <style:style style:name="ce50" style:family="table-cell" style:parent-style-name="Default" style:data-style-name="N0">
      <style:table-cell-properties fo:background-color="transparent" fo:border="0.06pt solid #000000" style:vertical-align="top"/>
      <style:map style:condition="is-true-formula(AND(COUNTIF([.$A$1:.$A$80]; [.A1])+COUNTIF([.$A$84:.$A$1048576]; [.A1])&gt;1;NOT(ISBLANK([.A1]))))" style:apply-style-name="cf1" style:base-cell-address="Overzicht_projecten.A1"/>
    </style:style>
    <style:style style:name="ce52" style:family="table-cell" style:parent-style-name="Default" style:data-style-name="N0">
      <style:table-cell-properties style:vertical-align="top"/>
      <style:map style:condition="is-true-formula(AND(COUNTIF([.$A$1:.$A$80]; [.A1])+COUNTIF([.$A$84:.$A$1048576]; [.A1])&gt;1;NOT(ISBLANK([.A1]))))" style:apply-style-name="cf1" style:base-cell-address="Overzicht_projecten.A1"/>
    </style:style>
    <style:style style:name="ce32" style:family="table-cell" style:parent-style-name="Default" style:data-style-name="N0">
      <style:table-cell-properties fo:background-color="#ffffff" style:vertical-align="top"/>
    </style:style>
    <style:style style:name="ce65" style:family="table-cell" style:parent-style-name="Default" style:data-style-name="N0">
      <style:table-cell-properties fo:border-bottom="none" fo:background-color="#305496" fo:border-left="0.06pt solid #000000" fo:border-right="0.06pt solid #000000" fo:border-top="0.06pt solid #000000" style:vertical-align="top"/>
      <style:text-properties fo:color="#ffff00" fo:font-size="9pt" fo:font-weight="bold" style:font-size-asian="9pt" style:font-weight-asian="bold" style:font-size-complex="9pt" style:font-weight-complex="bold"/>
    </style:style>
    <style:style style:name="ce55" style:family="table-cell" style:parent-style-name="Default" style:data-style-name="N0">
      <style:table-cell-properties fo:border="0.06pt solid #000000" style:vertical-align="top"/>
      <style:map style:condition="is-true-formula(&quot;ISLEEG&quot;)" style:apply-style-name="cf2" style:base-cell-address="Overzicht_projecten.B5"/>
    </style:style>
    <style:style style:name="ce56" style:family="table-cell" style:parent-style-name="Default" style:data-style-name="N0">
      <style:table-cell-properties style:cell-protect="none" style:print-content="true" fo:background-color="transparent" fo:wrap-option="wrap" fo:border="0.06pt solid #000000" style:vertical-align="top"/>
      <style:paragraph-properties fo:margin-left="0cm" style:writing-mode="lr-tb"/>
      <style:text-properties fo:color="#000000"/>
      <style:map style:condition="is-true-formula(&quot;ISLEEG&quot;)" style:apply-style-name="cf2" style:base-cell-address="Overzicht_projecten.B5"/>
    </style:style>
    <style:style style:name="ce57" style:family="table-cell" style:parent-style-name="Default" style:data-style-name="N0">
      <style:table-cell-properties fo:background-color="#ffffff" style:cell-protect="none" style:print-content="true" fo:wrap-option="wrap" fo:border="0.06pt solid #000000" style:vertical-align="top"/>
      <style:paragraph-properties fo:margin-left="0cm" style:writing-mode="lr-tb"/>
      <style:text-properties fo:color="#000000"/>
      <style:map style:condition="is-true-formula(&quot;ISLEEG&quot;)" style:apply-style-name="cf2" style:base-cell-address="Overzicht_projecten.B5"/>
    </style:style>
    <style:style style:name="ce58" style:family="table-cell" style:parent-style-name="Default" style:data-style-name="N0">
      <style:table-cell-properties fo:border-bottom="none" style:cell-protect="none" style:print-content="true" fo:background-color="transparent" fo:wrap-option="wrap" fo:border-left="0.06pt solid #000000" fo:border-right="0.06pt solid #000000" fo:border-top="0.06pt solid #000000" style:vertical-align="top"/>
      <style:paragraph-properties fo:margin-left="0cm" style:writing-mode="lr-tb"/>
      <style:text-properties fo:color="#000000"/>
      <style:map style:condition="is-true-formula(&quot;ISLEEG&quot;)" style:apply-style-name="cf2" style:base-cell-address="Overzicht_projecten.B5"/>
    </style:style>
    <style:style style:name="ce22" style:family="table-cell" style:parent-style-name="Default" style:data-style-name="N0">
      <style:table-cell-properties fo:border="0.06pt solid #000000" style:vertical-align="top"/>
    </style:style>
    <style:style style:name="ce72" style:family="table-cell" style:parent-style-name="Standaard_20_2" style:data-style-name="N0">
      <style:table-cell-properties style:cell-protect="none" style:print-content="true" fo:background-color="transparent" fo:wrap-option="wrap" fo:border="0.06pt solid #000000" style:vertical-align="top"/>
      <style:paragraph-properties fo:margin-left="0cm" style:writing-mode="lr-tb"/>
      <style:text-properties fo:color="#000000" style:font-name="Calibri" fo:font-size="11pt" style:font-name-asian="Calibri" style:font-size-asian="11pt" style:font-name-complex="Calibri" style:font-size-complex="11pt"/>
    </style:style>
    <style:style style:name="ce31" style:family="table-cell" style:parent-style-name="Default" style:data-style-name="N0">
      <style:table-cell-properties fo:wrap-option="wrap" fo:border="0.06pt solid #000000" style:vertical-align="top"/>
    </style:style>
    <style:style style:name="ce94" style:family="table-cell" style:parent-style-name="Default" style:data-style-name="N0">
      <style:table-cell-properties fo:border-bottom="none" fo:border-left="0.06pt solid #000000" fo:border-right="0.06pt solid #000000" fo:border-top="0.06pt solid #000000" style:vertical-align="top"/>
    </style:style>
    <style:style style:name="ce118" style:family="table-cell" style:parent-style-name="Default" style:data-style-name="N0">
      <style:table-cell-properties fo:wrap-option="wrap" fo:border="0.06pt solid #000000" style:vertical-align="automatic"/>
      <style:text-properties fo:color="#000000"/>
    </style:style>
    <style:style style:name="ce107" style:family="table-cell" style:parent-style-name="Default" style:data-style-name="N0">
      <style:table-cell-properties style:vertical-align="top"/>
    </style:style>
    <style:style style:name="ce87" style:family="table-cell" style:parent-style-name="Standaard_20_2" style:data-style-name="N0">
      <style:table-cell-properties fo:background-color="#ffffff" style:cell-protect="none" style:print-content="true" fo:wrap-option="wrap" fo:border="0.06pt solid #000000" style:vertical-align="top"/>
      <style:paragraph-properties fo:margin-left="0cm" style:writing-mode="lr-tb"/>
      <style:text-properties fo:color="#000000" style:font-name="Calibri" fo:font-size="11pt" style:font-name-asian="Calibri" style:font-size-asian="11pt" style:font-name-complex="Calibri" style:font-size-complex="11pt"/>
    </style:style>
    <style:style style:name="ce82" style:family="table-cell" style:parent-style-name="Default" style:data-style-name="N0">
      <style:table-cell-properties style:text-align-source="fix" style:repeat-content="false" fo:wrap-option="wrap" fo:border="0.06pt solid #000000" style:vertical-align="automatic"/>
      <style:paragraph-properties fo:text-align="start" fo:margin-left="0cm"/>
    </style:style>
    <style:style style:name="ce68" style:family="table-cell" style:parent-style-name="Default" style:data-style-name="N0">
      <style:table-cell-properties fo:border-bottom="none" fo:wrap-option="wrap" fo:border-left="0.06pt solid #000000" fo:border-right="0.06pt solid #000000" fo:border-top="0.06pt solid #000000" style:vertical-align="top"/>
    </style:style>
    <style:style style:name="ce119" style:family="table-cell" style:parent-style-name="Default" style:data-style-name="N0">
      <style:text-properties fo:color="#000000"/>
    </style:style>
    <style:style style:name="ce70" style:family="table-cell" style:parent-style-name="Default" style:data-style-name="N0">
      <style:table-cell-properties fo:wrap-option="wrap" fo:border="0.06pt solid #000000" style:vertical-align="top"/>
      <style:text-properties style:font-name="Verdana1" fo:font-size="9pt" style:font-name-asian="Verdana1" style:font-size-asian="9pt" style:font-name-complex="Verdana1" style:font-size-complex="9pt"/>
    </style:style>
    <style:style style:name="ce42" style:family="table-cell" style:parent-style-name="Default" style:data-style-name="N122">
      <style:table-cell-properties fo:background-color="#ffffff" style:vertical-align="top"/>
    </style:style>
    <style:style style:name="ce124" style:family="table-cell" style:parent-style-name="Default" style:data-style-name="N122">
      <style:table-cell-properties fo:border-bottom="none" fo:background-color="#305496" fo:border-left="0.06pt solid #000000" fo:border-right="0.06pt solid #000000" fo:border-top="0.06pt solid #000000" style:vertical-align="top"/>
      <style:text-properties fo:color="#ffff00" fo:font-size="9pt" fo:font-weight="bold" style:font-size-asian="9pt" style:font-weight-asian="bold" style:font-size-complex="9pt" style:font-weight-complex="bold"/>
    </style:style>
    <style:style style:name="ce79" style:family="table-cell" style:parent-style-name="Default" style:data-style-name="N122">
      <style:table-cell-properties style:cell-protect="none" style:print-content="true" fo:wrap-option="wrap" fo:border="0.06pt solid #000000" style:vertical-align="top"/>
      <style:paragraph-properties fo:margin-left="0cm" style:writing-mode="lr-tb"/>
      <style:text-properties fo:color="#000000"/>
      <style:map style:condition="is-true-formula(&quot;ISLEEG&quot;)" style:apply-style-name="cf2" style:base-cell-address="Overzicht_projecten.B5"/>
    </style:style>
    <style:style style:name="ce84" style:family="table-cell" style:parent-style-name="Default" style:data-style-name="N122">
      <style:table-cell-properties fo:background-color="#ffffff" style:cell-protect="none" style:print-content="true" fo:wrap-option="wrap" fo:border="0.06pt solid #000000" style:vertical-align="top"/>
      <style:paragraph-properties fo:margin-left="0cm" style:writing-mode="lr-tb"/>
      <style:text-properties fo:color="#000000"/>
      <style:map style:condition="is-true-formula(&quot;ISLEEG&quot;)" style:apply-style-name="cf2" style:base-cell-address="Overzicht_projecten.B5"/>
    </style:style>
    <style:style style:name="ce73" style:family="table-cell" style:parent-style-name="Standaard_20_2" style:data-style-name="N122">
      <style:table-cell-properties style:cell-protect="none" style:print-content="true" fo:background-color="transparent" fo:wrap-option="wrap" fo:border="0.06pt solid #000000" style:vertical-align="top"/>
      <style:paragraph-properties fo:margin-left="0cm" style:writing-mode="lr-tb"/>
      <style:text-properties fo:color="#000000" style:font-name="Calibri" fo:font-size="11pt" style:font-name-asian="Calibri" style:font-size-asian="11pt" style:font-name-complex="Calibri" style:font-size-complex="11pt"/>
    </style:style>
    <style:style style:name="ce86" style:family="table-cell" style:parent-style-name="Standaard_20_2" style:data-style-name="N122">
      <style:table-cell-properties fo:background-color="#ffffff" style:cell-protect="none" style:print-content="true" fo:wrap-option="wrap" fo:border="0.06pt solid #000000" style:vertical-align="top"/>
      <style:paragraph-properties fo:margin-left="0cm" style:writing-mode="lr-tb"/>
      <style:text-properties fo:color="#000000" style:font-name="Calibri" fo:font-size="11pt" style:font-name-asian="Calibri" style:font-size-asian="11pt" style:font-name-complex="Calibri" style:font-size-complex="11pt"/>
    </style:style>
    <style:style style:name="ce80" style:family="table-cell" style:parent-style-name="Default" style:data-style-name="N122">
      <style:table-cell-properties fo:border="0.06pt solid #000000" style:vertical-align="top"/>
    </style:style>
    <style:style style:name="ce96" style:family="table-cell" style:parent-style-name="Default" style:data-style-name="N122">
      <style:table-cell-properties fo:border-bottom="none" fo:border-left="0.06pt solid #000000" fo:border-right="0.06pt solid #000000" fo:border-top="0.06pt solid #000000" style:vertical-align="top"/>
    </style:style>
    <style:style style:name="ce106" style:family="table-cell" style:parent-style-name="Default" style:data-style-name="N122">
      <style:table-cell-properties fo:background-color="transparent" fo:border="0.06pt solid #000000" style:vertical-align="top"/>
    </style:style>
    <style:style style:name="ce44" style:family="table-cell" style:parent-style-name="Default" style:data-style-name="N122">
      <style:table-cell-properties style:vertical-align="top"/>
    </style:style>
    <style:style style:name="ce14" style:family="table-cell" style:parent-style-name="Default" style:data-style-name="N1">
      <style:table-cell-properties fo:background-color="#ffffff" style:text-align-source="fix" style:repeat-content="false" style:vertical-align="top"/>
      <style:paragraph-properties fo:text-align="center"/>
    </style:style>
    <style:style style:name="ce135" style:family="table-cell" style:parent-style-name="Default" style:data-style-name="N1">
      <style:table-cell-properties fo:border-bottom="none" fo:background-color="#305496" style:text-align-source="fix" style:repeat-content="false" fo:wrap-option="wrap" fo:border-left="0.06pt solid #000000" fo:border-right="0.06pt solid #000000" fo:border-top="0.06pt solid #000000" style:vertical-align="top"/>
      <style:paragraph-properties fo:text-align="center"/>
      <style:text-properties fo:color="#ffff00" fo:font-size="9pt" fo:font-weight="bold" style:font-size-asian="9pt" style:font-weight-asian="bold" style:font-size-complex="9pt" style:font-weight-complex="bold"/>
    </style:style>
    <style:style style:name="ce115" style:family="table-cell" style:parent-style-name="Default" style:data-style-name="N1">
      <style:table-cell-properties style:text-align-source="fix" style:repeat-content="false" fo:border="0.06pt solid #000000" style:vertical-align="top"/>
      <style:paragraph-properties fo:text-align="center"/>
      <style:map style:condition="is-true-formula(&quot;ISLEEG&quot;)" style:apply-style-name="cf2" style:base-cell-address="Overzicht_projecten.B5"/>
    </style:style>
    <style:style style:name="ce137" style:family="table-cell" style:parent-style-name="Default" style:data-style-name="N1">
      <style:table-cell-properties style:text-align-source="fix" style:repeat-content="false" fo:background-color="transparent" fo:border="0.06pt solid #000000" style:vertical-align="top"/>
      <style:paragraph-properties fo:text-align="center"/>
      <style:map style:condition="is-true-formula(&quot;ISLEEG&quot;)" style:apply-style-name="cf2" style:base-cell-address="Overzicht_projecten.B5"/>
    </style:style>
    <style:style style:name="ce153" style:family="table-cell" style:parent-style-name="Default" style:data-style-name="N1">
      <style:table-cell-properties fo:background-color="#ffffff" style:text-align-source="fix" style:repeat-content="false" fo:border="0.06pt solid #000000" style:vertical-align="top"/>
      <style:paragraph-properties fo:text-align="center"/>
      <style:map style:condition="is-true-formula(&quot;ISLEEG&quot;)" style:apply-style-name="cf2" style:base-cell-address="Overzicht_projecten.B5"/>
    </style:style>
    <style:style style:name="ce172" style:family="table-cell" style:parent-style-name="Default" style:data-style-name="N1">
      <style:table-cell-properties fo:border-bottom="none" style:text-align-source="fix" style:repeat-content="false" fo:background-color="transparent" fo:border-left="0.06pt solid #000000" fo:border-right="0.06pt solid #000000" fo:border-top="0.06pt solid #000000" style:vertical-align="top"/>
      <style:paragraph-properties fo:text-align="center"/>
      <style:map style:condition="is-true-formula(&quot;ISLEEG&quot;)" style:apply-style-name="cf2" style:base-cell-address="Overzicht_projecten.B5"/>
    </style:style>
    <style:style style:name="ce177" style:family="table-cell" style:parent-style-name="Default" style:data-style-name="N1">
      <style:table-cell-properties fo:border-bottom="none" fo:background-color="#ffffff" style:text-align-source="fix" style:repeat-content="false" fo:border-left="0.06pt solid #000000" fo:border-right="0.06pt solid #000000" fo:border-top="0.06pt solid #000000" style:vertical-align="top"/>
      <style:paragraph-properties fo:text-align="center"/>
      <style:map style:condition="is-true-formula(&quot;ISLEEG&quot;)" style:apply-style-name="cf2" style:base-cell-address="Overzicht_projecten.B5"/>
    </style:style>
    <style:style style:name="ce51" style:family="table-cell" style:parent-style-name="Default" style:data-style-name="N1">
      <style:table-cell-properties style:text-align-source="fix" style:repeat-content="false" fo:border="0.06pt solid #000000" style:vertical-align="top"/>
      <style:paragraph-properties fo:text-align="center"/>
    </style:style>
    <style:style style:name="ce97" style:family="table-cell" style:parent-style-name="Default" style:data-style-name="N1">
      <style:table-cell-properties fo:border-bottom="none" style:text-align-source="fix" style:repeat-content="false" fo:border-left="0.06pt solid #000000" fo:border-right="0.06pt solid #000000" fo:border-top="0.06pt solid #000000" style:vertical-align="top"/>
      <style:paragraph-properties fo:text-align="center"/>
    </style:style>
    <style:style style:name="ce6" style:family="table-cell" style:parent-style-name="Default" style:data-style-name="N1">
      <style:table-cell-properties style:text-align-source="fix" style:repeat-content="false" style:vertical-align="top"/>
      <style:paragraph-properties fo:text-align="center"/>
    </style:style>
    <style:style style:name="ce33" style:family="table-cell" style:parent-style-name="Default" style:data-style-name="N0">
      <style:table-cell-properties fo:background-color="#ffffff" fo:wrap-option="wrap" style:vertical-align="top"/>
    </style:style>
    <style:style style:name="ce148" style:family="table-cell" style:parent-style-name="Default" style:data-style-name="N0">
      <style:table-cell-properties fo:border-bottom="none" fo:background-color="#305496" fo:wrap-option="wrap" fo:border-left="0.06pt solid #000000" fo:border-right="0.06pt solid #000000" fo:border-top="0.06pt solid #000000" style:vertical-align="top"/>
      <style:text-properties fo:color="#ffff00" fo:font-size="9pt" fo:font-weight="bold" style:font-size-asian="9pt" style:font-weight-asian="bold" style:font-size-complex="9pt" style:font-weight-complex="bold"/>
    </style:style>
    <style:style style:name="ce222" style:family="table-cell" style:parent-style-name="Default" style:data-style-name="N0">
      <style:table-cell-properties fo:wrap-option="wrap" fo:border="0.06pt solid #000000" style:vertical-align="top"/>
      <style:map style:condition="is-true-formula(&quot;ISLEEG&quot;)" style:apply-style-name="cf2" style:base-cell-address="Overzicht_projecten.B5"/>
    </style:style>
    <style:style style:name="ce62" style:family="table-cell" style:parent-style-name="Default" style:data-style-name="N0">
      <style:table-cell-properties fo:background-color="#ffffff" fo:wrap-option="wrap" fo:border="0.06pt solid #000000" style:vertical-align="top"/>
    </style:style>
    <style:style style:name="ce38" style:family="table-cell" style:parent-style-name="Default" style:data-style-name="N0">
      <style:table-cell-properties fo:wrap-option="wrap" style:vertical-align="top"/>
    </style:style>
    <style:style style:name="ce225" style:family="table-cell" style:parent-style-name="Default" style:data-style-name="N0">
      <style:table-cell-properties fo:wrap-option="wrap" fo:border="0.06pt solid #000000" style:vertical-align="top"/>
      <style:map style:condition="is-true-formula(&quot;ISLEEG&quot;)" style:apply-style-name="cf2" style:base-cell-address="Overzicht_projecten.H7"/>
      <style:map style:condition="is-true-formula(ISBLANK([.H7]))" style:apply-style-name="cf3" style:base-cell-address="Overzicht_projecten.H7"/>
      <style:map style:condition="is-true-formula(ISBLANK(&quot;&quot;))" style:apply-style-name="cf3" style:base-cell-address="Overzicht_projecten.H7"/>
      <style:map style:condition="is-true-formula(0)" style:apply-style-name="cf3" style:base-cell-address="Overzicht_projecten.H7"/>
    </style:style>
    <style:style style:name="ce226" style:family="table-cell" style:parent-style-name="Default" style:data-style-name="N0">
      <style:table-cell-properties fo:background-color="#ffffff" fo:wrap-option="wrap" fo:border="0.06pt solid #000000" style:vertical-align="top"/>
      <style:map style:condition="is-true-formula(&quot;ISLEEG&quot;)" style:apply-style-name="cf2" style:base-cell-address="Overzicht_projecten.B5"/>
    </style:style>
    <style:style style:name="ce227" style:family="table-cell" style:parent-style-name="Default" style:data-style-name="N0">
      <style:table-cell-properties fo:wrap-option="wrap" fo:border="0.06pt solid #000000" style:vertical-align="top"/>
      <style:map style:condition="is-true-formula(&quot;ISLEEG&quot;)" style:apply-style-name="cf2" style:base-cell-address="Overzicht_projecten.H6"/>
      <style:map style:condition="is-true-formula(ISBLANK([.H6]))" style:apply-style-name="cf3" style:base-cell-address="Overzicht_projecten.H6"/>
      <style:map style:condition="is-true-formula(ISBLANK(&quot;&quot;))" style:apply-style-name="cf3" style:base-cell-address="Overzicht_projecten.H6"/>
      <style:map style:condition="is-true-formula(0)" style:apply-style-name="cf3" style:base-cell-address="Overzicht_projecten.H6"/>
    </style:style>
    <style:style style:name="ce228" style:family="table-cell" style:parent-style-name="Default" style:data-style-name="N0">
      <style:table-cell-properties fo:background-color="#ffffff" fo:wrap-option="wrap" fo:border="0.06pt solid #000000" style:vertical-align="top"/>
      <style:map style:condition="is-true-formula(&quot;ISLEEG&quot;)" style:apply-style-name="cf2" style:base-cell-address="Overzicht_projecten.H6"/>
      <style:map style:condition="is-true-formula(ISBLANK([.H6]))" style:apply-style-name="cf3" style:base-cell-address="Overzicht_projecten.H6"/>
      <style:map style:condition="is-true-formula(ISBLANK(&quot;&quot;))" style:apply-style-name="cf3" style:base-cell-address="Overzicht_projecten.H6"/>
      <style:map style:condition="is-true-formula(0)" style:apply-style-name="cf3" style:base-cell-address="Overzicht_projecten.H6"/>
    </style:style>
    <style:style style:name="ce229" style:family="table-cell" style:parent-style-name="Default" style:data-style-name="N0">
      <style:table-cell-properties fo:background-color="#ffffff" fo:wrap-option="wrap" fo:border="0.06pt solid #000000" style:vertical-align="top"/>
      <style:map style:condition="is-true-formula(&quot;ISLEEG&quot;)" style:apply-style-name="cf2" style:base-cell-address="Overzicht_projecten.H27"/>
      <style:map style:condition="is-true-formula(ISBLANK(&quot;&quot;))" style:apply-style-name="cf3" style:base-cell-address="Overzicht_projecten.H27"/>
      <style:map style:condition="is-true-formula(0)" style:apply-style-name="cf3" style:base-cell-address="Overzicht_projecten.H27"/>
      <style:map style:condition="is-true-formula(ISBLANK([.H27]))" style:apply-style-name="cf3" style:base-cell-address="Overzicht_projecten.H27"/>
    </style:style>
    <style:style style:name="ce230" style:family="table-cell" style:parent-style-name="Default" style:data-style-name="N0">
      <style:table-cell-properties fo:background-color="transparent" fo:wrap-option="wrap" fo:border="0.06pt solid #000000" style:vertical-align="top"/>
      <style:map style:condition="is-true-formula(&quot;ISLEEG&quot;)" style:apply-style-name="cf2" style:base-cell-address="Overzicht_projecten.H27"/>
      <style:map style:condition="is-true-formula(ISBLANK(&quot;&quot;))" style:apply-style-name="cf3" style:base-cell-address="Overzicht_projecten.H27"/>
      <style:map style:condition="is-true-formula(0)" style:apply-style-name="cf3" style:base-cell-address="Overzicht_projecten.H27"/>
      <style:map style:condition="is-true-formula(ISBLANK([.H27]))" style:apply-style-name="cf3" style:base-cell-address="Overzicht_projecten.H27"/>
    </style:style>
    <style:style style:name="ce231" style:family="table-cell" style:parent-style-name="Default" style:data-style-name="N0">
      <style:table-cell-properties fo:wrap-option="wrap" fo:border="0.06pt solid #000000" style:vertical-align="top"/>
      <style:map style:condition="is-true-formula(&quot;ISLEEG&quot;)" style:apply-style-name="cf2" style:base-cell-address="Overzicht_projecten.H27"/>
      <style:map style:condition="is-true-formula(ISBLANK(&quot;&quot;))" style:apply-style-name="cf3" style:base-cell-address="Overzicht_projecten.H27"/>
      <style:map style:condition="is-true-formula(0)" style:apply-style-name="cf3" style:base-cell-address="Overzicht_projecten.H27"/>
      <style:map style:condition="is-true-formula(ISBLANK([.H27]))" style:apply-style-name="cf3" style:base-cell-address="Overzicht_projecten.H27"/>
    </style:style>
    <style:style style:name="ce232" style:family="table-cell" style:parent-style-name="Default" style:data-style-name="N0">
      <style:table-cell-properties fo:border-bottom="none" fo:background-color="transparent" fo:wrap-option="wrap" fo:border-left="0.06pt solid #000000" fo:border-right="0.06pt solid #000000" fo:border-top="0.06pt solid #000000" style:vertical-align="top"/>
      <style:map style:condition="is-true-formula(&quot;ISLEEG&quot;)" style:apply-style-name="cf2" style:base-cell-address="Overzicht_projecten.H27"/>
      <style:map style:condition="is-true-formula(ISBLANK(&quot;&quot;))" style:apply-style-name="cf3" style:base-cell-address="Overzicht_projecten.H27"/>
      <style:map style:condition="is-true-formula(0)" style:apply-style-name="cf3" style:base-cell-address="Overzicht_projecten.H27"/>
      <style:map style:condition="is-true-formula(ISBLANK([.H27]))" style:apply-style-name="cf3" style:base-cell-address="Overzicht_projecten.H27"/>
    </style:style>
    <style:style style:name="ce233" style:family="table-cell" style:parent-style-name="Default" style:data-style-name="N0">
      <style:table-cell-properties fo:border-bottom="none" fo:background-color="transparent" fo:wrap-option="wrap" fo:border-left="0.06pt solid #000000" fo:border-right="0.06pt solid #000000" fo:border-top="0.06pt solid #000000" style:vertical-align="top"/>
      <style:map style:condition="is-true-formula(ISBLANK([.H53]))" style:apply-style-name="cf3" style:base-cell-address="Overzicht_projecten.H53"/>
      <style:map style:condition="is-true-formula(ISBLANK(&quot;&quot;))" style:apply-style-name="cf3" style:base-cell-address="Overzicht_projecten.H53"/>
      <style:map style:condition="is-true-formula(0)" style:apply-style-name="cf3" style:base-cell-address="Overzicht_projecten.H53"/>
      <style:map style:condition="is-true-formula(&quot;ISLEEG&quot;)" style:apply-style-name="cf2" style:base-cell-address="Overzicht_projecten.H53"/>
    </style:style>
    <style:style style:name="ce234" style:family="table-cell" style:parent-style-name="Default" style:data-style-name="N0">
      <style:table-cell-properties fo:background-color="#ffffff" fo:wrap-option="wrap" fo:border="0.06pt solid #000000" style:vertical-align="top"/>
      <style:map style:condition="is-true-formula(ISBLANK([.H53]))" style:apply-style-name="cf3" style:base-cell-address="Overzicht_projecten.H53"/>
      <style:map style:condition="is-true-formula(ISBLANK(&quot;&quot;))" style:apply-style-name="cf3" style:base-cell-address="Overzicht_projecten.H53"/>
      <style:map style:condition="is-true-formula(0)" style:apply-style-name="cf3" style:base-cell-address="Overzicht_projecten.H53"/>
      <style:map style:condition="is-true-formula(&quot;ISLEEG&quot;)" style:apply-style-name="cf2" style:base-cell-address="Overzicht_projecten.H53"/>
    </style:style>
    <style:style style:name="ce235" style:family="table-cell" style:parent-style-name="Default" style:data-style-name="N0">
      <style:table-cell-properties fo:background-color="transparent" fo:wrap-option="wrap" fo:border="0.06pt solid #000000" style:vertical-align="top"/>
      <style:map style:condition="is-true-formula(&quot;ISLEEG&quot;)" style:apply-style-name="cf2" style:base-cell-address="Overzicht_projecten.H77"/>
      <style:map style:condition="is-true-formula(ISBLANK(&quot;&quot;))" style:apply-style-name="cf3" style:base-cell-address="Overzicht_projecten.H77"/>
      <style:map style:condition="is-true-formula(0)" style:apply-style-name="cf3" style:base-cell-address="Overzicht_projecten.H77"/>
      <style:map style:condition="is-true-formula(ISBLANK([.H77]))" style:apply-style-name="cf3" style:base-cell-address="Overzicht_projecten.H77"/>
    </style:style>
    <style:style style:name="ce98" style:family="table-cell" style:parent-style-name="Default" style:data-style-name="N0">
      <style:table-cell-properties fo:border-bottom="none" fo:background-color="#ffffff" fo:wrap-option="wrap" fo:border-left="0.06pt solid #000000" fo:border-right="0.06pt solid #000000" fo:border-top="0.06pt solid #000000" style:vertical-align="top"/>
    </style:style>
    <style:style style:name="ce237" style:family="table-cell" style:parent-style-name="Default" style:data-style-name="N0">
      <style:table-cell-properties fo:background-color="transparent" fo:wrap-option="wrap" fo:border="0.06pt solid #000000" style:vertical-align="top"/>
      <style:map style:condition="is-true-formula(&quot;ISLEEG&quot;)" style:apply-style-name="cf2" style:base-cell-address="Overzicht_projecten.H79"/>
      <style:map style:condition="is-true-formula(ISBLANK(&quot;&quot;))" style:apply-style-name="cf3" style:base-cell-address="Overzicht_projecten.H79"/>
      <style:map style:condition="is-true-formula(0)" style:apply-style-name="cf3" style:base-cell-address="Overzicht_projecten.H79"/>
      <style:map style:condition="is-true-formula(ISBLANK([.H79]))" style:apply-style-name="cf3" style:base-cell-address="Overzicht_projecten.H79"/>
    </style:style>
    <style:style style:name="ce238" style:family="table-cell" style:parent-style-name="Default" style:data-style-name="N0">
      <style:table-cell-properties fo:wrap-option="wrap" fo:border="0.06pt solid #000000" style:vertical-align="top"/>
      <style:map style:condition="is-true-formula(&quot;ISLEEG&quot;)" style:apply-style-name="cf2" style:base-cell-address="Overzicht_projecten.H81"/>
      <style:map style:condition="is-true-formula(ISBLANK([.H81]))" style:apply-style-name="cf3" style:base-cell-address="Overzicht_projecten.H81"/>
      <style:map style:condition="is-true-formula(ISBLANK(&quot;&quot;))" style:apply-style-name="cf3" style:base-cell-address="Overzicht_projecten.H81"/>
      <style:map style:condition="is-true-formula(0)" style:apply-style-name="cf3" style:base-cell-address="Overzicht_projecten.H81"/>
    </style:style>
    <style:style style:name="ce239" style:family="table-cell" style:parent-style-name="Default" style:data-style-name="N0">
      <style:table-cell-properties fo:background-color="transparent" fo:wrap-option="wrap" fo:border="0.06pt solid #000000" style:vertical-align="top"/>
      <style:map style:condition="is-true-formula(&quot;ISLEEG&quot;)" style:apply-style-name="cf2" style:base-cell-address="Overzicht_projecten.H84"/>
      <style:map style:condition="is-true-formula(ISBLANK(&quot;&quot;))" style:apply-style-name="cf3" style:base-cell-address="Overzicht_projecten.H84"/>
      <style:map style:condition="is-true-formula(0)" style:apply-style-name="cf3" style:base-cell-address="Overzicht_projecten.H84"/>
      <style:map style:condition="is-true-formula(ISBLANK([.H84]))" style:apply-style-name="cf3" style:base-cell-address="Overzicht_projecten.H84"/>
    </style:style>
    <style:style style:name="ce240" style:family="table-cell" style:parent-style-name="Default" style:data-style-name="N0">
      <style:table-cell-properties fo:wrap-option="wrap" fo:border="0.06pt solid #000000" style:vertical-align="top"/>
      <style:map style:condition="is-true-formula(&quot;ISLEEG&quot;)" style:apply-style-name="cf2" style:base-cell-address="Overzicht_projecten.H112"/>
      <style:map style:condition="is-true-formula(ISBLANK([.H112]))" style:apply-style-name="cf3" style:base-cell-address="Overzicht_projecten.H112"/>
      <style:map style:condition="is-true-formula(ISBLANK(&quot;&quot;))" style:apply-style-name="cf3" style:base-cell-address="Overzicht_projecten.H112"/>
      <style:map style:condition="is-true-formula(0)" style:apply-style-name="cf3" style:base-cell-address="Overzicht_projecten.H112"/>
    </style:style>
    <style:style style:name="ce34" style:family="table-cell" style:parent-style-name="Default" style:data-style-name="N120">
      <style:table-cell-properties fo:background-color="#ffffff" fo:wrap-option="wrap" style:vertical-align="top"/>
    </style:style>
    <style:style style:name="ce171" style:family="table-cell" style:parent-style-name="Default" style:data-style-name="N120">
      <style:table-cell-properties fo:border-bottom="none" fo:background-color="#305496" fo:wrap-option="wrap" fo:border-left="0.06pt solid #000000" fo:border-right="0.06pt solid #000000" fo:border-top="0.06pt solid #000000" style:vertical-align="top"/>
      <style:text-properties fo:color="#ffff00" fo:font-size="9pt" fo:font-weight="bold" style:font-size-asian="9pt" style:font-weight-asian="bold" style:font-size-complex="9pt" style:font-weight-complex="bold"/>
    </style:style>
    <style:style style:name="ce244" style:family="table-cell" style:parent-style-name="Default" style:data-style-name="N120">
      <style:table-cell-properties style:cell-protect="none" style:print-content="true" fo:wrap-option="wrap" fo:border="0.06pt solid #000000" style:vertical-align="top"/>
      <style:paragraph-properties fo:margin-left="0cm" style:writing-mode="lr-tb"/>
      <style:text-properties fo:color="#000000"/>
      <style:map style:condition="is-true-formula(&quot;ISLEEG&quot;)" style:apply-style-name="cf2" style:base-cell-address="Overzicht_projecten.B5"/>
    </style:style>
    <style:style style:name="ce245" style:family="table-cell" style:parent-style-name="Default" style:data-style-name="N120">
      <style:table-cell-properties style:cell-protect="none" style:print-content="true" fo:wrap-option="wrap" fo:border="0.06pt solid #000000" style:vertical-align="top"/>
      <style:paragraph-properties fo:margin-left="0cm" style:writing-mode="lr-tb"/>
      <style:text-properties fo:color="#000000"/>
      <style:map style:condition="is-true-formula(&quot;ISLEEG&quot;)" style:apply-style-name="cf2" style:base-cell-address="Overzicht_projecten.H6"/>
      <style:map style:condition="is-true-formula(ISBLANK([.H6]))" style:apply-style-name="cf3" style:base-cell-address="Overzicht_projecten.H6"/>
      <style:map style:condition="is-true-formula(ISBLANK(&quot;&quot;))" style:apply-style-name="cf3" style:base-cell-address="Overzicht_projecten.H6"/>
      <style:map style:condition="is-true-formula(0)" style:apply-style-name="cf3" style:base-cell-address="Overzicht_projecten.H6"/>
    </style:style>
    <style:style style:name="ce246" style:family="table-cell" style:parent-style-name="Default" style:data-style-name="N120">
      <style:table-cell-properties style:cell-protect="none" style:print-content="true" fo:wrap-option="wrap" fo:border="0.06pt solid #000000" style:vertical-align="top"/>
      <style:paragraph-properties fo:margin-left="0cm" style:writing-mode="lr-tb"/>
      <style:text-properties fo:color="#000000"/>
      <style:map style:condition="is-true-formula(&quot;ISLEEG&quot;)" style:apply-style-name="cf2" style:base-cell-address="Overzicht_projecten.H7"/>
      <style:map style:condition="is-true-formula(ISBLANK([.H7]))" style:apply-style-name="cf3" style:base-cell-address="Overzicht_projecten.H7"/>
      <style:map style:condition="is-true-formula(ISBLANK(&quot;&quot;))" style:apply-style-name="cf3" style:base-cell-address="Overzicht_projecten.H7"/>
      <style:map style:condition="is-true-formula(0)" style:apply-style-name="cf3" style:base-cell-address="Overzicht_projecten.H7"/>
    </style:style>
    <style:style style:name="ce247" style:family="table-cell" style:parent-style-name="Default" style:data-style-name="N120">
      <style:table-cell-properties fo:background-color="#ffffff" style:cell-protect="none" style:print-content="true" fo:wrap-option="wrap" fo:border="0.06pt solid #000000" style:vertical-align="top"/>
      <style:paragraph-properties fo:margin-left="0cm" style:writing-mode="lr-tb"/>
      <style:text-properties fo:color="#000000"/>
      <style:map style:condition="is-true-formula(&quot;ISLEEG&quot;)" style:apply-style-name="cf2" style:base-cell-address="Overzicht_projecten.H6"/>
      <style:map style:condition="is-true-formula(ISBLANK([.H6]))" style:apply-style-name="cf3" style:base-cell-address="Overzicht_projecten.H6"/>
      <style:map style:condition="is-true-formula(ISBLANK(&quot;&quot;))" style:apply-style-name="cf3" style:base-cell-address="Overzicht_projecten.H6"/>
      <style:map style:condition="is-true-formula(0)" style:apply-style-name="cf3" style:base-cell-address="Overzicht_projecten.H6"/>
    </style:style>
    <style:style style:name="ce248" style:family="table-cell" style:parent-style-name="Default" style:data-style-name="N120">
      <style:table-cell-properties fo:background-color="#ffffff" style:cell-protect="none" style:print-content="true" fo:wrap-option="wrap" fo:border="0.06pt solid #000000" style:vertical-align="top"/>
      <style:paragraph-properties fo:margin-left="0cm" style:writing-mode="lr-tb"/>
      <style:text-properties fo:color="#000000"/>
      <style:map style:condition="is-true-formula(&quot;ISLEEG&quot;)" style:apply-style-name="cf2" style:base-cell-address="Overzicht_projecten.H27"/>
      <style:map style:condition="is-true-formula(ISBLANK(&quot;&quot;))" style:apply-style-name="cf3" style:base-cell-address="Overzicht_projecten.H27"/>
      <style:map style:condition="is-true-formula(0)" style:apply-style-name="cf3" style:base-cell-address="Overzicht_projecten.H27"/>
      <style:map style:condition="is-true-formula(ISBLANK([.H27]))" style:apply-style-name="cf3" style:base-cell-address="Overzicht_projecten.H27"/>
    </style:style>
    <style:style style:name="ce249" style:family="table-cell" style:parent-style-name="Default" style:data-style-name="N120">
      <style:table-cell-properties style:cell-protect="none" style:print-content="true" fo:wrap-option="wrap" fo:border="0.06pt solid #000000" style:vertical-align="top"/>
      <style:paragraph-properties fo:margin-left="0cm" style:writing-mode="lr-tb"/>
      <style:text-properties fo:color="#000000"/>
      <style:map style:condition="is-true-formula(&quot;ISLEEG&quot;)" style:apply-style-name="cf2" style:base-cell-address="Overzicht_projecten.H27"/>
      <style:map style:condition="is-true-formula(ISBLANK(&quot;&quot;))" style:apply-style-name="cf3" style:base-cell-address="Overzicht_projecten.H27"/>
      <style:map style:condition="is-true-formula(0)" style:apply-style-name="cf3" style:base-cell-address="Overzicht_projecten.H27"/>
      <style:map style:condition="is-true-formula(ISBLANK([.H27]))" style:apply-style-name="cf3" style:base-cell-address="Overzicht_projecten.H27"/>
    </style:style>
    <style:style style:name="ce250" style:family="table-cell" style:parent-style-name="Default" style:data-style-name="N120">
      <style:table-cell-properties fo:background-color="transparent" fo:wrap-option="wrap" fo:border="0.06pt solid #000000" style:vertical-align="top"/>
      <style:map style:condition="is-true-formula(&quot;ISLEEG&quot;)" style:apply-style-name="cf2" style:base-cell-address="Overzicht_projecten.H27"/>
      <style:map style:condition="is-true-formula(ISBLANK(&quot;&quot;))" style:apply-style-name="cf3" style:base-cell-address="Overzicht_projecten.H27"/>
      <style:map style:condition="is-true-formula(0)" style:apply-style-name="cf3" style:base-cell-address="Overzicht_projecten.H27"/>
      <style:map style:condition="is-true-formula(ISBLANK([.H27]))" style:apply-style-name="cf3" style:base-cell-address="Overzicht_projecten.H27"/>
    </style:style>
    <style:style style:name="ce251" style:family="table-cell" style:parent-style-name="Default" style:data-style-name="N120">
      <style:table-cell-properties fo:background-color="#ffffff" fo:wrap-option="wrap" fo:border="0.06pt solid #000000" style:vertical-align="top"/>
      <style:map style:condition="is-true-formula(&quot;ISLEEG&quot;)" style:apply-style-name="cf2" style:base-cell-address="Overzicht_projecten.H27"/>
      <style:map style:condition="is-true-formula(ISBLANK(&quot;&quot;))" style:apply-style-name="cf3" style:base-cell-address="Overzicht_projecten.H27"/>
      <style:map style:condition="is-true-formula(0)" style:apply-style-name="cf3" style:base-cell-address="Overzicht_projecten.H27"/>
      <style:map style:condition="is-true-formula(ISBLANK([.H27]))" style:apply-style-name="cf3" style:base-cell-address="Overzicht_projecten.H27"/>
    </style:style>
    <style:style style:name="ce252" style:family="table-cell" style:parent-style-name="Default" style:data-style-name="N120">
      <style:table-cell-properties fo:border-bottom="none" fo:background-color="transparent" fo:wrap-option="wrap" fo:border-left="0.06pt solid #000000" fo:border-right="0.06pt solid #000000" fo:border-top="0.06pt solid #000000" style:vertical-align="top"/>
      <style:map style:condition="is-true-formula(&quot;ISLEEG&quot;)" style:apply-style-name="cf2" style:base-cell-address="Overzicht_projecten.H27"/>
      <style:map style:condition="is-true-formula(ISBLANK(&quot;&quot;))" style:apply-style-name="cf3" style:base-cell-address="Overzicht_projecten.H27"/>
      <style:map style:condition="is-true-formula(0)" style:apply-style-name="cf3" style:base-cell-address="Overzicht_projecten.H27"/>
      <style:map style:condition="is-true-formula(ISBLANK([.H27]))" style:apply-style-name="cf3" style:base-cell-address="Overzicht_projecten.H27"/>
    </style:style>
    <style:style style:name="ce74" style:family="table-cell" style:parent-style-name="Default" style:data-style-name="N120">
      <style:table-cell-properties fo:wrap-option="wrap" fo:border="0.06pt solid #000000" style:vertical-align="top"/>
    </style:style>
    <style:style style:name="ce83" style:family="table-cell" style:parent-style-name="Default" style:data-style-name="N120">
      <style:table-cell-properties fo:background-color="#ffffff" fo:wrap-option="wrap" fo:border="0.06pt solid #000000" style:vertical-align="top"/>
    </style:style>
    <style:style style:name="ce108" style:family="table-cell" style:parent-style-name="Default" style:data-style-name="N121">
      <style:table-cell-properties fo:border="0.06pt solid #000000"/>
    </style:style>
    <style:style style:name="ce81" style:family="table-cell" style:parent-style-name="Default" style:data-style-name="N120">
      <style:table-cell-properties fo:border="0.06pt solid #000000" style:vertical-align="automatic"/>
    </style:style>
    <style:style style:name="ce99" style:family="table-cell" style:parent-style-name="Default" style:data-style-name="N120">
      <style:table-cell-properties fo:border-bottom="none" fo:wrap-option="wrap" fo:border-left="0.06pt solid #000000" fo:border-right="0.06pt solid #000000" fo:border-top="0.06pt solid #000000" style:vertical-align="top"/>
    </style:style>
    <style:style style:name="ce39" style:family="table-cell" style:parent-style-name="Default" style:data-style-name="N120">
      <style:table-cell-properties fo:wrap-option="wrap" style:vertical-align="top"/>
    </style:style>
    <style:style style:name="ce259" style:family="table-cell" style:parent-style-name="Default" style:data-style-name="N120">
      <style:table-cell-properties style:cell-protect="none" style:print-content="true" fo:background-color="transparent" fo:wrap-option="wrap" fo:border="0.06pt solid #000000" style:vertical-align="top"/>
      <style:paragraph-properties fo:margin-left="0cm" style:writing-mode="lr-tb"/>
      <style:text-properties fo:color="#000000"/>
      <style:map style:condition="is-true-formula(&quot;ISLEEG&quot;)" style:apply-style-name="cf2" style:base-cell-address="Overzicht_projecten.H6"/>
      <style:map style:condition="is-true-formula(ISBLANK([.H6]))" style:apply-style-name="cf3" style:base-cell-address="Overzicht_projecten.H6"/>
      <style:map style:condition="is-true-formula(ISBLANK(&quot;&quot;))" style:apply-style-name="cf3" style:base-cell-address="Overzicht_projecten.H6"/>
      <style:map style:condition="is-true-formula(0)" style:apply-style-name="cf3" style:base-cell-address="Overzicht_projecten.H6"/>
    </style:style>
    <style:style style:name="ce75" style:family="table-cell" style:parent-style-name="Standaard_20_2" style:data-style-name="N120">
      <style:table-cell-properties style:cell-protect="none" style:print-content="true" fo:background-color="transparent" fo:wrap-option="wrap" fo:border="0.06pt solid #000000" style:vertical-align="top"/>
      <style:paragraph-properties fo:margin-left="0cm" style:writing-mode="lr-tb"/>
      <style:text-properties fo:color="#000000" style:font-name="Calibri" fo:font-size="11pt" style:font-name-asian="Calibri" style:font-size-asian="11pt" style:font-name-complex="Calibri" style:font-size-complex="11pt"/>
    </style:style>
    <style:style style:name="ce85" style:family="table-cell" style:parent-style-name="Standaard_20_3" style:data-style-name="N120">
      <style:table-cell-properties fo:background-color="#ffffff" style:cell-protect="none" style:print-content="true" fo:wrap-option="wrap" fo:border="0.06pt solid #000000" style:vertical-align="top"/>
      <style:paragraph-properties fo:margin-left="0cm" style:writing-mode="lr-tb"/>
      <style:text-properties fo:color="#000000" style:font-name="Calibri" fo:font-size="11pt" style:font-name-asian="Calibri" style:font-size-asian="11pt" style:font-name-complex="Calibri" style:font-size-complex="11pt"/>
    </style:style>
    <style:style style:name="ce76" style:family="table-cell" style:parent-style-name="Standaard_20_3" style:data-style-name="N120">
      <style:table-cell-properties style:cell-protect="none" style:print-content="true" fo:background-color="transparent" fo:wrap-option="wrap" fo:border="0.06pt solid #000000" style:vertical-align="top"/>
      <style:paragraph-properties fo:margin-left="0cm" style:writing-mode="lr-tb"/>
      <style:text-properties fo:color="#000000" style:font-name="Calibri" fo:font-size="11pt" style:font-name-asian="Calibri" style:font-size-asian="11pt" style:font-name-complex="Calibri" style:font-size-complex="11pt"/>
    </style:style>
    <style:style style:name="ce120" style:family="table-cell" style:parent-style-name="Valuta" style:data-style-name="N121">
      <style:table-cell-properties style:text-align-source="fix" style:repeat-content="false" fo:wrap-option="wrap" fo:border="0.06pt solid #000000" fo:padding-bottom="0.035cm" fo:padding-left="0.035cm" fo:padding-right="0cm" fo:padding-top="0.035cm" style:vertical-align="top"/>
      <style:paragraph-properties fo:text-align="end"/>
    </style:style>
    <style:style style:name="ce35" style:family="table-cell" style:parent-style-name="Default" style:data-style-name="N10">
      <style:table-cell-properties fo:background-color="#ffffff" fo:wrap-option="wrap" style:vertical-align="top"/>
    </style:style>
    <style:style style:name="ce196" style:family="table-cell" style:parent-style-name="Default" style:data-style-name="N10">
      <style:table-cell-properties fo:border-bottom="none" fo:background-color="#305496" fo:wrap-option="wrap" fo:border-left="0.06pt solid #000000" fo:border-right="0.06pt solid #000000" fo:border-top="0.06pt solid #000000" style:vertical-align="top"/>
      <style:text-properties fo:color="#ffff00" fo:font-size="9pt" fo:font-weight="bold" style:font-size-asian="9pt" style:font-weight-asian="bold" style:font-size-complex="9pt" style:font-weight-complex="bold"/>
    </style:style>
    <style:style style:name="ce266" style:family="table-cell" style:parent-style-name="Default" style:data-style-name="N10">
      <style:table-cell-properties fo:wrap-option="wrap" fo:border="0.06pt solid #000000" style:vertical-align="top"/>
      <style:map style:condition="is-true-formula(&quot;ISLEEG&quot;)" style:apply-style-name="cf2" style:base-cell-address="Overzicht_projecten.B5"/>
    </style:style>
    <style:style style:name="ce267" style:family="table-cell" style:parent-style-name="Default" style:data-style-name="N10">
      <style:table-cell-properties fo:wrap-option="wrap" fo:border="0.06pt solid #000000" style:vertical-align="top"/>
      <style:map style:condition="is-true-formula(&quot;ISLEEG&quot;)" style:apply-style-name="cf2" style:base-cell-address="Overzicht_projecten.H6"/>
      <style:map style:condition="is-true-formula(ISBLANK([.H6]))" style:apply-style-name="cf3" style:base-cell-address="Overzicht_projecten.H6"/>
      <style:map style:condition="is-true-formula(ISBLANK(&quot;&quot;))" style:apply-style-name="cf3" style:base-cell-address="Overzicht_projecten.H6"/>
      <style:map style:condition="is-true-formula(0)" style:apply-style-name="cf3" style:base-cell-address="Overzicht_projecten.H6"/>
    </style:style>
    <style:style style:name="ce268" style:family="table-cell" style:parent-style-name="Default" style:data-style-name="N10">
      <style:table-cell-properties fo:wrap-option="wrap" fo:border="0.06pt solid #000000" style:vertical-align="top"/>
      <style:map style:condition="is-true-formula(&quot;ISLEEG&quot;)" style:apply-style-name="cf2" style:base-cell-address="Overzicht_projecten.H7"/>
      <style:map style:condition="is-true-formula(ISBLANK([.H7]))" style:apply-style-name="cf3" style:base-cell-address="Overzicht_projecten.H7"/>
      <style:map style:condition="is-true-formula(ISBLANK(&quot;&quot;))" style:apply-style-name="cf3" style:base-cell-address="Overzicht_projecten.H7"/>
      <style:map style:condition="is-true-formula(0)" style:apply-style-name="cf3" style:base-cell-address="Overzicht_projecten.H7"/>
    </style:style>
    <style:style style:name="ce269" style:family="table-cell" style:parent-style-name="Default" style:data-style-name="N10">
      <style:table-cell-properties fo:background-color="#ffffff" fo:wrap-option="wrap" fo:border="0.06pt solid #000000" style:vertical-align="top"/>
      <style:map style:condition="is-true-formula(&quot;ISLEEG&quot;)" style:apply-style-name="cf2" style:base-cell-address="Overzicht_projecten.H6"/>
      <style:map style:condition="is-true-formula(ISBLANK([.H6]))" style:apply-style-name="cf3" style:base-cell-address="Overzicht_projecten.H6"/>
      <style:map style:condition="is-true-formula(ISBLANK(&quot;&quot;))" style:apply-style-name="cf3" style:base-cell-address="Overzicht_projecten.H6"/>
      <style:map style:condition="is-true-formula(0)" style:apply-style-name="cf3" style:base-cell-address="Overzicht_projecten.H6"/>
    </style:style>
    <style:style style:name="ce270" style:family="table-cell" style:parent-style-name="Default" style:data-style-name="N10">
      <style:table-cell-properties fo:border-bottom="none" fo:wrap-option="wrap" fo:border-left="0.06pt solid #000000" fo:border-right="0.06pt solid #000000" fo:border-top="0.06pt solid #000000" style:vertical-align="top"/>
      <style:map style:condition="is-true-formula(&quot;ISLEEG&quot;)" style:apply-style-name="cf2" style:base-cell-address="Overzicht_projecten.H6"/>
      <style:map style:condition="is-true-formula(ISBLANK([.H6]))" style:apply-style-name="cf3" style:base-cell-address="Overzicht_projecten.H6"/>
      <style:map style:condition="is-true-formula(ISBLANK(&quot;&quot;))" style:apply-style-name="cf3" style:base-cell-address="Overzicht_projecten.H6"/>
      <style:map style:condition="is-true-formula(0)" style:apply-style-name="cf3" style:base-cell-address="Overzicht_projecten.H6"/>
    </style:style>
    <style:style style:name="ce102" style:family="table-cell" style:parent-style-name="Default" style:data-style-name="N10">
      <style:table-cell-properties fo:wrap-option="wrap" fo:border="0.06pt solid #000000" style:vertical-align="top"/>
    </style:style>
    <style:style style:name="ce40" style:family="table-cell" style:parent-style-name="Default" style:data-style-name="N10">
      <style:table-cell-properties fo:wrap-option="wrap" style:vertical-align="top"/>
    </style:style>
    <style:style style:name="ce273" style:family="table-cell" style:parent-style-name="Standaard_20_2" style:data-style-name="N120">
      <style:table-cell-properties style:cell-protect="none" style:print-content="true" fo:background-color="transparent" fo:wrap-option="wrap" fo:border="0.06pt solid #000000" style:vertical-align="top"/>
      <style:paragraph-properties fo:margin-left="0cm" style:writing-mode="lr-tb"/>
      <style:text-properties fo:color="#000000" style:font-name="Calibri" fo:font-size="11pt" style:font-name-asian="Calibri" style:font-size-asian="11pt" style:font-name-complex="Calibri" style:font-size-complex="11pt"/>
      <style:map style:condition="is-true-formula(&quot;ISLEEG&quot;)" style:apply-style-name="cf2" style:base-cell-address="Overzicht_projecten.H6"/>
      <style:map style:condition="is-true-formula(ISBLANK([.H6]))" style:apply-style-name="cf3" style:base-cell-address="Overzicht_projecten.H6"/>
      <style:map style:condition="is-true-formula(ISBLANK(&quot;&quot;))" style:apply-style-name="cf3" style:base-cell-address="Overzicht_projecten.H6"/>
      <style:map style:condition="is-true-formula(0)" style:apply-style-name="cf3" style:base-cell-address="Overzicht_projecten.H6"/>
    </style:style>
    <style:style style:name="ce274" style:family="table-cell" style:parent-style-name="Standaard_20_2" style:data-style-name="N120">
      <style:table-cell-properties style:cell-protect="none" style:print-content="true" fo:background-color="transparent" fo:wrap-option="wrap" fo:border="0.06pt solid #000000" style:vertical-align="top"/>
      <style:paragraph-properties fo:margin-left="0cm" style:writing-mode="lr-tb"/>
      <style:text-properties fo:color="#000000" style:font-name="Calibri" fo:font-size="11pt" style:font-name-asian="Calibri" style:font-size-asian="11pt" style:font-name-complex="Calibri" style:font-size-complex="11pt"/>
      <style:map style:condition="is-true-formula(&quot;ISLEEG&quot;)" style:apply-style-name="cf2" style:base-cell-address="Overzicht_projecten.H7"/>
      <style:map style:condition="is-true-formula(ISBLANK([.H7]))" style:apply-style-name="cf3" style:base-cell-address="Overzicht_projecten.H7"/>
      <style:map style:condition="is-true-formula(ISBLANK(&quot;&quot;))" style:apply-style-name="cf3" style:base-cell-address="Overzicht_projecten.H7"/>
      <style:map style:condition="is-true-formula(0)" style:apply-style-name="cf3" style:base-cell-address="Overzicht_projecten.H7"/>
    </style:style>
    <style:style style:name="ce275" style:family="table-cell" style:parent-style-name="Default" style:data-style-name="N120">
      <style:table-cell-properties fo:wrap-option="wrap" fo:border="0.06pt solid #000000" style:vertical-align="top"/>
      <style:map style:condition="is-true-formula(&quot;ISLEEG&quot;)" style:apply-style-name="cf2" style:base-cell-address="Overzicht_projecten.H6"/>
      <style:map style:condition="is-true-formula(ISBLANK([.H6]))" style:apply-style-name="cf3" style:base-cell-address="Overzicht_projecten.H6"/>
      <style:map style:condition="is-true-formula(ISBLANK(&quot;&quot;))" style:apply-style-name="cf3" style:base-cell-address="Overzicht_projecten.H6"/>
      <style:map style:condition="is-true-formula(0)" style:apply-style-name="cf3" style:base-cell-address="Overzicht_projecten.H6"/>
    </style:style>
    <style:style style:name="ce276" style:family="table-cell" style:parent-style-name="Default" style:data-style-name="N120">
      <style:table-cell-properties fo:background-color="#ffffff" fo:wrap-option="wrap" fo:border="0.06pt solid #000000" style:vertical-align="top"/>
      <style:map style:condition="is-true-formula(&quot;ISLEEG&quot;)" style:apply-style-name="cf2" style:base-cell-address="Overzicht_projecten.H6"/>
      <style:map style:condition="is-true-formula(ISBLANK([.H6]))" style:apply-style-name="cf3" style:base-cell-address="Overzicht_projecten.H6"/>
      <style:map style:condition="is-true-formula(ISBLANK(&quot;&quot;))" style:apply-style-name="cf3" style:base-cell-address="Overzicht_projecten.H6"/>
      <style:map style:condition="is-true-formula(0)" style:apply-style-name="cf3" style:base-cell-address="Overzicht_projecten.H6"/>
    </style:style>
    <style:style style:name="ce277" style:family="table-cell" style:parent-style-name="Default" style:data-style-name="N121">
      <style:table-cell-properties fo:border="0.06pt solid #000000"/>
      <style:map style:condition="is-true-formula(&quot;ISLEEG&quot;)" style:apply-style-name="cf2" style:base-cell-address="Overzicht_projecten.H6"/>
      <style:map style:condition="is-true-formula(ISBLANK([.H6]))" style:apply-style-name="cf3" style:base-cell-address="Overzicht_projecten.H6"/>
      <style:map style:condition="is-true-formula(ISBLANK(&quot;&quot;))" style:apply-style-name="cf3" style:base-cell-address="Overzicht_projecten.H6"/>
      <style:map style:condition="is-true-formula(0)" style:apply-style-name="cf3" style:base-cell-address="Overzicht_projecten.H6"/>
    </style:style>
    <style:style style:name="ce278" style:family="table-cell" style:parent-style-name="Default" style:data-style-name="N120">
      <style:table-cell-properties fo:border="0.06pt solid #000000" style:vertical-align="automatic"/>
      <style:map style:condition="is-true-formula(&quot;ISLEEG&quot;)" style:apply-style-name="cf2" style:base-cell-address="Overzicht_projecten.H6"/>
      <style:map style:condition="is-true-formula(ISBLANK([.H6]))" style:apply-style-name="cf3" style:base-cell-address="Overzicht_projecten.H6"/>
      <style:map style:condition="is-true-formula(ISBLANK(&quot;&quot;))" style:apply-style-name="cf3" style:base-cell-address="Overzicht_projecten.H6"/>
      <style:map style:condition="is-true-formula(0)" style:apply-style-name="cf3" style:base-cell-address="Overzicht_projecten.H6"/>
    </style:style>
    <style:style style:name="ce279" style:family="table-cell" style:parent-style-name="Default" style:data-style-name="N120">
      <style:table-cell-properties fo:border-bottom="none" fo:wrap-option="wrap" fo:border-left="0.06pt solid #000000" fo:border-right="0.06pt solid #000000" fo:border-top="0.06pt solid #000000" style:vertical-align="top"/>
      <style:map style:condition="is-true-formula(&quot;ISLEEG&quot;)" style:apply-style-name="cf2" style:base-cell-address="Overzicht_projecten.H6"/>
      <style:map style:condition="is-true-formula(ISBLANK([.H6]))" style:apply-style-name="cf3" style:base-cell-address="Overzicht_projecten.H6"/>
      <style:map style:condition="is-true-formula(ISBLANK(&quot;&quot;))" style:apply-style-name="cf3" style:base-cell-address="Overzicht_projecten.H6"/>
      <style:map style:condition="is-true-formula(0)" style:apply-style-name="cf3" style:base-cell-address="Overzicht_projecten.H6"/>
    </style:style>
    <style:style style:name="ce280" style:family="table-cell" style:parent-style-name="Default" style:data-style-name="N120">
      <style:table-cell-properties fo:background-color="#ffffff" style:cell-protect="none" style:print-content="true" fo:wrap-option="wrap" fo:border="0.06pt solid #000000" style:vertical-align="top"/>
      <style:paragraph-properties fo:margin-left="0cm" style:writing-mode="lr-tb"/>
      <style:text-properties fo:color="#000000"/>
      <style:map style:condition="is-true-formula(ISBLANK(&quot;&quot;))" style:apply-style-name="cf3" style:base-cell-address="Overzicht_projecten.M11"/>
      <style:map style:condition="is-true-formula(0)" style:apply-style-name="cf3" style:base-cell-address="Overzicht_projecten.M11"/>
      <style:map style:condition="is-true-formula(&quot;ISLEEG&quot;)" style:apply-style-name="cf2" style:base-cell-address="Overzicht_projecten.M11"/>
      <style:map style:condition="is-true-formula(ISBLANK([.M11]))" style:apply-style-name="cf3" style:base-cell-address="Overzicht_projecten.M11"/>
    </style:style>
    <style:style style:name="ce281" style:family="table-cell" style:parent-style-name="Default" style:data-style-name="N120">
      <style:table-cell-properties style:cell-protect="none" style:print-content="true" fo:wrap-option="wrap" fo:border="0.06pt solid #000000" style:vertical-align="top"/>
      <style:paragraph-properties fo:margin-left="0cm" style:writing-mode="lr-tb"/>
      <style:text-properties fo:color="#000000"/>
      <style:map style:condition="is-true-formula(ISBLANK(&quot;&quot;))" style:apply-style-name="cf3" style:base-cell-address="Overzicht_projecten.M11"/>
      <style:map style:condition="is-true-formula(0)" style:apply-style-name="cf3" style:base-cell-address="Overzicht_projecten.M11"/>
      <style:map style:condition="is-true-formula(&quot;ISLEEG&quot;)" style:apply-style-name="cf2" style:base-cell-address="Overzicht_projecten.M11"/>
      <style:map style:condition="is-true-formula(ISBLANK([.M11]))" style:apply-style-name="cf3" style:base-cell-address="Overzicht_projecten.M11"/>
    </style:style>
    <style:style style:name="ce282" style:family="table-cell" style:parent-style-name="Default" style:data-style-name="N120">
      <style:table-cell-properties fo:background-color="transparent" fo:wrap-option="wrap" fo:border="0.06pt solid #000000" style:vertical-align="top"/>
      <style:map style:condition="is-true-formula(ISBLANK(&quot;&quot;))" style:apply-style-name="cf3" style:base-cell-address="Overzicht_projecten.M11"/>
      <style:map style:condition="is-true-formula(0)" style:apply-style-name="cf3" style:base-cell-address="Overzicht_projecten.M11"/>
      <style:map style:condition="is-true-formula(&quot;ISLEEG&quot;)" style:apply-style-name="cf2" style:base-cell-address="Overzicht_projecten.M11"/>
      <style:map style:condition="is-true-formula(ISBLANK([.M11]))" style:apply-style-name="cf3" style:base-cell-address="Overzicht_projecten.M11"/>
    </style:style>
    <style:style style:name="ce283" style:family="table-cell" style:parent-style-name="Default" style:data-style-name="N120">
      <style:table-cell-properties fo:background-color="#ffffff" fo:wrap-option="wrap" fo:border="0.06pt solid #000000" style:vertical-align="top"/>
      <style:map style:condition="is-true-formula(ISBLANK(&quot;&quot;))" style:apply-style-name="cf3" style:base-cell-address="Overzicht_projecten.M11"/>
      <style:map style:condition="is-true-formula(0)" style:apply-style-name="cf3" style:base-cell-address="Overzicht_projecten.M11"/>
      <style:map style:condition="is-true-formula(&quot;ISLEEG&quot;)" style:apply-style-name="cf2" style:base-cell-address="Overzicht_projecten.M11"/>
      <style:map style:condition="is-true-formula(ISBLANK([.M11]))" style:apply-style-name="cf3" style:base-cell-address="Overzicht_projecten.M11"/>
    </style:style>
    <style:style style:name="ce284" style:family="table-cell" style:parent-style-name="Default" style:data-style-name="N120">
      <style:table-cell-properties fo:border-bottom="none" fo:background-color="transparent" fo:wrap-option="wrap" fo:border-left="0.06pt solid #000000" fo:border-right="0.06pt solid #000000" fo:border-top="0.06pt solid #000000" style:vertical-align="top"/>
      <style:map style:condition="is-true-formula(ISBLANK(&quot;&quot;))" style:apply-style-name="cf3" style:base-cell-address="Overzicht_projecten.M11"/>
      <style:map style:condition="is-true-formula(0)" style:apply-style-name="cf3" style:base-cell-address="Overzicht_projecten.M11"/>
      <style:map style:condition="is-true-formula(&quot;ISLEEG&quot;)" style:apply-style-name="cf2" style:base-cell-address="Overzicht_projecten.M11"/>
      <style:map style:condition="is-true-formula(ISBLANK([.M11]))" style:apply-style-name="cf3" style:base-cell-address="Overzicht_projecten.M11"/>
    </style:style>
    <style:style style:name="ce109" style:family="table-cell" style:parent-style-name="Default" style:data-style-name="N122">
      <style:table-cell-properties fo:background-color="#ffffff" fo:wrap-option="wrap" style:vertical-align="top"/>
    </style:style>
    <style:style style:name="ce218" style:family="table-cell" style:parent-style-name="Default" style:data-style-name="N122">
      <style:table-cell-properties fo:border-bottom="none" fo:background-color="#305496" fo:wrap-option="wrap" fo:border-left="0.06pt solid #000000" fo:border-right="0.06pt solid #000000" fo:border-top="0.06pt solid #000000" style:vertical-align="top"/>
      <style:text-properties fo:color="#ffff00" fo:font-size="9pt" fo:font-weight="bold" style:font-size-asian="9pt" style:font-weight-asian="bold" style:font-size-complex="9pt" style:font-weight-complex="bold"/>
    </style:style>
    <style:style style:name="ce112" style:family="table-cell" style:parent-style-name="Default" style:data-style-name="N122">
      <style:table-cell-properties fo:wrap-option="wrap" fo:border="0.06pt solid #000000" style:vertical-align="top"/>
    </style:style>
    <style:style style:name="ce111" style:family="table-cell" style:parent-style-name="Default" style:data-style-name="N122">
      <style:table-cell-properties fo:background-color="#ffffff" fo:wrap-option="wrap" fo:border="0.06pt solid #000000" style:vertical-align="top"/>
    </style:style>
    <style:style style:name="ce113" style:family="table-cell" style:parent-style-name="Default" style:data-style-name="N122">
      <style:table-cell-properties fo:border="0.06pt solid #000000"/>
    </style:style>
    <style:style style:name="ce114" style:family="table-cell" style:parent-style-name="Default" style:data-style-name="N122">
      <style:table-cell-properties fo:border="0.06pt solid #000000" style:vertical-align="automatic"/>
    </style:style>
    <style:style style:name="ce116" style:family="table-cell" style:parent-style-name="Default" style:data-style-name="N122">
      <style:table-cell-properties fo:border-bottom="none" fo:wrap-option="wrap" fo:border-left="0.06pt solid #000000" fo:border-right="0.06pt solid #000000" fo:border-top="0.06pt solid #000000" style:vertical-align="top"/>
    </style:style>
    <style:style style:name="ce117" style:family="table-cell" style:parent-style-name="Default" style:data-style-name="N122">
      <style:table-cell-properties fo:wrap-option="wrap" style:vertical-align="top"/>
    </style:style>
    <style:style style:name="ce37" style:family="table-cell" style:parent-style-name="Default" style:data-style-name="N0">
      <style:table-cell-properties fo:background-color="#ffffff" style:vertical-align="top"/>
      <style:text-properties fo:font-size="8pt" fo:font-style="italic" style:font-size-asian="8pt" style:font-style-asian="italic" style:font-size-complex="8pt" style:font-style-complex="italic"/>
    </style:style>
    <style:style style:name="ce294" style:family="table-cell" style:parent-style-name="Default" style:data-style-name="N0">
      <style:table-cell-properties fo:wrap-option="wrap" fo:border="0.06pt solid #000000" style:vertical-align="top"/>
      <style:map style:condition="is-true-formula(&quot;ISLEEG&quot;)" style:apply-style-name="cf2" style:base-cell-address="Overzicht_projecten.O6"/>
      <style:map style:condition="is-true-formula(ISBLANK(&quot;&quot;))" style:apply-style-name="cf3" style:base-cell-address="Overzicht_projecten.O6"/>
      <style:map style:condition="is-true-formula(0)" style:apply-style-name="cf3" style:base-cell-address="Overzicht_projecten.O6"/>
      <style:map style:condition="is-true-formula(ISBLANK([.O6]))" style:apply-style-name="cf3" style:base-cell-address="Overzicht_projecten.O6"/>
    </style:style>
    <style:style style:name="ce295" style:family="table-cell" style:parent-style-name="Default" style:data-style-name="N0">
      <style:table-cell-properties fo:background-color="#ffffff" fo:wrap-option="wrap" fo:border="0.06pt solid #000000" style:vertical-align="top"/>
      <style:map style:condition="is-true-formula(&quot;ISLEEG&quot;)" style:apply-style-name="cf2" style:base-cell-address="Overzicht_projecten.O6"/>
      <style:map style:condition="is-true-formula(ISBLANK(&quot;&quot;))" style:apply-style-name="cf3" style:base-cell-address="Overzicht_projecten.O6"/>
      <style:map style:condition="is-true-formula(0)" style:apply-style-name="cf3" style:base-cell-address="Overzicht_projecten.O6"/>
      <style:map style:condition="is-true-formula(ISBLANK([.O6]))" style:apply-style-name="cf3" style:base-cell-address="Overzicht_projecten.O6"/>
    </style:style>
    <style:style style:name="ce296" style:family="table-cell" style:parent-style-name="Default" style:data-style-name="N0">
      <style:table-cell-properties fo:background-color="transparent" fo:wrap-option="wrap" fo:border="0.06pt solid #000000" style:vertical-align="top"/>
      <style:map style:condition="is-true-formula(&quot;ISLEEG&quot;)" style:apply-style-name="cf2" style:base-cell-address="Overzicht_projecten.O6"/>
      <style:map style:condition="is-true-formula(ISBLANK(&quot;&quot;))" style:apply-style-name="cf3" style:base-cell-address="Overzicht_projecten.O6"/>
      <style:map style:condition="is-true-formula(0)" style:apply-style-name="cf3" style:base-cell-address="Overzicht_projecten.O6"/>
      <style:map style:condition="is-true-formula(ISBLANK([.O6]))" style:apply-style-name="cf3" style:base-cell-address="Overzicht_projecten.O6"/>
    </style:style>
    <style:style style:name="ce297" style:family="table-cell" style:parent-style-name="Default" style:data-style-name="N0">
      <style:table-cell-properties fo:border-bottom="none" fo:background-color="transparent" fo:wrap-option="wrap" fo:border-left="0.06pt solid #000000" fo:border-right="0.06pt solid #000000" fo:border-top="0.06pt solid #000000" style:vertical-align="top"/>
      <style:map style:condition="is-true-formula(&quot;ISLEEG&quot;)" style:apply-style-name="cf2" style:base-cell-address="Overzicht_projecten.O6"/>
      <style:map style:condition="is-true-formula(ISBLANK(&quot;&quot;))" style:apply-style-name="cf3" style:base-cell-address="Overzicht_projecten.O6"/>
      <style:map style:condition="is-true-formula(0)" style:apply-style-name="cf3" style:base-cell-address="Overzicht_projecten.O6"/>
      <style:map style:condition="is-true-formula(ISBLANK([.O6]))" style:apply-style-name="cf3" style:base-cell-address="Overzicht_projecten.O6"/>
    </style:style>
    <style:style style:name="ce77" style:family="table-cell" style:parent-style-name="Default" style:data-style-name="N0">
      <style:table-cell-properties style:vertical-align="top"/>
      <style:text-properties style:font-name="Arial1" style:font-name-asian="Arial1" style:font-name-complex="Arial1"/>
    </style:style>
    <style:style style:name="ce26" style:family="table-cell" style:parent-style-name="Default" style:data-style-name="N0">
      <style:table-cell-properties fo:wrap-option="wrap" fo:border="0.06pt solid #000000" style:vertical-align="automatic"/>
    </style:style>
    <style:style style:name="ce300" style:family="table-cell" style:parent-style-name="Hyperlink" style:data-style-name="N0">
      <style:table-cell-properties style:text-align-source="fix" style:repeat-content="false" fo:wrap-option="wrap" fo:border="0.06pt solid #000000" style:vertical-align="top"/>
      <style:paragraph-properties fo:text-align="center"/>
      <style:text-properties fo:color="#000000" style:text-underline-style="none"/>
      <style:map style:condition="is-true-formula(&quot;ISLEEG&quot;)" style:apply-style-name="cf2" style:base-cell-address="Overzicht_projecten.B5"/>
    </style:style>
    <style:style style:name="ce301" style:family="table-cell" style:parent-style-name="Hyperlink" style:data-style-name="N0">
      <style:table-cell-properties style:text-align-source="fix" style:repeat-content="false" fo:wrap-option="wrap" fo:border="0.06pt solid #000000" style:vertical-align="top"/>
      <style:paragraph-properties fo:text-align="center"/>
      <style:text-properties fo:color="#000000" style:text-underline-style="none"/>
      <style:map style:condition="is-true-formula(&quot;ISLEEG&quot;)" style:apply-style-name="cf2" style:base-cell-address="Overzicht_projecten.Q6"/>
      <style:map style:condition="is-true-formula(ISBLANK(&quot;&quot;))" style:apply-style-name="cf3" style:base-cell-address="Overzicht_projecten.Q6"/>
      <style:map style:condition="is-true-formula(0)" style:apply-style-name="cf3" style:base-cell-address="Overzicht_projecten.Q6"/>
    </style:style>
    <style:style style:name="ce302" style:family="table-cell" style:parent-style-name="Hyperlink" style:data-style-name="N0">
      <style:table-cell-properties fo:background-color="#ffffff" style:text-align-source="fix" style:repeat-content="false" fo:wrap-option="wrap" fo:border="0.06pt solid #000000" style:vertical-align="top"/>
      <style:paragraph-properties fo:text-align="center"/>
      <style:text-properties fo:color="#000000" style:text-underline-style="none"/>
      <style:map style:condition="is-true-formula(&quot;ISLEEG&quot;)" style:apply-style-name="cf2" style:base-cell-address="Overzicht_projecten.Q6"/>
      <style:map style:condition="is-true-formula(ISBLANK(&quot;&quot;))" style:apply-style-name="cf3" style:base-cell-address="Overzicht_projecten.Q6"/>
      <style:map style:condition="is-true-formula(0)" style:apply-style-name="cf3" style:base-cell-address="Overzicht_projecten.Q6"/>
    </style:style>
    <style:style style:name="ce303" style:family="table-cell" style:parent-style-name="Hyperlink" style:data-style-name="N0">
      <style:table-cell-properties style:text-align-source="fix" style:repeat-content="false" fo:background-color="transparent" fo:wrap-option="wrap" fo:border="0.06pt solid #000000" style:vertical-align="top"/>
      <style:paragraph-properties fo:text-align="center"/>
      <style:text-properties fo:color="#000000" style:text-underline-style="none"/>
      <style:map style:condition="is-true-formula(&quot;ISLEEG&quot;)" style:apply-style-name="cf2" style:base-cell-address="Overzicht_projecten.Q6"/>
      <style:map style:condition="is-true-formula(ISBLANK(&quot;&quot;))" style:apply-style-name="cf3" style:base-cell-address="Overzicht_projecten.Q6"/>
      <style:map style:condition="is-true-formula(0)" style:apply-style-name="cf3" style:base-cell-address="Overzicht_projecten.Q6"/>
    </style:style>
    <style:style style:name="ce304" style:family="table-cell" style:parent-style-name="Hyperlink" style:data-style-name="N0">
      <style:table-cell-properties fo:border-bottom="none" style:text-align-source="fix" style:repeat-content="false" fo:wrap-option="wrap" fo:border-left="0.06pt solid #000000" fo:border-right="0.06pt solid #000000" fo:border-top="0.06pt solid #000000" style:vertical-align="top"/>
      <style:paragraph-properties fo:text-align="center"/>
      <style:text-properties fo:color="#000000" style:text-underline-style="none"/>
      <style:map style:condition="is-true-formula(&quot;ISLEEG&quot;)" style:apply-style-name="cf2" style:base-cell-address="Overzicht_projecten.Q6"/>
      <style:map style:condition="is-true-formula(ISBLANK(&quot;&quot;))" style:apply-style-name="cf3" style:base-cell-address="Overzicht_projecten.Q6"/>
      <style:map style:condition="is-true-formula(0)" style:apply-style-name="cf3" style:base-cell-address="Overzicht_projecten.Q6"/>
    </style:style>
    <style:style style:name="ce305" style:family="table-cell" style:parent-style-name="Hyperlink" style:data-style-name="N0">
      <style:table-cell-properties fo:border-bottom="none" style:text-align-source="fix" style:repeat-content="false" fo:wrap-option="wrap" fo:border-left="0.06pt solid #000000" fo:border-right="0.06pt solid #000000" fo:border-top="0.06pt solid #000000" style:vertical-align="top"/>
      <style:paragraph-properties fo:text-align="center"/>
      <style:text-properties fo:color="#000000" style:text-underline-style="none"/>
      <style:map style:condition="is-true-formula(ISBLANK(&quot;&quot;))" style:apply-style-name="cf3" style:base-cell-address="Overzicht_projecten.Q52"/>
      <style:map style:condition="is-true-formula(0)" style:apply-style-name="cf3" style:base-cell-address="Overzicht_projecten.Q52"/>
      <style:map style:condition="is-true-formula(&quot;ISLEEG&quot;)" style:apply-style-name="cf2" style:base-cell-address="Overzicht_projecten.Q52"/>
    </style:style>
    <style:style style:name="ce306" style:family="table-cell" style:parent-style-name="Hyperlink" style:data-style-name="N0">
      <style:table-cell-properties style:text-align-source="fix" style:repeat-content="false" fo:wrap-option="wrap" fo:border="0.06pt solid #000000" style:vertical-align="top"/>
      <style:paragraph-properties fo:text-align="center"/>
      <style:text-properties fo:color="#000000" style:text-underline-style="none"/>
      <style:map style:condition="is-true-formula(ISBLANK(&quot;&quot;))" style:apply-style-name="cf3" style:base-cell-address="Overzicht_projecten.Q52"/>
      <style:map style:condition="is-true-formula(0)" style:apply-style-name="cf3" style:base-cell-address="Overzicht_projecten.Q52"/>
      <style:map style:condition="is-true-formula(&quot;ISLEEG&quot;)" style:apply-style-name="cf2" style:base-cell-address="Overzicht_projecten.Q52"/>
    </style:style>
    <style:style style:name="ce3" style:family="table-cell" style:parent-style-name="Default" style:data-style-name="N0">
      <style:table-cell-properties style:vertical-align="top"/>
      <style:text-properties fo:font-size="9pt" style:font-size-asian="9pt" style:font-size-complex="9pt"/>
    </style:style>
    <style:style style:name="ce264" style:family="table-cell" style:parent-style-name="Default" style:data-style-name="N0">
      <style:table-cell-properties fo:background-color="transparent" style:vertical-align="top"/>
      <style:text-properties fo:font-size="9pt" style:font-size-asian="9pt" style:font-size-complex="9pt"/>
    </style:style>
    <style:style style:name="ce93" style:family="table-cell" style:parent-style-name="Default" style:data-style-name="N0">
      <style:table-cell-properties fo:background-color="#ffffff" style:vertical-align="top"/>
      <style:text-properties fo:font-size="9pt" style:font-size-asian="9pt" style:font-size-complex="9pt"/>
    </style:style>
    <style:style style:name="ce272" style:family="table-cell" style:parent-style-name="Default" style:data-style-name="N0">
      <style:table-cell-properties fo:background-color="transparent" style:vertical-align="top"/>
    </style:style>
    <style:style style:name="ce311" style:family="table-cell" style:parent-style-name="Default" style:data-style-name="N0">
      <style:table-cell-properties fo:background-color="#ffffff"/>
      <style:map style:condition="is-true-formula(AND(COUNTIF([.$A$1:.$A$107]; [.A1])+COUNTIF([.$A$110:.$A$113]; [.A1])+COUNTIF([.$A$115:.$A$1048576]; [.A1])&gt;1;NOT(ISBLANK([.A1]))))" style:apply-style-name="cf1" style:base-cell-address="Projectbeschrijvingen.A1"/>
    </style:style>
    <style:style style:name="ce312" style:family="table-cell" style:parent-style-name="Default" style:data-style-name="N0">
      <style:table-cell-properties fo:background-color="#ffffff"/>
      <style:text-properties fo:font-size="14pt" fo:font-weight="bold" style:font-size-asian="14pt" style:font-weight-asian="bold" style:font-size-complex="14pt" style:font-weight-complex="bold"/>
      <style:map style:condition="is-true-formula(AND(COUNTIF([.$A$1:.$A$107]; [.A1])+COUNTIF([.$A$110:.$A$113]; [.A1])+COUNTIF([.$A$115:.$A$1048576]; [.A1])&gt;1;NOT(ISBLANK([.A1]))))" style:apply-style-name="cf1" style:base-cell-address="Projectbeschrijvingen.A1"/>
    </style:style>
    <style:style style:name="ce313" style:family="table-cell" style:parent-style-name="Default" style:data-style-name="N0">
      <style:table-cell-properties fo:background-color="#305496" fo:wrap-option="wrap" fo:border="0.06pt solid #000000" style:vertical-align="top"/>
      <style:text-properties fo:color="#ffff00" fo:font-size="9pt" fo:font-weight="bold" style:font-size-asian="9pt" style:font-weight-asian="bold" style:font-size-complex="9pt" style:font-weight-complex="bold"/>
      <style:map style:condition="is-true-formula(AND(COUNTIF([.$A$1:.$A$107]; [.A1])+COUNTIF([.$A$110:.$A$113]; [.A1])+COUNTIF([.$A$115:.$A$1048576]; [.A1])&gt;1;NOT(ISBLANK([.A1]))))" style:apply-style-name="cf1" style:base-cell-address="Projectbeschrijvingen.A1"/>
    </style:style>
    <style:style style:name="ce291" style:family="table-cell" style:parent-style-name="Default" style:data-style-name="N0">
      <style:table-cell-properties fo:border="0.06pt solid #000000" style:vertical-align="top"/>
      <style:map style:condition="is-true-formula(AND(COUNTIF([.$A$1:.$A$107]; [.A1])+COUNTIF([.$A$110:.$A$113]; [.A1])+COUNTIF([.$A$115:.$A$1048576]; [.A1])&gt;1;NOT(ISBLANK([.A1]))))" style:apply-style-name="cf1" style:base-cell-address="Projectbeschrijvingen.A1"/>
    </style:style>
    <style:style style:name="ce315" style:family="table-cell" style:parent-style-name="Default" style:data-style-name="N0">
      <style:table-cell-properties fo:background-color="transparent" fo:border="0.06pt solid #000000" style:vertical-align="top"/>
      <style:map style:condition="is-true-formula(AND(COUNTIF([.$A$1:.$A$107]; [.A1])+COUNTIF([.$A$110:.$A$113]; [.A1])+COUNTIF([.$A$115:.$A$1048576]; [.A1])&gt;1;NOT(ISBLANK([.A1]))))" style:apply-style-name="cf1" style:base-cell-address="Projectbeschrijvingen.A1"/>
    </style:style>
    <style:style style:name="ce316" style:family="table-cell" style:parent-style-name="Default" style:data-style-name="N0">
      <style:table-cell-properties fo:border="0.06pt solid #000000"/>
      <style:map style:condition="is-true-formula(AND(COUNTIF([.$A$1:.$A$107]; [.A1])+COUNTIF([.$A$110:.$A$113]; [.A1])+COUNTIF([.$A$115:.$A$1048576]; [.A1])&gt;1;NOT(ISBLANK([.A1]))))" style:apply-style-name="cf1" style:base-cell-address="Projectbeschrijvingen.A1"/>
    </style:style>
    <style:style style:name="ce317" style:family="table-cell" style:parent-style-name="Default">
      <style:map style:condition="is-true-formula(AND(COUNTIF([.$A$1:.$A$107]; [.A1])+COUNTIF([.$A$110:.$A$113]; [.A1])+COUNTIF([.$A$115:.$A$1048576]; [.A1])&gt;1;NOT(ISBLANK([.A1]))))" style:apply-style-name="cf1" style:base-cell-address="Projectbeschrijvingen.A1"/>
    </style:style>
    <style:style style:name="ce318" style:family="table-cell" style:parent-style-name="Default" style:data-style-name="N0">
      <style:table-cell-properties fo:border-bottom="0.06pt solid #000000" fo:border-left="0.06pt solid #000000" fo:border-right="none" fo:border-top="0.06pt solid #000000"/>
      <style:map style:condition="is-true-formula(AND(COUNTIF([.$A$1:.$A$107]; [.A1])+COUNTIF([.$A$110:.$A$113]; [.A1])+COUNTIF([.$A$115:.$A$1048576]; [.A1])&gt;1;NOT(ISBLANK([.A1]))))" style:apply-style-name="cf1" style:base-cell-address="Projectbeschrijvingen.A1"/>
    </style:style>
    <style:style style:name="ce319" style:family="table-cell" style:parent-style-name="Default" style:data-style-name="N0">
      <style:table-cell-properties fo:background-color="transparent"/>
      <style:map style:condition="is-true-formula(AND(COUNTIF([.$A$1:.$A$107]; [.A1])+COUNTIF([.$A$110:.$A$113]; [.A1])+COUNTIF([.$A$115:.$A$1048576]; [.A1])&gt;1;NOT(ISBLANK([.A1]))))" style:apply-style-name="cf1" style:base-cell-address="Projectbeschrijvingen.A1"/>
    </style:style>
    <style:style style:name="ce308" style:family="table-cell" style:parent-style-name="Default" style:data-style-name="N0">
      <style:table-cell-properties style:vertical-align="top"/>
      <style:map style:condition="is-true-formula(AND(COUNTIF([.$A$108:.$A$109]; [.A108])&gt;1;NOT(ISBLANK([.A108]))))" style:apply-style-name="cf1" style:base-cell-address="Projectbeschrijvingen.A108"/>
    </style:style>
    <style:style style:name="ce321" style:family="table-cell" style:parent-style-name="Default" style:data-style-name="N0">
      <style:table-cell-properties style:vertical-align="top"/>
      <style:map style:condition="is-true-formula(AND(COUNTIF([.$A$114:.$A$114]; [.A114])&gt;1;NOT(ISBLANK([.A114]))))" style:apply-style-name="cf1" style:base-cell-address="Projectbeschrijvingen.A114"/>
    </style:style>
    <style:style style:name="ce15" style:family="table-cell" style:parent-style-name="Default" style:data-style-name="N0">
      <style:table-cell-properties fo:background-color="#ffffff" fo:wrap-option="wrap" style:vertical-align="automatic"/>
    </style:style>
    <style:style style:name="ce25" style:family="table-cell" style:parent-style-name="Default" style:data-style-name="N0">
      <style:table-cell-properties fo:border-bottom="0.06pt solid #000000" fo:background-color="#305496" fo:wrap-option="wrap" fo:border-left="0.06pt solid #000000" fo:border-right="none" fo:border-top="0.06pt solid #000000" style:vertical-align="top"/>
      <style:text-properties fo:color="#ffff00" fo:font-size="9pt" fo:font-weight="bold" style:font-size-asian="9pt" style:font-weight-asian="bold" style:font-size-complex="9pt" style:font-weight-complex="bold"/>
    </style:style>
    <style:style style:name="ce23" style:family="table-cell" style:parent-style-name="Default" style:data-style-name="N0">
      <style:table-cell-properties style:text-align-source="fix" style:repeat-content="false" fo:wrap-option="wrap" fo:border="0.06pt solid #000000" style:vertical-align="top"/>
      <style:paragraph-properties fo:text-align="start" fo:margin-left="0cm"/>
      <style:text-properties fo:color="#000000" style:font-name="Verdana2" fo:font-size="9pt" style:font-name-asian="Verdana" style:font-size-asian="9pt" style:font-name-complex="Verdana" style:font-size-complex="9pt"/>
    </style:style>
    <style:style style:name="ce27" style:family="table-cell" style:parent-style-name="Default" style:data-style-name="N0">
      <style:table-cell-properties fo:wrap-option="wrap" fo:border="0.06pt solid #000000" style:vertical-align="top"/>
      <style:text-properties style:font-name="Verdana" fo:font-size="9pt" style:font-name-asian="Verdana" style:font-size-asian="9pt" style:font-name-complex="Verdana" style:font-size-complex="9pt"/>
    </style:style>
    <style:style style:name="ce28" style:family="table-cell" style:parent-style-name="Default" style:data-style-name="N0">
      <style:table-cell-properties style:text-align-source="fix" style:repeat-content="false" fo:wrap-option="wrap" fo:border="0.06pt solid #000000" style:vertical-align="top"/>
      <style:paragraph-properties fo:text-align="start" fo:margin-left="0cm"/>
      <style:text-properties style:font-name="Verdana" fo:font-size="9pt" style:font-name-asian="Verdana" style:font-size-asian="9pt" style:font-name-complex="Verdana" style:font-size-complex="9pt"/>
    </style:style>
    <style:style style:name="ce29" style:family="table-cell" style:parent-style-name="Default" style:data-style-name="N0">
      <style:table-cell-properties fo:wrap-option="wrap" fo:border="0.06pt solid #000000" style:vertical-align="middle"/>
      <style:text-properties style:font-name="Verdana" fo:font-size="9pt" style:font-name-asian="Verdana" style:font-size-asian="9pt" style:font-name-complex="Verdana" style:font-size-complex="9pt"/>
    </style:style>
    <style:style style:name="ce46" style:family="table-cell" style:parent-style-name="Default" style:data-style-name="N0">
      <style:table-cell-properties fo:border-bottom="none" fo:wrap-option="wrap" fo:border-left="0.06pt solid #000000" fo:border-right="0.06pt solid #000000" fo:border-top="0.06pt solid #000000" style:vertical-align="automatic"/>
    </style:style>
    <style:style style:name="ce48" style:family="table-cell" style:parent-style-name="Default" style:data-style-name="N0">
      <style:table-cell-properties fo:border-bottom="0.06pt solid #000000" fo:wrap-option="wrap" fo:border-left="none" fo:border-right="0.06pt solid #000000" fo:border-top="0.06pt solid #000000" style:vertical-align="automatic"/>
    </style:style>
    <style:style style:name="ce2" style:family="table-cell" style:parent-style-name="Default" style:data-style-name="N0">
      <style:table-cell-properties fo:wrap-option="wrap" style:vertical-align="automatic"/>
    </style:style>
    <style:style style:name="ce103" style:family="table-cell" style:parent-style-name="Default" style:data-style-name="N0">
      <style:table-cell-properties fo:wrap-option="wrap" style:vertical-align="middle"/>
    </style:style>
    <style:style style:name="ce104" style:family="table-cell" style:parent-style-name="Default" style:data-style-name="N0">
      <style:table-cell-properties style:vertical-align="middle"/>
      <style:text-properties style:font-name="Verdana" fo:font-size="9pt" style:font-name-asian="Verdana" style:font-size-asian="9pt" style:font-name-complex="Verdana" style:font-size-complex="9pt"/>
    </style:style>
    <style:style style:name="ce333" style:family="table-cell" style:parent-style-name="Default" style:data-style-name="N0">
      <style:table-cell-properties fo:background-color="transparent" fo:wrap-option="wrap" style:vertical-align="automatic"/>
    </style:style>
    <style:style style:name="ce331" style:family="table-cell" style:parent-style-name="Default" style:data-style-name="N0">
      <style:table-cell-properties style:text-align-source="fix" style:repeat-content="false" fo:wrap-option="wrap" style:vertical-align="automatic"/>
      <style:paragraph-properties fo:text-align="start" fo:margin-left="0cm"/>
      <style:text-properties style:font-name="Calibri1" fo:font-size="11pt" style:font-name-asian="Segoe UI" style:font-size-asian="11pt" style:font-name-complex="Tahoma" style:font-size-complex="11pt"/>
    </style:style>
    <style:style style:name="ce332" style:family="table-cell" style:parent-style-name="Default" style:data-style-name="N0">
      <style:table-cell-properties fo:wrap-option="wrap" style:vertical-align="automatic"/>
      <style:text-properties fo:color="#000000" style:font-name="Calibri1" fo:font-size="11pt" fo:font-weight="normal" style:font-name-asian="Segoe UI" style:font-size-asian="11pt" style:font-weight-asian="normal" style:font-name-complex="Tahoma" style:font-size-complex="11pt" style:font-weight-complex="normal"/>
    </style:style>
    <style:style style:name="ce334" style:family="table-cell" style:parent-style-name="Default" style:data-style-name="N0">
      <style:table-cell-properties fo:wrap-option="wrap" style:vertical-align="automatic"/>
      <style:text-properties fo:color="#000000" fo:font-weight="normal" style:font-weight-asian="normal" style:font-weight-complex="normal"/>
    </style:style>
    <style:style style:name="ce1" style:family="table-cell" style:parent-style-name="Default" style:data-style-name="N0"/>
    <style:style style:name="ce7" style:family="table-cell" style:parent-style-name="Default" style:data-style-name="N0">
      <style:table-cell-properties fo:border-bottom="0.06pt solid #000000" fo:background-color="#305496" fo:border-left="none" fo:border-right="none" fo:border-top="0.06pt solid #000000" style:vertical-align="top"/>
      <style:text-properties fo:color="#ffff00" fo:font-size="9pt" fo:font-weight="bold" style:font-size-asian="9pt" style:font-weight-asian="bold" style:font-size-complex="9pt" style:font-weight-complex="bold"/>
    </style:style>
    <style:style style:name="ce8" style:family="table-cell" style:parent-style-name="Default" style:data-style-name="N1">
      <style:table-cell-properties fo:border-bottom="0.06pt solid #000000" fo:background-color="#305496" style:text-align-source="fix" style:repeat-content="false" fo:wrap-option="wrap" fo:border-left="none" fo:border-right="none" fo:border-top="0.06pt solid #000000" style:vertical-align="top"/>
      <style:paragraph-properties fo:text-align="center"/>
      <style:text-properties fo:color="#ffff00" fo:font-size="9pt" fo:font-weight="bold" style:font-size-asian="9pt" style:font-weight-asian="bold" style:font-size-complex="9pt" style:font-weight-complex="bold"/>
    </style:style>
    <style:style style:name="ce9" style:family="table-cell" style:parent-style-name="Default" style:data-style-name="N0">
      <style:table-cell-properties fo:border-bottom="0.06pt solid #000000" fo:background-color="#305496" fo:wrap-option="wrap" fo:border-left="none" fo:border-right="none" fo:border-top="0.06pt solid #000000" style:vertical-align="top"/>
      <style:text-properties fo:color="#ffff00" fo:font-size="9pt" fo:font-weight="bold" style:font-size-asian="9pt" style:font-weight-asian="bold" style:font-size-complex="9pt" style:font-weight-complex="bold"/>
    </style:style>
    <style:style style:name="ce5" style:family="table-cell" style:parent-style-name="Default" style:data-style-name="N120">
      <style:table-cell-properties fo:wrap-option="wrap" style:vertical-align="automatic"/>
    </style:style>
    <style:style style:name="ce10" style:family="table-cell" style:parent-style-name="Default" style:data-style-name="N120">
      <style:table-cell-properties fo:border-bottom="0.06pt solid #000000" fo:background-color="#305496" fo:wrap-option="wrap" fo:border-left="none" fo:border-right="none" fo:border-top="0.06pt solid #000000" style:vertical-align="top"/>
      <style:text-properties fo:color="#ffff00" fo:font-size="9pt" fo:font-weight="bold" style:font-size-asian="9pt" style:font-weight-asian="bold" style:font-size-complex="9pt" style:font-weight-complex="bold"/>
    </style:style>
    <style:style style:name="ce11" style:family="table-cell" style:parent-style-name="Default" style:data-style-name="N0">
      <style:table-cell-properties fo:border-bottom="0.06pt solid #000000" fo:background-color="#305496" fo:wrap-option="wrap" fo:border-left="none" fo:border-right="0.06pt solid #000000" fo:border-top="0.06pt solid #000000" style:vertical-align="top"/>
      <style:text-properties fo:color="#ffff00" fo:font-size="9pt" fo:font-weight="bold" style:font-size-asian="9pt" style:font-weight-asian="bold" style:font-size-complex="9pt" style:font-weight-complex="bold"/>
    </style:style>
    <style:style style:name="gr1" style:family="graphic" style:parent-style-name="Graphics">
      <style:graphic-properties draw:stroke="none" draw:fill="none" style:mirror="none" loext:decorative="false"/>
    </style:style>
    <style:style style:name="P1" style:family="paragraph">
      <loext:graphic-properties draw:fill="none"/>
    </style:style>
    <style:style style:name="T1" style:family="text">
      <style:text-properties style:text-position="super 58%"/>
    </style:style>
  </office:automatic-styles>
  <office:body>
    <office:spreadsheet>
      <table:calculation-settings table:case-sensitive="false" table:automatic-find-labels="false" table:use-regular-expressions="false" table:use-wildcards="true"/>
      <table:table table:name="Overzicht_projecten" table:style-name="ta1">
        <table:table-column table:style-name="co1" table:default-cell-style-name="ce52"/>
        <table:table-column table:style-name="co2" table:default-cell-style-name="ce107"/>
        <table:table-column table:style-name="co3" table:default-cell-style-name="ce107"/>
        <table:table-column table:style-name="co4" table:default-cell-style-name="ce44"/>
        <table:table-column table:style-name="co5" table:default-cell-style-name="ce44"/>
        <table:table-column table:style-name="co6" table:default-cell-style-name="ce6"/>
        <table:table-column table:style-name="co7" table:default-cell-style-name="ce38"/>
        <table:table-column table:style-name="co8" table:default-cell-style-name="ce38"/>
        <table:table-column table:style-name="co9" table:default-cell-style-name="ce39"/>
        <table:table-column table:style-name="co10" table:default-cell-style-name="ce39"/>
        <table:table-column table:style-name="co6" table:default-cell-style-name="ce40"/>
        <table:table-column table:style-name="co11" table:default-cell-style-name="ce39"/>
        <table:table-column table:style-name="co12" table:default-cell-style-name="ce39"/>
        <table:table-column table:style-name="co13" table:default-cell-style-name="ce117"/>
        <table:table-column table:style-name="co14" table:default-cell-style-name="ce38"/>
        <table:table-column table:style-name="co15" table:default-cell-style-name="ce38"/>
        <table:table-column table:style-name="co16" table:default-cell-style-name="ce38"/>
        <table:table-column table:style-name="co17" table:number-columns-repeated="15" table:default-cell-style-name="ce107"/>
        <table:table-column table:style-name="co17" table:number-columns-repeated="16352"/>
        <table:table-row table:style-name="ro1">
          <table:table-cell table:style-name="ce4"/>
          <table:table-cell table:style-name="ce32" table:number-columns-repeated="2"/>
          <table:table-cell table:style-name="ce42" table:number-columns-repeated="2"/>
          <table:table-cell table:style-name="ce14"/>
          <table:table-cell table:style-name="ce33" table:number-columns-repeated="2"/>
          <table:table-cell table:style-name="ce34" table:number-columns-repeated="2"/>
          <table:table-cell table:style-name="ce35"/>
          <table:table-cell table:style-name="ce34" table:number-columns-repeated="2"/>
          <table:table-cell table:style-name="ce109"/>
          <table:table-cell table:style-name="ce33" table:number-columns-repeated="3"/>
          <table:table-cell table:number-columns-repeated="15"/>
          <table:table-cell table:style-name="ce107" table:number-columns-repeated="16352"/>
        </table:table-row>
        <table:table-row table:style-name="ro2">
          <table:table-cell table:style-name="ce12" office:value-type="string" calcext:value-type="string">
            <text:p>Overzicht verleende en vastgestelde projecten AMIF, ISF en BMVI</text:p>
          </table:table-cell>
          <table:table-cell table:style-name="ce32" table:number-columns-repeated="2"/>
          <table:table-cell table:style-name="ce42"/>
          <table:table-cell table:style-name="ce42">
            <draw:frame draw:z-index="0" draw:name="Afbeelding 2" draw:style-name="gr1" draw:text-style-name="P1" svg:width="4.926cm" svg:height="0.998cm" svg:x="1.666cm" svg:y="0.02cm">
              <draw:image xlink:href="Pictures/10000001000011CA00000397455CA4A1.png" xlink:type="simple" xlink:show="embed" xlink:actuate="onLoad" draw:mime-type="image/png">
                <text:p/>
              </draw:image>
            </draw:frame>
          </table:table-cell>
          <table:table-cell table:style-name="ce14"/>
          <table:table-cell table:style-name="ce33" table:number-columns-repeated="2"/>
          <table:table-cell table:style-name="ce34" table:number-columns-repeated="2"/>
          <table:table-cell table:style-name="ce35"/>
          <table:table-cell table:style-name="ce34" table:number-columns-repeated="2"/>
          <table:table-cell table:style-name="ce109"/>
          <table:table-cell table:style-name="ce37" office:value-type="string" calcext:value-type="string">
            <text:p>Bijgewerkt tot en met 10 maart 2026</text:p>
          </table:table-cell>
          <table:table-cell table:style-name="ce33" table:number-columns-repeated="2"/>
          <table:table-cell table:number-columns-repeated="15"/>
          <table:table-cell table:style-name="ce107" table:number-columns-repeated="16352"/>
        </table:table-row>
        <table:table-row table:style-name="ro3">
          <table:table-cell table:style-name="ce4"/>
          <table:table-cell table:style-name="ce32" table:number-columns-repeated="2"/>
          <table:table-cell table:style-name="ce42" table:number-columns-repeated="2"/>
          <table:table-cell table:style-name="ce14"/>
          <table:table-cell table:style-name="ce33" table:number-columns-repeated="2"/>
          <table:table-cell table:style-name="ce34" table:number-columns-repeated="2"/>
          <table:table-cell table:style-name="ce35"/>
          <table:table-cell table:style-name="ce34" table:number-columns-repeated="2"/>
          <table:table-cell table:style-name="ce109"/>
          <table:table-cell table:style-name="ce33" table:number-columns-repeated="3"/>
          <table:table-cell table:number-columns-repeated="15"/>
          <table:table-cell table:style-name="ce107" table:number-columns-repeated="16352"/>
        </table:table-row>
        <table:table-row table:style-name="ro4">
          <table:table-cell table:style-name="ce18" office:value-type="string" calcext:value-type="string">
            <text:p>Projectnummer</text:p>
          </table:table-cell>
          <table:table-cell table:style-name="ce65" office:value-type="string" calcext:value-type="string">
            <text:p>Begunstigde</text:p>
          </table:table-cell>
          <table:table-cell table:style-name="ce65" office:value-type="string" calcext:value-type="string">
            <text:p>Projectnaam</text:p>
          </table:table-cell>
          <table:table-cell table:style-name="ce124" office:value-type="string" calcext:value-type="string">
            <text:p>Startdatum</text:p>
          </table:table-cell>
          <table:table-cell table:style-name="ce124" office:value-type="string" calcext:value-type="string">
            <text:p>Einddatum</text:p>
          </table:table-cell>
          <table:table-cell table:style-name="ce135" office:value-type="string" calcext:value-type="string">
            <text:p>Projectduur in maanden</text:p>
          </table:table-cell>
          <table:table-cell table:style-name="ce148" office:value-type="string" calcext:value-type="string">
            <text:p>Fonds</text:p>
          </table:table-cell>
          <table:table-cell table:style-name="ce148" office:value-type="string" calcext:value-type="string">
            <text:p>Doelstelling </text:p>
          </table:table-cell>
          <table:table-cell table:style-name="ce171" office:value-type="string" calcext:value-type="string">
            <text:p>Totale projectkosten</text:p>
          </table:table-cell>
          <table:table-cell table:style-name="ce171" office:value-type="string" calcext:value-type="string">
            <text:p>Verleende </text:p>
            <text:p>EU-bijdrage </text:p>
          </table:table-cell>
          <table:table-cell table:style-name="ce196" office:value-type="string" calcext:value-type="string">
            <text:p>Subsidie-percentage</text:p>
          </table:table-cell>
          <table:table-cell table:style-name="ce171" office:value-type="string" calcext:value-type="string">
            <text:p>Totale vastgestelde projectkosten</text:p>
          </table:table-cell>
          <table:table-cell table:style-name="ce171" office:value-type="string" calcext:value-type="string">
            <text:p>Vastgestelde </text:p>
            <text:p>EU-bijdrage</text:p>
          </table:table-cell>
          <table:table-cell table:style-name="ce218" office:value-type="string" calcext:value-type="string">
            <text:p>Datum </text:p>
            <text:p>vaststelling</text:p>
          </table:table-cell>
          <table:table-cell table:style-name="ce148" office:value-type="string" calcext:value-type="string">
            <text:p>Plaats project-activiteiten</text:p>
          </table:table-cell>
          <table:table-cell table:style-name="ce148" office:value-type="string" calcext:value-type="string">
            <text:p>Interventie-type </text:p>
          </table:table-cell>
          <table:table-cell table:style-name="ce148" office:value-type="string" calcext:value-type="string">
            <text:p>Doel / Resultaten</text:p>
          </table:table-cell>
          <table:table-cell table:style-name="ce3" table:number-columns-repeated="16367"/>
        </table:table-row>
        <table:table-row table:style-name="ro5">
          <table:table-cell table:style-name="ce16" office:value-type="string" calcext:value-type="string">
            <text:p>2022AMIF2021</text:p>
          </table:table-cell>
          <table:table-cell table:style-name="ce55" office:value-type="string" calcext:value-type="string">
            <text:p>COA</text:p>
          </table:table-cell>
          <table:table-cell table:style-name="ce55" office:value-type="string" calcext:value-type="string">
            <text:p>COA Opleidingplan Fasegericht opleiden</text:p>
          </table:table-cell>
          <table:table-cell table:style-name="ce79" office:value-type="date" office:date-value="2022-01-01" calcext:value-type="date">
            <text:p>1-1-2022</text:p>
          </table:table-cell>
          <table:table-cell table:style-name="ce79" office:value-type="date" office:date-value="2025-12-31" calcext:value-type="date">
            <text:p>31-12-2025</text:p>
          </table:table-cell>
          <table:table-cell table:style-name="ce115" office:value-type="float" office:value="48" calcext:value-type="float">
            <text:p>48</text:p>
          </table:table-cell>
          <table:table-cell table:style-name="ce222" office:value-type="string" calcext:value-type="string">
            <text:p>AMIF</text:p>
          </table:table-cell>
          <table:table-cell table:style-name="ce222" office:value-type="string" calcext:value-type="string">
            <text:p>1. Gemeenschappelijk Europees Asielstelsel</text:p>
          </table:table-cell>
          <table:table-cell table:style-name="ce244" office:value-type="currency" office:currency="EUR" office:value="3000003" calcext:value-type="currency">
            <text:p>€ 3.000.003</text:p>
          </table:table-cell>
          <table:table-cell table:style-name="ce244" office:value-type="currency" office:currency="EUR" office:value="2700002" calcext:value-type="currency">
            <text:p>€ 2.700.002</text:p>
          </table:table-cell>
          <table:table-cell table:style-name="ce266" table:formula="of:=SUM([.J5]/[.I5])" office:value-type="percentage" office:value="0.8999997666669" calcext:value-type="percentage">
            <text:p>90%</text:p>
          </table:table-cell>
          <table:table-cell table:style-name="ce244" table:number-columns-repeated="2"/>
          <table:table-cell table:style-name="ce79"/>
          <table:table-cell table:style-name="ce222" office:value-type="string" calcext:value-type="string">
            <text:p>Nederland</text:p>
          </table:table-cell>
          <table:table-cell table:style-name="ce222" office:value-type="string" calcext:value-type="string">
            <text:p>002 Asielprocedures</text:p>
          </table:table-cell>
          <table:table-cell table:style-name="ce300" office:value-type="string" calcext:value-type="string">
            <text:p>Zie tabblad projectbeschrijving</text:p>
          </table:table-cell>
          <table:table-cell table:style-name="ce3" table:number-columns-repeated="16367"/>
        </table:table-row>
        <table:table-row table:style-name="ro6">
          <table:table-cell table:style-name="ce24" office:value-type="string" calcext:value-type="string">
            <text:p>2022AMIF20210</text:p>
          </table:table-cell>
          <table:table-cell table:style-name="ce56" office:value-type="string" calcext:value-type="string">
            <text:p>COC Nederland</text:p>
          </table:table-cell>
          <table:table-cell table:style-name="ce56" office:value-type="string" calcext:value-type="string">
            <text:p>Welcoming Equality 2023-2025</text:p>
          </table:table-cell>
          <table:table-cell table:style-name="ce79" office:value-type="date" office:date-value="2023-01-01" calcext:value-type="date">
            <text:p>1-1-2023</text:p>
          </table:table-cell>
          <table:table-cell table:style-name="ce79" office:value-type="date" office:date-value="2025-12-31" calcext:value-type="date">
            <text:p>31-12-2025</text:p>
          </table:table-cell>
          <table:table-cell table:style-name="ce137" table:formula="of:=SUM(([.E6]-[.D6])/30.42)" office:value-type="float" office:value="35.9960552268245" calcext:value-type="float">
            <text:p>36</text:p>
          </table:table-cell>
          <table:table-cell table:style-name="ce56" office:value-type="string" calcext:value-type="string">
            <text:p>AMIF</text:p>
          </table:table-cell>
          <table:table-cell table:style-name="ce222" office:value-type="string" calcext:value-type="string">
            <text:p>1. Gemeenschappelijk Europees Asielstelsel</text:p>
          </table:table-cell>
          <table:table-cell table:style-name="ce245" office:value-type="currency" office:currency="EUR" office:value="565665" calcext:value-type="currency">
            <text:p>€ 565.665</text:p>
          </table:table-cell>
          <table:table-cell table:style-name="ce259" office:value-type="currency" office:currency="EUR" office:value="509098" calcext:value-type="currency">
            <text:p>€ 509.098</text:p>
          </table:table-cell>
          <table:table-cell table:style-name="ce267" table:formula="of:=SUM([.J6]/[.I6])" office:value-type="percentage" office:value="0.899999116084608" calcext:value-type="percentage">
            <text:p>90%</text:p>
          </table:table-cell>
          <table:table-cell table:style-name="ce273" office:value-type="string" calcext:value-type="string">
            <text:p><text:s/></text:p>
          </table:table-cell>
          <table:table-cell table:style-name="ce259" office:value-type="string" calcext:value-type="string">
            <text:p><text:s/></text:p>
          </table:table-cell>
          <table:table-cell table:style-name="ce73" office:value-type="string" calcext:value-type="string">
            <text:p><text:s/></text:p>
          </table:table-cell>
          <table:table-cell table:style-name="ce294" office:value-type="string" calcext:value-type="string">
            <text:p>Nederland</text:p>
          </table:table-cell>
          <table:table-cell table:style-name="ce294" office:value-type="string" calcext:value-type="string">
            <text:p>001 Opvangvoorzieningen </text:p>
            <text:p>005 Personen met bijzondere behoeften op het gebied van opvang en procedures.</text:p>
          </table:table-cell>
          <table:table-cell table:style-name="ce301" office:value-type="string" calcext:value-type="string">
            <text:p>Zie tabblad projectbeschrijving</text:p>
          </table:table-cell>
          <table:table-cell table:style-name="ce264" table:number-columns-repeated="16367"/>
        </table:table-row>
        <table:table-row table:style-name="ro6">
          <table:table-cell table:style-name="ce24" office:value-type="string" calcext:value-type="string">
            <text:p>2022AMIF20211</text:p>
          </table:table-cell>
          <table:table-cell table:style-name="ce56" office:value-type="string" calcext:value-type="string">
            <text:p>international organisation for migration</text:p>
          </table:table-cell>
          <table:table-cell table:style-name="ce56" office:value-type="string" calcext:value-type="string">
            <text:p>AVRR NL 2022-2024 Return</text:p>
          </table:table-cell>
          <table:table-cell table:style-name="ce79" office:value-type="date" office:date-value="2022-01-01" calcext:value-type="date">
            <text:p>1-1-2022</text:p>
          </table:table-cell>
          <table:table-cell table:style-name="ce79" office:value-type="date" office:date-value="2024-12-31" calcext:value-type="date">
            <text:p>31-12-2024</text:p>
          </table:table-cell>
          <table:table-cell table:style-name="ce137" table:formula="of:=SUM(([.E7]-[.D7])/30.42)" office:value-type="float" office:value="35.9960552268245" calcext:value-type="float">
            <text:p>36</text:p>
          </table:table-cell>
          <table:table-cell table:style-name="ce56" office:value-type="string" calcext:value-type="string">
            <text:p>AMIF</text:p>
          </table:table-cell>
          <table:table-cell table:style-name="ce225" office:value-type="string" calcext:value-type="string">
            <text:p>3. Terugkeer</text:p>
          </table:table-cell>
          <table:table-cell table:style-name="ce246" office:value-type="currency" office:currency="EUR" office:value="8427164" calcext:value-type="currency">
            <text:p>€ 8.427.164</text:p>
          </table:table-cell>
          <table:table-cell table:style-name="ce246" office:value-type="currency" office:currency="EUR" office:value="7584447" calcext:value-type="currency">
            <text:p>€ 7.584.447</text:p>
          </table:table-cell>
          <table:table-cell table:style-name="ce268" table:formula="of:=SUM([.J7]/[.I7])" office:value-type="percentage" office:value="0.899999928801671" calcext:value-type="percentage">
            <text:p>90%</text:p>
          </table:table-cell>
          <table:table-cell table:style-name="ce274" office:value-type="string" calcext:value-type="string">
            <text:p><text:s/></text:p>
          </table:table-cell>
          <table:table-cell table:style-name="ce246" office:value-type="string" calcext:value-type="string">
            <text:p><text:s/></text:p>
          </table:table-cell>
          <table:table-cell table:style-name="ce73" office:value-type="string" calcext:value-type="string">
            <text:p><text:s/></text:p>
          </table:table-cell>
          <table:table-cell table:style-name="ce294" office:value-type="string" calcext:value-type="string">
            <text:p>Nederland</text:p>
          </table:table-cell>
          <table:table-cell table:style-name="ce294" office:value-type="string" calcext:value-type="string">
            <text:p>004 Gefaciliteerde vrijwillige terugkeer</text:p>
          </table:table-cell>
          <table:table-cell table:style-name="ce301" office:value-type="string" calcext:value-type="string">
            <text:p>Zie tabblad projectbeschrijving</text:p>
          </table:table-cell>
          <table:table-cell table:style-name="ce264" table:number-columns-repeated="16367"/>
        </table:table-row>
        <table:table-row table:style-name="ro7">
          <table:table-cell table:style-name="ce24" office:value-type="string" calcext:value-type="string">
            <text:p>2022AMIF20212</text:p>
          </table:table-cell>
          <table:table-cell table:style-name="ce56" office:value-type="string" calcext:value-type="string">
            <text:p>international organisation for migration</text:p>
          </table:table-cell>
          <table:table-cell table:style-name="ce56" office:value-type="string" calcext:value-type="string">
            <text:p>AVRR NL 2022-2024 Reintegration</text:p>
          </table:table-cell>
          <table:table-cell table:style-name="ce79" office:value-type="date" office:date-value="2022-01-01" calcext:value-type="date">
            <text:p>1-1-2022</text:p>
          </table:table-cell>
          <table:table-cell table:style-name="ce79" office:value-type="date" office:date-value="2024-12-31" calcext:value-type="date">
            <text:p>31-12-2024</text:p>
          </table:table-cell>
          <table:table-cell table:style-name="ce137" table:formula="of:=SUM(([.E8]-[.D8])/30.42)" office:value-type="float" office:value="35.9960552268245" calcext:value-type="float">
            <text:p>36</text:p>
          </table:table-cell>
          <table:table-cell table:style-name="ce56" office:value-type="string" calcext:value-type="string">
            <text:p>AMIF</text:p>
          </table:table-cell>
          <table:table-cell table:style-name="ce225" office:value-type="string" calcext:value-type="string">
            <text:p>3. Terugkeer</text:p>
          </table:table-cell>
          <table:table-cell table:style-name="ce246" office:value-type="currency" office:currency="EUR" office:value="9990959" calcext:value-type="currency">
            <text:p>€ 9.990.959</text:p>
          </table:table-cell>
          <table:table-cell table:style-name="ce246" office:value-type="currency" office:currency="EUR" office:value="4303846" calcext:value-type="currency">
            <text:p>€ 4.303.846</text:p>
          </table:table-cell>
          <table:table-cell table:style-name="ce268" office:value-type="percentage" office:value="0.9" calcext:value-type="percentage">
            <text:p>90%</text:p>
          </table:table-cell>
          <table:table-cell table:style-name="ce274" office:value-type="string" calcext:value-type="string">
            <text:p><text:s/></text:p>
          </table:table-cell>
          <table:table-cell table:style-name="ce246" office:value-type="string" calcext:value-type="string">
            <text:p><text:s/></text:p>
          </table:table-cell>
          <table:table-cell table:style-name="ce73" office:value-type="string" calcext:value-type="string">
            <text:p><text:s/></text:p>
          </table:table-cell>
          <table:table-cell table:style-name="ce294" office:value-type="string" calcext:value-type="string">
            <text:p>Nederland</text:p>
          </table:table-cell>
          <table:table-cell table:style-name="ce294" office:value-type="string" calcext:value-type="string">
            <text:p>003 Terugkeerprocedures</text:p>
            <text:p>005 Hulp bij re-integratie</text:p>
            <text:p>008 Kwetsbare personen, waaronder niet-begeleide minderjarigen</text:p>
          </table:table-cell>
          <table:table-cell table:style-name="ce301" office:value-type="string" calcext:value-type="string">
            <text:p>Zie tabblad projectbeschrijving</text:p>
          </table:table-cell>
          <table:table-cell table:style-name="ce264" table:number-columns-repeated="16367"/>
        </table:table-row>
        <table:table-row table:style-name="ro6">
          <table:table-cell table:style-name="ce24" office:value-type="string" calcext:value-type="string">
            <text:p>2022AMIF20213</text:p>
          </table:table-cell>
          <table:table-cell table:style-name="ce56" office:value-type="string" calcext:value-type="string">
            <text:p>Ministerie van Justitie en Veiligheid / Dienst Terugkeer en Vertrek</text:p>
          </table:table-cell>
          <table:table-cell table:style-name="ce56" office:value-type="string" calcext:value-type="string">
            <text:p>AMIF-ICT 2022-2024</text:p>
          </table:table-cell>
          <table:table-cell table:style-name="ce79" office:value-type="date" office:date-value="2022-01-01" calcext:value-type="date">
            <text:p>1-1-2022</text:p>
          </table:table-cell>
          <table:table-cell table:style-name="ce79" office:value-type="date" office:date-value="2024-12-31" calcext:value-type="date">
            <text:p>31-12-2024</text:p>
          </table:table-cell>
          <table:table-cell table:style-name="ce137" table:formula="of:=SUM(([.E9]-[.D9])/30.42)" office:value-type="float" office:value="35.9960552268245" calcext:value-type="float">
            <text:p>36</text:p>
          </table:table-cell>
          <table:table-cell table:style-name="ce56" office:value-type="string" calcext:value-type="string">
            <text:p>AMIF</text:p>
          </table:table-cell>
          <table:table-cell table:style-name="ce225" office:value-type="string" calcext:value-type="string">
            <text:p>3. Terugkeer</text:p>
          </table:table-cell>
          <table:table-cell table:style-name="ce246" office:value-type="currency" office:currency="EUR" office:value="25732927" calcext:value-type="currency">
            <text:p>€ 25.732.927</text:p>
          </table:table-cell>
          <table:table-cell table:style-name="ce246" office:value-type="currency" office:currency="EUR" office:value="19299695" calcext:value-type="currency">
            <text:p>€ 19.299.695</text:p>
          </table:table-cell>
          <table:table-cell table:style-name="ce268" table:formula="of:=SUM([.J9]/[.I9])" office:value-type="percentage" office:value="0.749999990284821" calcext:value-type="percentage">
            <text:p>75%</text:p>
          </table:table-cell>
          <table:table-cell table:style-name="ce274" office:value-type="currency" office:currency="EUR" office:value="22327865" calcext:value-type="currency">
            <text:p>€ 22.327.865</text:p>
          </table:table-cell>
          <table:table-cell table:style-name="ce246" office:value-type="currency" office:currency="EUR" office:value="16745899" calcext:value-type="currency">
            <text:p>€ 16.745.899</text:p>
          </table:table-cell>
          <table:table-cell table:style-name="ce73" office:value-type="date" office:date-value="2026-02-11" calcext:value-type="date">
            <text:p>11-2-2026</text:p>
          </table:table-cell>
          <table:table-cell table:style-name="ce294" office:value-type="string" calcext:value-type="string">
            <text:p>Nederland</text:p>
          </table:table-cell>
          <table:table-cell table:style-name="ce294" office:value-type="string" calcext:value-type="string">
            <text:p>003 Terugkeerprocedures</text:p>
          </table:table-cell>
          <table:table-cell table:style-name="ce301" office:value-type="string" calcext:value-type="string">
            <text:p>Zie tabblad projectbeschrijving</text:p>
          </table:table-cell>
          <table:table-cell table:style-name="ce264" table:number-columns-repeated="16367"/>
        </table:table-row>
        <table:table-row table:style-name="ro8">
          <table:table-cell table:style-name="ce24" office:value-type="string" calcext:value-type="string">
            <text:p>2022AMIF20215</text:p>
          </table:table-cell>
          <table:table-cell table:style-name="ce56" office:value-type="string" calcext:value-type="string">
            <text:p>Immigratie- en Naturalisatiedienst</text:p>
          </table:table-cell>
          <table:table-cell table:style-name="ce56" office:value-type="string" calcext:value-type="string">
            <text:p>Versterken expatcentra NL 2022-2026</text:p>
          </table:table-cell>
          <table:table-cell table:style-name="ce79" office:value-type="date" office:date-value="2023-01-01" calcext:value-type="date">
            <text:p>1-1-2023</text:p>
          </table:table-cell>
          <table:table-cell table:style-name="ce79" office:value-type="date" office:date-value="2026-12-31" calcext:value-type="date">
            <text:p>31-12-2026</text:p>
          </table:table-cell>
          <table:table-cell table:style-name="ce137" table:formula="of:=SUM(([.E10]-[.D10])/30.42)" office:value-type="float" office:value="47.9947403024326" calcext:value-type="float">
            <text:p>48</text:p>
          </table:table-cell>
          <table:table-cell table:style-name="ce56" office:value-type="string" calcext:value-type="string">
            <text:p>AMIF</text:p>
          </table:table-cell>
          <table:table-cell table:style-name="ce225" office:value-type="string" calcext:value-type="string">
            <text:p>2. Legale migratie en integratie</text:p>
          </table:table-cell>
          <table:table-cell table:style-name="ce246" office:value-type="currency" office:currency="EUR" office:value="5204857" calcext:value-type="currency">
            <text:p>€ 5.204.857</text:p>
          </table:table-cell>
          <table:table-cell table:style-name="ce246" office:value-type="currency" office:currency="EUR" office:value="3903642" calcext:value-type="currency">
            <text:p>€ 3.903.642</text:p>
          </table:table-cell>
          <table:table-cell table:style-name="ce268" table:formula="of:=SUM([.J10]/[.I10])" office:value-type="percentage" office:value="0.749999855903822" calcext:value-type="percentage">
            <text:p>75%</text:p>
          </table:table-cell>
          <table:table-cell table:style-name="ce274" office:value-type="string" calcext:value-type="string">
            <text:p><text:s/></text:p>
          </table:table-cell>
          <table:table-cell table:style-name="ce246" office:value-type="string" calcext:value-type="string">
            <text:p><text:s/></text:p>
          </table:table-cell>
          <table:table-cell table:style-name="ce73" office:value-type="string" calcext:value-type="string">
            <text:p><text:s/></text:p>
          </table:table-cell>
          <table:table-cell table:style-name="ce294" office:value-type="string" calcext:value-type="string">
            <text:p>Nederland</text:p>
          </table:table-cell>
          <table:table-cell table:style-name="ce294" office:value-type="string" calcext:value-type="string">
            <text:p>003 Integratiemaatregelen — informatie en oriëntatie, éénloketsystemen</text:p>
          </table:table-cell>
          <table:table-cell table:style-name="ce301" office:value-type="string" calcext:value-type="string">
            <text:p>Zie tabblad projectbeschrijving</text:p>
          </table:table-cell>
          <table:table-cell table:style-name="ce264" table:number-columns-repeated="16367"/>
        </table:table-row>
        <table:table-row table:style-name="ro6">
          <table:table-cell table:style-name="ce30" office:value-type="string" calcext:value-type="string">
            <text:p>2022AMIF20216</text:p>
          </table:table-cell>
          <table:table-cell table:style-name="ce57" office:value-type="string" calcext:value-type="string">
            <text:p>Immigratie- en Naturalisatiedienst</text:p>
          </table:table-cell>
          <table:table-cell table:style-name="ce57" office:value-type="string" calcext:value-type="string">
            <text:p>Opleidingspool voor Documentexperts</text:p>
          </table:table-cell>
          <table:table-cell table:style-name="ce84" office:value-type="date" office:date-value="2022-04-01" calcext:value-type="date">
            <text:p>1-4-2022</text:p>
          </table:table-cell>
          <table:table-cell table:style-name="ce84" office:value-type="date" office:date-value="2024-03-31" calcext:value-type="date">
            <text:p>31-3-2024</text:p>
          </table:table-cell>
          <table:table-cell table:style-name="ce153" table:formula="of:=SUM(([.E11]-[.D11])/30.42)" office:value-type="float" office:value="23.9973701512163" calcext:value-type="float">
            <text:p>24</text:p>
          </table:table-cell>
          <table:table-cell table:style-name="ce57" office:value-type="string" calcext:value-type="string">
            <text:p>AMIF</text:p>
          </table:table-cell>
          <table:table-cell table:style-name="ce226" office:value-type="string" calcext:value-type="string">
            <text:p>1. Gemeenschappelijk Europees Asielstelsel</text:p>
          </table:table-cell>
          <table:table-cell table:style-name="ce247" office:value-type="currency" office:currency="EUR" office:value="1214655" calcext:value-type="currency">
            <text:p>€ 1.214.655</text:p>
          </table:table-cell>
          <table:table-cell table:style-name="ce247" office:value-type="currency" office:currency="EUR" office:value="824663" calcext:value-type="currency">
            <text:p>€ 824.663</text:p>
          </table:table-cell>
          <table:table-cell table:style-name="ce269" office:value-type="percentage" office:value="0.75" calcext:value-type="percentage">
            <text:p>75%</text:p>
          </table:table-cell>
          <table:table-cell table:style-name="ce273" office:value-type="currency" office:currency="EUR" office:value="1214655" calcext:value-type="currency">
            <text:p>€ 1.214.655</text:p>
          </table:table-cell>
          <table:table-cell table:style-name="ce280" office:value-type="currency" office:currency="EUR" office:value="824663" calcext:value-type="currency">
            <text:p>€ 824.663</text:p>
          </table:table-cell>
          <table:table-cell table:style-name="ce73" office:value-type="date" office:date-value="2025-10-22" calcext:value-type="date">
            <text:p>22-10-2025</text:p>
          </table:table-cell>
          <table:table-cell table:style-name="ce295" office:value-type="string" calcext:value-type="string">
            <text:p>Nederland</text:p>
          </table:table-cell>
          <table:table-cell table:style-name="ce295" office:value-type="string" calcext:value-type="string">
            <text:p>002 Asielprocedures</text:p>
          </table:table-cell>
          <table:table-cell table:style-name="ce302" office:value-type="string" calcext:value-type="string">
            <text:p>Zie tabblad projectbeschrijving</text:p>
          </table:table-cell>
          <table:table-cell table:style-name="ce93" table:number-columns-repeated="16367"/>
        </table:table-row>
        <table:table-row table:style-name="ro6">
          <table:table-cell table:style-name="ce24" office:value-type="string" calcext:value-type="string">
            <text:p>2022AMIF20217</text:p>
          </table:table-cell>
          <table:table-cell table:style-name="ce56" office:value-type="string" calcext:value-type="string">
            <text:p>Immigratie- en Naturalisatiedienst</text:p>
          </table:table-cell>
          <table:table-cell table:style-name="ce56" office:value-type="string" calcext:value-type="string">
            <text:p>Dublin liaisons</text:p>
          </table:table-cell>
          <table:table-cell table:style-name="ce79" office:value-type="date" office:date-value="2023-01-01" calcext:value-type="date">
            <text:p>1-1-2023</text:p>
          </table:table-cell>
          <table:table-cell table:style-name="ce79" office:value-type="date" office:date-value="2026-12-31" calcext:value-type="date">
            <text:p>31-12-2026</text:p>
          </table:table-cell>
          <table:table-cell table:style-name="ce137" table:formula="of:=SUM(([.E12]-[.D12])/30.42)" office:value-type="float" office:value="47.9947403024326" calcext:value-type="float">
            <text:p>48</text:p>
          </table:table-cell>
          <table:table-cell table:style-name="ce56" office:value-type="string" calcext:value-type="string">
            <text:p>AMIF</text:p>
          </table:table-cell>
          <table:table-cell table:style-name="ce222" office:value-type="string" calcext:value-type="string">
            <text:p>1. Gemeenschappelijk Europees Asielstelsel</text:p>
          </table:table-cell>
          <table:table-cell table:style-name="ce245" office:value-type="currency" office:currency="EUR" office:value="2039334" calcext:value-type="currency">
            <text:p>€ 2.039.334</text:p>
          </table:table-cell>
          <table:table-cell table:style-name="ce245" office:value-type="currency" office:currency="EUR" office:value="1529500" calcext:value-type="currency">
            <text:p>€ 1.529.500</text:p>
          </table:table-cell>
          <table:table-cell table:style-name="ce267" table:formula="of:=SUM([.J12]/[.I12])" office:value-type="percentage" office:value="0.749999754821917" calcext:value-type="percentage">
            <text:p>75%</text:p>
          </table:table-cell>
          <table:table-cell table:style-name="ce273" office:value-type="string" calcext:value-type="string">
            <text:p><text:s/></text:p>
          </table:table-cell>
          <table:table-cell table:style-name="ce281" office:value-type="string" calcext:value-type="string">
            <text:p><text:s/></text:p>
          </table:table-cell>
          <table:table-cell table:style-name="ce73" office:value-type="string" calcext:value-type="string">
            <text:p><text:s/></text:p>
          </table:table-cell>
          <table:table-cell table:style-name="ce294" office:value-type="string" calcext:value-type="string">
            <text:p>Nederland</text:p>
          </table:table-cell>
          <table:table-cell table:style-name="ce294" office:value-type="string" calcext:value-type="string">
            <text:p>002 Asielprocedures</text:p>
          </table:table-cell>
          <table:table-cell table:style-name="ce301" office:value-type="string" calcext:value-type="string">
            <text:p>Zie tabblad projectbeschrijving</text:p>
          </table:table-cell>
          <table:table-cell table:style-name="ce264" table:number-columns-repeated="16367"/>
        </table:table-row>
        <table:table-row table:style-name="ro6">
          <table:table-cell table:style-name="ce24" office:value-type="string" calcext:value-type="string">
            <text:p>2022AMIF20218</text:p>
          </table:table-cell>
          <table:table-cell table:style-name="ce56" office:value-type="string" calcext:value-type="string">
            <text:p>Immigratie- en Naturalisatiedienst</text:p>
          </table:table-cell>
          <table:table-cell table:style-name="ce56" office:value-type="string" calcext:value-type="string">
            <text:p>Geographic Information Center</text:p>
          </table:table-cell>
          <table:table-cell table:style-name="ce79" office:value-type="date" office:date-value="2022-04-01" calcext:value-type="date">
            <text:p>1-4-2022</text:p>
          </table:table-cell>
          <table:table-cell table:style-name="ce79" office:value-type="date" office:date-value="2026-12-31" calcext:value-type="date">
            <text:p>31-12-2026</text:p>
          </table:table-cell>
          <table:table-cell table:style-name="ce137" table:formula="of:=SUM(([.E13]-[.D13])/30.42)" office:value-type="float" office:value="57.034845496384" calcext:value-type="float">
            <text:p>57</text:p>
          </table:table-cell>
          <table:table-cell table:style-name="ce56" office:value-type="string" calcext:value-type="string">
            <text:p>AMIF</text:p>
          </table:table-cell>
          <table:table-cell table:style-name="ce222" office:value-type="string" calcext:value-type="string">
            <text:p>1. Gemeenschappelijk Europees Asielstelsel</text:p>
          </table:table-cell>
          <table:table-cell table:style-name="ce245" office:value-type="currency" office:currency="EUR" office:value="1975107" calcext:value-type="currency">
            <text:p>€ 1.975.107</text:p>
          </table:table-cell>
          <table:table-cell table:style-name="ce245" office:value-type="currency" office:currency="EUR" office:value="1481330" calcext:value-type="currency">
            <text:p>€ 1.481.330</text:p>
          </table:table-cell>
          <table:table-cell table:style-name="ce267" table:formula="of:=SUM([.J13]/[.I13])" office:value-type="percentage" office:value="0.749999873424579" calcext:value-type="percentage">
            <text:p>75%</text:p>
          </table:table-cell>
          <table:table-cell table:style-name="ce273" office:value-type="string" calcext:value-type="string">
            <text:p><text:s/></text:p>
          </table:table-cell>
          <table:table-cell table:style-name="ce281" office:value-type="string" calcext:value-type="string">
            <text:p><text:s/></text:p>
          </table:table-cell>
          <table:table-cell table:style-name="ce73" office:value-type="string" calcext:value-type="string">
            <text:p><text:s/></text:p>
          </table:table-cell>
          <table:table-cell table:style-name="ce294" office:value-type="string" calcext:value-type="string">
            <text:p>Nederland</text:p>
          </table:table-cell>
          <table:table-cell table:style-name="ce294" office:value-type="string" calcext:value-type="string">
            <text:p>002 Asielprocedures</text:p>
          </table:table-cell>
          <table:table-cell table:style-name="ce301" office:value-type="string" calcext:value-type="string">
            <text:p>Zie tabblad projectbeschrijving</text:p>
          </table:table-cell>
          <table:table-cell table:style-name="ce264" table:number-columns-repeated="16367"/>
        </table:table-row>
        <table:table-row table:style-name="ro6">
          <table:table-cell table:style-name="ce24" office:value-type="string" calcext:value-type="string">
            <text:p>2022AMIF2022</text:p>
          </table:table-cell>
          <table:table-cell table:style-name="ce56" office:value-type="string" calcext:value-type="string">
            <text:p>COA</text:p>
          </table:table-cell>
          <table:table-cell table:style-name="ce56" office:value-type="string" calcext:value-type="string">
            <text:p>Internationaal Kennisplatform</text:p>
          </table:table-cell>
          <table:table-cell table:style-name="ce79" office:value-type="date" office:date-value="2022-01-01" calcext:value-type="date">
            <text:p>1-1-2022</text:p>
          </table:table-cell>
          <table:table-cell table:style-name="ce79" office:value-type="date" office:date-value="2024-06-30" calcext:value-type="date">
            <text:p>30-6-2024</text:p>
          </table:table-cell>
          <table:table-cell table:style-name="ce137" table:formula="of:=SUM(([.E14]-[.D14])/30.42)" office:value-type="float" office:value="29.9474030243261" calcext:value-type="float">
            <text:p>30</text:p>
          </table:table-cell>
          <table:table-cell table:style-name="ce56" office:value-type="string" calcext:value-type="string">
            <text:p>AMIF</text:p>
          </table:table-cell>
          <table:table-cell table:style-name="ce222" office:value-type="string" calcext:value-type="string">
            <text:p>1. Gemeenschappelijk Europees Asielstelsel</text:p>
          </table:table-cell>
          <table:table-cell table:style-name="ce245" office:value-type="currency" office:currency="EUR" office:value="892631" calcext:value-type="currency">
            <text:p>€ 892.631</text:p>
          </table:table-cell>
          <table:table-cell table:style-name="ce245" office:value-type="currency" office:currency="EUR" office:value="669473" calcext:value-type="currency">
            <text:p>€ 669.473</text:p>
          </table:table-cell>
          <table:table-cell table:style-name="ce267" table:formula="of:=SUM([.J14]/[.I14])" office:value-type="percentage" office:value="0.749999719929064" calcext:value-type="percentage">
            <text:p>75%</text:p>
          </table:table-cell>
          <table:table-cell table:style-name="ce273" office:value-type="string" calcext:value-type="string">
            <text:p><text:s/></text:p>
          </table:table-cell>
          <table:table-cell table:style-name="ce281" office:value-type="string" calcext:value-type="string">
            <text:p><text:s/></text:p>
          </table:table-cell>
          <table:table-cell table:style-name="ce73" office:value-type="string" calcext:value-type="string">
            <text:p><text:s/></text:p>
          </table:table-cell>
          <table:table-cell table:style-name="ce294" office:value-type="string" calcext:value-type="string">
            <text:p>Nederland</text:p>
          </table:table-cell>
          <table:table-cell table:style-name="ce294" office:value-type="string" calcext:value-type="string">
            <text:p>007 Operationele steun </text:p>
          </table:table-cell>
          <table:table-cell table:style-name="ce301" office:value-type="string" calcext:value-type="string">
            <text:p>Zie tabblad projectbeschrijving</text:p>
          </table:table-cell>
          <table:table-cell table:style-name="ce264" table:number-columns-repeated="16367"/>
        </table:table-row>
        <table:table-row table:style-name="ro8">
          <table:table-cell table:style-name="ce24" office:value-type="string" calcext:value-type="string">
            <text:p>2022AMIF20220</text:p>
          </table:table-cell>
          <table:table-cell table:style-name="ce56" office:value-type="string" calcext:value-type="string">
            <text:p>gemeente Leeuwarden</text:p>
          </table:table-cell>
          <table:table-cell table:style-name="ce56" office:value-type="string" calcext:value-type="string">
            <text:p>Taaltrajecten binnen bedrijven</text:p>
          </table:table-cell>
          <table:table-cell table:style-name="ce79" office:value-type="date" office:date-value="2023-04-01" calcext:value-type="date">
            <text:p>1-4-2023</text:p>
          </table:table-cell>
          <table:table-cell table:style-name="ce79" office:value-type="date" office:date-value="2025-12-31" calcext:value-type="date">
            <text:p>31-12-2025</text:p>
          </table:table-cell>
          <table:table-cell table:style-name="ce137" table:formula="of:=SUM(([.E15]-[.D15])/30.42)" office:value-type="float" office:value="33.0374753451677" calcext:value-type="float">
            <text:p>33</text:p>
          </table:table-cell>
          <table:table-cell table:style-name="ce56" office:value-type="string" calcext:value-type="string">
            <text:p>AMIF</text:p>
          </table:table-cell>
          <table:table-cell table:style-name="ce227" office:value-type="string" calcext:value-type="string">
            <text:p>2. Legale migratie en integratie</text:p>
          </table:table-cell>
          <table:table-cell table:style-name="ce245" office:value-type="currency" office:currency="EUR" office:value="1068900" calcext:value-type="currency">
            <text:p>€ 1.068.900</text:p>
          </table:table-cell>
          <table:table-cell table:style-name="ce245" office:value-type="currency" office:currency="EUR" office:value="962010" calcext:value-type="currency">
            <text:p>€ 962.010</text:p>
          </table:table-cell>
          <table:table-cell table:style-name="ce267" table:formula="of:=SUM([.J15]/[.I15])" office:value-type="percentage" office:value="0.9" calcext:value-type="percentage">
            <text:p>90%</text:p>
          </table:table-cell>
          <table:table-cell table:style-name="ce273" office:value-type="currency" office:currency="EUR" office:value="1062849" calcext:value-type="currency">
            <text:p>€ 1.062.849</text:p>
          </table:table-cell>
          <table:table-cell table:style-name="ce281" office:value-type="currency" office:currency="EUR" office:value="956564" calcext:value-type="currency">
            <text:p>€ 956.564</text:p>
          </table:table-cell>
          <table:table-cell table:style-name="ce73" office:value-type="date" office:date-value="2026-07-24" calcext:value-type="date">
            <text:p>24-7-2026</text:p>
          </table:table-cell>
          <table:table-cell table:style-name="ce294" office:value-type="string" calcext:value-type="string">
            <text:p>Nederland</text:p>
          </table:table-cell>
          <table:table-cell table:style-name="ce294" office:value-type="string" calcext:value-type="string">
            <text:p>007 Integratiemaatregelen — basisbehoeften</text:p>
          </table:table-cell>
          <table:table-cell table:style-name="ce301" office:value-type="string" calcext:value-type="string">
            <text:p>Zie tabblad projectbeschrijving</text:p>
          </table:table-cell>
          <table:table-cell table:style-name="ce264" table:number-columns-repeated="16367"/>
        </table:table-row>
        <table:table-row table:style-name="ro9">
          <table:table-cell table:style-name="ce24" office:value-type="string" calcext:value-type="string">
            <text:p>2022AMIF20221</text:p>
          </table:table-cell>
          <table:table-cell table:style-name="ce56" office:value-type="string" calcext:value-type="string">
            <text:p>Stichting Buzinezzclub Foundation</text:p>
          </table:table-cell>
          <table:table-cell table:style-name="ce56" office:value-type="string" calcext:value-type="string">
            <text:p>Nieuwe Nederlanders maken er werk van</text:p>
          </table:table-cell>
          <table:table-cell table:style-name="ce79" office:value-type="date" office:date-value="2023-06-01" calcext:value-type="date">
            <text:p>1-6-2023</text:p>
          </table:table-cell>
          <table:table-cell table:style-name="ce79" office:value-type="date" office:date-value="2026-08-31" calcext:value-type="date">
            <text:p>31-8-2026</text:p>
          </table:table-cell>
          <table:table-cell table:style-name="ce137" table:formula="of:=SUM(([.E16]-[.D16])/30.42)" office:value-type="float" office:value="39.0203813280736" calcext:value-type="float">
            <text:p>39</text:p>
          </table:table-cell>
          <table:table-cell table:style-name="ce56" office:value-type="string" calcext:value-type="string">
            <text:p>AMIF</text:p>
          </table:table-cell>
          <table:table-cell table:style-name="ce227" office:value-type="string" calcext:value-type="string">
            <text:p>2. Legale migratie en integratie</text:p>
          </table:table-cell>
          <table:table-cell table:style-name="ce245" office:value-type="currency" office:currency="EUR" office:value="1258669" calcext:value-type="currency">
            <text:p>€ 1.258.669</text:p>
          </table:table-cell>
          <table:table-cell table:style-name="ce245" office:value-type="currency" office:currency="EUR" office:value="1132802" calcext:value-type="currency">
            <text:p>€ 1.132.802</text:p>
          </table:table-cell>
          <table:table-cell table:style-name="ce267" table:formula="of:=SUM([.J16]/[.I16])" office:value-type="percentage" office:value="0.899999920550995" calcext:value-type="percentage">
            <text:p>90%</text:p>
          </table:table-cell>
          <table:table-cell table:style-name="ce273" office:value-type="string" calcext:value-type="string">
            <text:p><text:s/></text:p>
          </table:table-cell>
          <table:table-cell table:style-name="ce281" office:value-type="string" calcext:value-type="string">
            <text:p><text:s/></text:p>
          </table:table-cell>
          <table:table-cell table:style-name="ce73" office:value-type="string" calcext:value-type="string">
            <text:p><text:s/></text:p>
          </table:table-cell>
          <table:table-cell table:style-name="ce294" office:value-type="string" calcext:value-type="string">
            <text:p>Nederland</text:p>
          </table:table-cell>
          <table:table-cell table:style-name="ce294" office:value-type="string" calcext:value-type="string">
            <text:p>003 Integratiemaatregelen — informatie en oriëntatie, éénloketsystemen </text:p>
            <text:p>004 Integratiemaatregelen — taalcursussen</text:p>
            <text:p>006 Integratiemaatregelen — introductie in, deelname aan en uitwisseling met de gastsamenleving</text:p>
          </table:table-cell>
          <table:table-cell table:style-name="ce301" office:value-type="string" calcext:value-type="string">
            <text:p>Zie tabblad projectbeschrijving</text:p>
          </table:table-cell>
          <table:table-cell table:style-name="ce264" table:number-columns-repeated="16367"/>
        </table:table-row>
        <table:table-row table:style-name="ro10">
          <table:table-cell table:style-name="ce30" office:value-type="string" calcext:value-type="string">
            <text:p>2022AMIF20225</text:p>
          </table:table-cell>
          <table:table-cell table:style-name="ce57" office:value-type="string" calcext:value-type="string">
            <text:p>Gemeente Rotterdam</text:p>
          </table:table-cell>
          <table:table-cell table:style-name="ce57" office:value-type="string" calcext:value-type="string">
            <text:p>Doorontwikkeling Casemanagement Statushouders</text:p>
          </table:table-cell>
          <table:table-cell table:style-name="ce84" office:value-type="date" office:date-value="2023-01-01" calcext:value-type="date">
            <text:p>1-1-2023</text:p>
          </table:table-cell>
          <table:table-cell table:style-name="ce84" office:value-type="date" office:date-value="2024-12-31" calcext:value-type="date">
            <text:p>31-12-2024</text:p>
          </table:table-cell>
          <table:table-cell table:style-name="ce153" table:formula="of:=SUM(([.E17]-[.D17])/30.42)" office:value-type="float" office:value="23.9973701512163" calcext:value-type="float">
            <text:p>24</text:p>
          </table:table-cell>
          <table:table-cell table:style-name="ce57" office:value-type="string" calcext:value-type="string">
            <text:p>AMIF</text:p>
          </table:table-cell>
          <table:table-cell table:style-name="ce228" office:value-type="string" calcext:value-type="string">
            <text:p>2. Legale migratie en integratie</text:p>
          </table:table-cell>
          <table:table-cell table:style-name="ce247" office:value-type="currency" office:currency="EUR" office:value="2000000" calcext:value-type="currency">
            <text:p>€ 2.000.000</text:p>
          </table:table-cell>
          <table:table-cell table:style-name="ce247" office:value-type="currency" office:currency="EUR" office:value="1500000" calcext:value-type="currency">
            <text:p>€ 1.500.000</text:p>
          </table:table-cell>
          <table:table-cell table:style-name="ce267" table:formula="of:=SUM([.J17]/[.I17])" office:value-type="percentage" office:value="0.75" calcext:value-type="percentage">
            <text:p>75%</text:p>
          </table:table-cell>
          <table:table-cell table:style-name="ce273" office:value-type="currency" office:currency="EUR" office:value="4520438" calcext:value-type="currency">
            <text:p>€ 4.520.438</text:p>
          </table:table-cell>
          <table:table-cell table:style-name="ce280" office:value-type="currency" office:currency="EUR" office:value="1470000" calcext:value-type="currency">
            <text:p>€ 1.470.000</text:p>
          </table:table-cell>
          <table:table-cell table:style-name="ce73" office:value-type="date" office:date-value="2026-08-11" calcext:value-type="date">
            <text:p>11-8-2026</text:p>
          </table:table-cell>
          <table:table-cell table:style-name="ce294" office:value-type="string" calcext:value-type="string">
            <text:p>Nederland</text:p>
          </table:table-cell>
          <table:table-cell table:style-name="ce294" office:value-type="string" calcext:value-type="string">
            <text:p>003 Integratiemaatregelen — informatie en oriëntatie, éénloketsystemen</text:p>
            <text:p>004 Integratiemaatregelen — taalcursussen</text:p>
            <text:p>005 Integratiemaatregelen — inburgeringscursussen en andere opleiding</text:p>
            <text:p>006 Integratiemaatregelen — introductie in, deelname aan en uitwisseling met de gastsamenleving</text:p>
            <text:p>007 Integratiemaatregelen — basisbehoeften</text:p>
          </table:table-cell>
          <table:table-cell table:style-name="ce301" office:value-type="string" calcext:value-type="string">
            <text:p>Zie tabblad projectbeschrijving</text:p>
          </table:table-cell>
          <table:table-cell table:style-name="ce264" table:number-columns-repeated="16367"/>
        </table:table-row>
        <table:table-row table:style-name="ro6">
          <table:table-cell table:style-name="ce30" office:value-type="string" calcext:value-type="string">
            <text:p>2022AMIF20227</text:p>
          </table:table-cell>
          <table:table-cell table:style-name="ce57" office:value-type="string" calcext:value-type="string">
            <text:p>gemeente 's-Hertogenbosch sector Weener XL</text:p>
          </table:table-cell>
          <table:table-cell table:style-name="ce57" office:value-type="string" calcext:value-type="string">
            <text:p>Werktaal XL</text:p>
          </table:table-cell>
          <table:table-cell table:style-name="ce84" office:value-type="date" office:date-value="2023-03-01" calcext:value-type="date">
            <text:p>1-3-2023</text:p>
          </table:table-cell>
          <table:table-cell table:style-name="ce84" office:value-type="date" office:date-value="2026-03-01" calcext:value-type="date">
            <text:p>1-3-2026</text:p>
          </table:table-cell>
          <table:table-cell table:style-name="ce153" table:formula="of:=SUM(([.E18]-[.D18])/30.42)" office:value-type="float" office:value="36.0289283366206" calcext:value-type="float">
            <text:p>36</text:p>
          </table:table-cell>
          <table:table-cell table:style-name="ce57" office:value-type="string" calcext:value-type="string">
            <text:p>AMIF</text:p>
          </table:table-cell>
          <table:table-cell table:style-name="ce228" office:value-type="string" calcext:value-type="string">
            <text:p>2. Legale migratie en integratie</text:p>
          </table:table-cell>
          <table:table-cell table:style-name="ce247" office:value-type="currency" office:currency="EUR" office:value="1443461" calcext:value-type="currency">
            <text:p>€ 1.443.461</text:p>
          </table:table-cell>
          <table:table-cell table:style-name="ce247" office:value-type="currency" office:currency="EUR" office:value="1299114" calcext:value-type="currency">
            <text:p>€ 1.299.114</text:p>
          </table:table-cell>
          <table:table-cell table:style-name="ce267" table:formula="of:=SUM([.J18]/[.I18])" office:value-type="percentage" office:value="0.899999376498568" calcext:value-type="percentage">
            <text:p>90%</text:p>
          </table:table-cell>
          <table:table-cell table:style-name="ce273" office:value-type="string" calcext:value-type="string">
            <text:p><text:s/></text:p>
          </table:table-cell>
          <table:table-cell table:style-name="ce280" office:value-type="string" calcext:value-type="string">
            <text:p><text:s/></text:p>
          </table:table-cell>
          <table:table-cell table:style-name="ce73" office:value-type="string" calcext:value-type="string">
            <text:p><text:s/></text:p>
          </table:table-cell>
          <table:table-cell table:style-name="ce294" office:value-type="string" calcext:value-type="string">
            <text:p>Nederland</text:p>
          </table:table-cell>
          <table:table-cell table:style-name="ce294" office:value-type="string" calcext:value-type="string">
            <text:p>004 Integratiemaatregelen — taalcursussen</text:p>
          </table:table-cell>
          <table:table-cell table:style-name="ce301" office:value-type="string" calcext:value-type="string">
            <text:p>Zie tabblad projectbeschrijving</text:p>
          </table:table-cell>
          <table:table-cell table:style-name="ce264" table:number-columns-repeated="16367"/>
        </table:table-row>
        <table:table-row table:style-name="ro6">
          <table:table-cell table:style-name="ce30" office:value-type="string" calcext:value-type="string">
            <text:p>2022AMIF2023</text:p>
          </table:table-cell>
          <table:table-cell table:style-name="ce57" office:value-type="string" calcext:value-type="string">
            <text:p>COA</text:p>
          </table:table-cell>
          <table:table-cell table:style-name="ce57" office:value-type="string" calcext:value-type="string">
            <text:p>Duurzame en hybride opvang</text:p>
          </table:table-cell>
          <table:table-cell table:style-name="ce84" office:value-type="date" office:date-value="2022-01-01" calcext:value-type="date">
            <text:p>1-1-2022</text:p>
          </table:table-cell>
          <table:table-cell table:style-name="ce84" office:value-type="date" office:date-value="2025-12-31" calcext:value-type="date">
            <text:p>31-12-2025</text:p>
          </table:table-cell>
          <table:table-cell table:style-name="ce153" table:formula="of:=SUM(([.E19]-[.D19])/30.42)" office:value-type="float" office:value="47.9947403024326" calcext:value-type="float">
            <text:p>48</text:p>
          </table:table-cell>
          <table:table-cell table:style-name="ce57" office:value-type="string" calcext:value-type="string">
            <text:p>AMIF</text:p>
          </table:table-cell>
          <table:table-cell table:style-name="ce226" office:value-type="string" calcext:value-type="string">
            <text:p>1. Gemeenschappelijk Europees Asielstelsel</text:p>
          </table:table-cell>
          <table:table-cell table:style-name="ce247" office:value-type="currency" office:currency="EUR" office:value="10240393" calcext:value-type="currency">
            <text:p>€ 10.240.393</text:p>
          </table:table-cell>
          <table:table-cell table:style-name="ce247" office:value-type="currency" office:currency="EUR" office:value="7680294" calcext:value-type="currency">
            <text:p>€ 7.680.294</text:p>
          </table:table-cell>
          <table:table-cell table:style-name="ce267" table:formula="of:=SUM([.J19]/[.I19])" office:value-type="percentage" office:value="0.749999926760623" calcext:value-type="percentage">
            <text:p>75%</text:p>
          </table:table-cell>
          <table:table-cell table:style-name="ce273" office:value-type="string" calcext:value-type="string">
            <text:p><text:s/></text:p>
          </table:table-cell>
          <table:table-cell table:style-name="ce280" office:value-type="string" calcext:value-type="string">
            <text:p><text:s/></text:p>
          </table:table-cell>
          <table:table-cell table:style-name="ce73" office:value-type="string" calcext:value-type="string">
            <text:p><text:s/></text:p>
          </table:table-cell>
          <table:table-cell table:style-name="ce294" office:value-type="string" calcext:value-type="string">
            <text:p>Nederland</text:p>
          </table:table-cell>
          <table:table-cell table:style-name="ce294" office:value-type="string" calcext:value-type="string">
            <text:p>001 Opvangvoorzieningen </text:p>
          </table:table-cell>
          <table:table-cell table:style-name="ce301" office:value-type="string" calcext:value-type="string">
            <text:p>Zie tabblad projectbeschrijving</text:p>
          </table:table-cell>
          <table:table-cell table:style-name="ce264" table:number-columns-repeated="16367"/>
        </table:table-row>
        <table:table-row table:style-name="ro6">
          <table:table-cell table:style-name="ce30" office:value-type="string" calcext:value-type="string">
            <text:p>2022AMIF20230</text:p>
          </table:table-cell>
          <table:table-cell table:style-name="ce57" office:value-type="string" calcext:value-type="string">
            <text:p>Buddy to Buddy</text:p>
          </table:table-cell>
          <table:table-cell table:style-name="ce57" office:value-type="string" calcext:value-type="string">
            <text:p>Buddy to Buddy Connect</text:p>
          </table:table-cell>
          <table:table-cell table:style-name="ce84" office:value-type="date" office:date-value="2023-04-01" calcext:value-type="date">
            <text:p>1-4-2023</text:p>
          </table:table-cell>
          <table:table-cell table:style-name="ce84" office:value-type="date" office:date-value="2026-03-31" calcext:value-type="date">
            <text:p>31-3-2026</text:p>
          </table:table-cell>
          <table:table-cell table:style-name="ce153" table:formula="of:=SUM(([.E20]-[.D20])/30.42)" office:value-type="float" office:value="35.9960552268245" calcext:value-type="float">
            <text:p>36</text:p>
          </table:table-cell>
          <table:table-cell table:style-name="ce57" office:value-type="string" calcext:value-type="string">
            <text:p>AMIF</text:p>
          </table:table-cell>
          <table:table-cell table:style-name="ce228" office:value-type="string" calcext:value-type="string">
            <text:p>2. Legale migratie en integratie</text:p>
          </table:table-cell>
          <table:table-cell table:style-name="ce247" office:value-type="currency" office:currency="EUR" office:value="1170288" calcext:value-type="currency">
            <text:p>€ 1.170.288</text:p>
          </table:table-cell>
          <table:table-cell table:style-name="ce247" office:value-type="currency" office:currency="EUR" office:value="1053259" calcext:value-type="currency">
            <text:p>€ 1.053.259</text:p>
          </table:table-cell>
          <table:table-cell table:style-name="ce267" table:formula="of:=SUM([.J20]/[.I20])" office:value-type="percentage" office:value="0.899999829101896" calcext:value-type="percentage">
            <text:p>90%</text:p>
          </table:table-cell>
          <table:table-cell table:style-name="ce273" office:value-type="string" calcext:value-type="string">
            <text:p><text:s/></text:p>
          </table:table-cell>
          <table:table-cell table:style-name="ce280" office:value-type="string" calcext:value-type="string">
            <text:p><text:s/></text:p>
          </table:table-cell>
          <table:table-cell table:style-name="ce73" office:value-type="string" calcext:value-type="string">
            <text:p><text:s/></text:p>
          </table:table-cell>
          <table:table-cell table:style-name="ce294" office:value-type="string" calcext:value-type="string">
            <text:p>Nederland</text:p>
          </table:table-cell>
          <table:table-cell table:style-name="ce294" office:value-type="string" calcext:value-type="string">
            <text:p>006 Integratiemaatregelen — introductie in, deelname aan en uitwisseling met de gastsamenleving</text:p>
          </table:table-cell>
          <table:table-cell table:style-name="ce301" office:value-type="string" calcext:value-type="string">
            <text:p>Zie tabblad projectbeschrijving</text:p>
          </table:table-cell>
          <table:table-cell table:style-name="ce264" table:number-columns-repeated="16367"/>
        </table:table-row>
        <table:table-row table:style-name="ro6">
          <table:table-cell table:style-name="ce30" office:value-type="string" calcext:value-type="string">
            <text:p>2022AMIF20232</text:p>
          </table:table-cell>
          <table:table-cell table:style-name="ce57" office:value-type="string" calcext:value-type="string">
            <text:p>Gemeente Emmen</text:p>
          </table:table-cell>
          <table:table-cell table:style-name="ce57" office:value-type="string" calcext:value-type="string">
            <text:p>Duale trajecten in samenwerking Zuidoost-Drenthe</text:p>
          </table:table-cell>
          <table:table-cell table:style-name="ce84" office:value-type="date" office:date-value="2023-04-01" calcext:value-type="date">
            <text:p>1-4-2023</text:p>
          </table:table-cell>
          <table:table-cell table:style-name="ce84" office:value-type="date" office:date-value="2026-03-31" calcext:value-type="date">
            <text:p>31-3-2026</text:p>
          </table:table-cell>
          <table:table-cell table:style-name="ce153" table:formula="of:=SUM(([.E21]-[.D21])/30.42)" office:value-type="float" office:value="35.9960552268245" calcext:value-type="float">
            <text:p>36</text:p>
          </table:table-cell>
          <table:table-cell table:style-name="ce57" office:value-type="string" calcext:value-type="string">
            <text:p>AMIF</text:p>
          </table:table-cell>
          <table:table-cell table:style-name="ce228" office:value-type="string" calcext:value-type="string">
            <text:p>2. Legale migratie en integratie</text:p>
          </table:table-cell>
          <table:table-cell table:style-name="ce247" office:value-type="currency" office:currency="EUR" office:value="1500000" calcext:value-type="currency">
            <text:p>€ 1.500.000</text:p>
          </table:table-cell>
          <table:table-cell table:style-name="ce247" office:value-type="currency" office:currency="EUR" office:value="1350000" calcext:value-type="currency">
            <text:p>€ 1.350.000</text:p>
          </table:table-cell>
          <table:table-cell table:style-name="ce267" table:formula="of:=SUM([.J21]/[.I21])" office:value-type="percentage" office:value="0.9" calcext:value-type="percentage">
            <text:p>90%</text:p>
          </table:table-cell>
          <table:table-cell table:style-name="ce273" office:value-type="string" calcext:value-type="string">
            <text:p><text:s/></text:p>
          </table:table-cell>
          <table:table-cell table:style-name="ce280" office:value-type="string" calcext:value-type="string">
            <text:p><text:s/></text:p>
          </table:table-cell>
          <table:table-cell table:style-name="ce73" office:value-type="string" calcext:value-type="string">
            <text:p><text:s/></text:p>
          </table:table-cell>
          <table:table-cell table:style-name="ce294" office:value-type="string" calcext:value-type="string">
            <text:p>Nederland</text:p>
          </table:table-cell>
          <table:table-cell table:style-name="ce294" office:value-type="string" calcext:value-type="string">
            <text:p>004 Integratiemaatregelen — taalcursussen</text:p>
            <text:p>005 Integratiemaatregelen — inburgeringscursussen en andere opleiding</text:p>
          </table:table-cell>
          <table:table-cell table:style-name="ce301" office:value-type="string" calcext:value-type="string">
            <text:p>Zie tabblad projectbeschrijving</text:p>
          </table:table-cell>
          <table:table-cell table:style-name="ce264" table:number-columns-repeated="16367"/>
        </table:table-row>
        <table:table-row table:style-name="ro8">
          <table:table-cell table:style-name="ce30" office:value-type="string" calcext:value-type="string">
            <text:p>2022AMIF20233</text:p>
          </table:table-cell>
          <table:table-cell table:style-name="ce57" office:value-type="string" calcext:value-type="string">
            <text:p>Gemeente Bodegraven-Reeuwijk</text:p>
          </table:table-cell>
          <table:table-cell table:style-name="ce57" office:value-type="string" calcext:value-type="string">
            <text:p>Kansrijk door talent en taal</text:p>
          </table:table-cell>
          <table:table-cell table:style-name="ce84" office:value-type="date" office:date-value="2024-04-01" calcext:value-type="date">
            <text:p>1-4-2024</text:p>
          </table:table-cell>
          <table:table-cell table:style-name="ce84" office:value-type="date" office:date-value="2027-03-31" calcext:value-type="date">
            <text:p>31-3-2027</text:p>
          </table:table-cell>
          <table:table-cell table:style-name="ce153" table:formula="of:=SUM(([.E22]-[.D22])/30.42)" office:value-type="float" office:value="35.9631821170283" calcext:value-type="float">
            <text:p>36</text:p>
          </table:table-cell>
          <table:table-cell table:style-name="ce57" office:value-type="string" calcext:value-type="string">
            <text:p>AMIF</text:p>
          </table:table-cell>
          <table:table-cell table:style-name="ce228" office:value-type="string" calcext:value-type="string">
            <text:p>2. Legale migratie en integratie</text:p>
          </table:table-cell>
          <table:table-cell table:style-name="ce247" office:value-type="currency" office:currency="EUR" office:value="999932" calcext:value-type="currency">
            <text:p>€ 999.932</text:p>
          </table:table-cell>
          <table:table-cell table:style-name="ce247" office:value-type="currency" office:currency="EUR" office:value="899938" calcext:value-type="currency">
            <text:p>€ 899.938</text:p>
          </table:table-cell>
          <table:table-cell table:style-name="ce267" table:formula="of:=SUM([.J22]/[.I22])" office:value-type="percentage" office:value="0.899999199945596" calcext:value-type="percentage">
            <text:p>90%</text:p>
          </table:table-cell>
          <table:table-cell table:style-name="ce273" office:value-type="string" calcext:value-type="string">
            <text:p><text:s/></text:p>
          </table:table-cell>
          <table:table-cell table:style-name="ce280" office:value-type="string" calcext:value-type="string">
            <text:p><text:s/></text:p>
          </table:table-cell>
          <table:table-cell table:style-name="ce73" office:value-type="string" calcext:value-type="string">
            <text:p><text:s/></text:p>
          </table:table-cell>
          <table:table-cell table:style-name="ce294" office:value-type="string" calcext:value-type="string">
            <text:p>Nederland</text:p>
          </table:table-cell>
          <table:table-cell table:style-name="ce294" office:value-type="string" calcext:value-type="string">
            <text:p>004 Integratiemaatregelen — taalcursussen</text:p>
          </table:table-cell>
          <table:table-cell table:style-name="ce301" office:value-type="string" calcext:value-type="string">
            <text:p>Zie tabblad projectbeschrijving</text:p>
          </table:table-cell>
          <table:table-cell table:style-name="ce264" table:number-columns-repeated="16367"/>
        </table:table-row>
        <table:table-row table:style-name="ro9">
          <table:table-cell table:style-name="ce30" office:value-type="string" calcext:value-type="string">
            <text:p>2022AMIF20234</text:p>
          </table:table-cell>
          <table:table-cell table:style-name="ce57" office:value-type="string" calcext:value-type="string">
            <text:p>Gemeente Arnhem</text:p>
          </table:table-cell>
          <table:table-cell table:style-name="ce57" office:value-type="string" calcext:value-type="string">
            <text:p>Collectief Actieplan Statushouders Arnhem</text:p>
          </table:table-cell>
          <table:table-cell table:style-name="ce84" office:value-type="date" office:date-value="2023-05-01" calcext:value-type="date">
            <text:p>1-5-2023</text:p>
          </table:table-cell>
          <table:table-cell table:style-name="ce84" office:value-type="date" office:date-value="2026-07-31" calcext:value-type="date">
            <text:p>31-7-2026</text:p>
          </table:table-cell>
          <table:table-cell table:style-name="ce153" table:formula="of:=SUM(([.E23]-[.D23])/30.42)" office:value-type="float" office:value="39.0203813280736" calcext:value-type="float">
            <text:p>39</text:p>
          </table:table-cell>
          <table:table-cell table:style-name="ce57" office:value-type="string" calcext:value-type="string">
            <text:p>AMIF</text:p>
          </table:table-cell>
          <table:table-cell table:style-name="ce228" office:value-type="string" calcext:value-type="string">
            <text:p>2. Legale migratie en integratie</text:p>
          </table:table-cell>
          <table:table-cell table:style-name="ce247" office:value-type="currency" office:currency="EUR" office:value="1654480" calcext:value-type="currency">
            <text:p>€ 1.654.480</text:p>
          </table:table-cell>
          <table:table-cell table:style-name="ce247" office:value-type="currency" office:currency="EUR" office:value="1489032" calcext:value-type="currency">
            <text:p>€ 1.489.032</text:p>
          </table:table-cell>
          <table:table-cell table:style-name="ce267" table:formula="of:=SUM([.J23]/[.I23])" office:value-type="percentage" office:value="0.9" calcext:value-type="percentage">
            <text:p>90%</text:p>
          </table:table-cell>
          <table:table-cell table:style-name="ce273" office:value-type="string" calcext:value-type="string">
            <text:p><text:s/></text:p>
          </table:table-cell>
          <table:table-cell table:style-name="ce280" office:value-type="string" calcext:value-type="string">
            <text:p><text:s/></text:p>
          </table:table-cell>
          <table:table-cell table:style-name="ce73" office:value-type="string" calcext:value-type="string">
            <text:p><text:s/></text:p>
          </table:table-cell>
          <table:table-cell table:style-name="ce294" office:value-type="string" calcext:value-type="string">
            <text:p>Nederland</text:p>
          </table:table-cell>
          <table:table-cell table:style-name="ce294" office:value-type="string" calcext:value-type="string">
            <text:p>001 Ontwikkeling van integratiestrategieën </text:p>
            <text:p>003 Integratiemaatregelen — informatie en oriëntatie, éénloketsystemen</text:p>
            <text:p>006 Integratiemaatregelen — introductie in, deelname aan en uitwisseling met de gastsamenleving</text:p>
          </table:table-cell>
          <table:table-cell table:style-name="ce301" office:value-type="string" calcext:value-type="string">
            <text:p>Zie tabblad projectbeschrijving</text:p>
          </table:table-cell>
          <table:table-cell table:style-name="ce264" table:number-columns-repeated="16367"/>
        </table:table-row>
        <table:table-row table:style-name="ro8">
          <table:table-cell table:style-name="ce30" office:value-type="string" calcext:value-type="string">
            <text:p>2022AMIF20235</text:p>
          </table:table-cell>
          <table:table-cell table:style-name="ce57" office:value-type="string" calcext:value-type="string">
            <text:p>VluchtelingenWerk Nederland</text:p>
          </table:table-cell>
          <table:table-cell table:style-name="ce57" office:value-type="string" calcext:value-type="string">
            <text:p>DigiKlik</text:p>
          </table:table-cell>
          <table:table-cell table:style-name="ce84" office:value-type="date" office:date-value="2023-04-01" calcext:value-type="date">
            <text:p>1-4-2023</text:p>
          </table:table-cell>
          <table:table-cell table:style-name="ce84" office:value-type="date" office:date-value="2026-10-01" calcext:value-type="date">
            <text:p>1-10-2026</text:p>
          </table:table-cell>
          <table:table-cell table:style-name="ce153" table:formula="of:=SUM(([.E24]-[.D24])/30.42)" office:value-type="float" office:value="42.0447074293228" calcext:value-type="float">
            <text:p>42</text:p>
          </table:table-cell>
          <table:table-cell table:style-name="ce57" office:value-type="string" calcext:value-type="string">
            <text:p>AMIF</text:p>
          </table:table-cell>
          <table:table-cell table:style-name="ce228" office:value-type="string" calcext:value-type="string">
            <text:p>2. Legale migratie en integratie</text:p>
          </table:table-cell>
          <table:table-cell table:style-name="ce247" office:value-type="currency" office:currency="EUR" office:value="1568232" calcext:value-type="currency">
            <text:p>€ 1.568.232</text:p>
          </table:table-cell>
          <table:table-cell table:style-name="ce247" office:value-type="currency" office:currency="EUR" office:value="1411408" calcext:value-type="currency">
            <text:p>€ 1.411.408</text:p>
          </table:table-cell>
          <table:table-cell table:style-name="ce267" table:formula="of:=SUM([.J24]/[.I24])" office:value-type="percentage" office:value="0.899999489871397" calcext:value-type="percentage">
            <text:p>90%</text:p>
          </table:table-cell>
          <table:table-cell table:style-name="ce273" office:value-type="string" calcext:value-type="string">
            <text:p><text:s/></text:p>
          </table:table-cell>
          <table:table-cell table:style-name="ce280" office:value-type="string" calcext:value-type="string">
            <text:p><text:s/></text:p>
          </table:table-cell>
          <table:table-cell table:style-name="ce73" office:value-type="string" calcext:value-type="string">
            <text:p><text:s/></text:p>
          </table:table-cell>
          <table:table-cell table:style-name="ce294" office:value-type="string" calcext:value-type="string">
            <text:p>Nederland</text:p>
          </table:table-cell>
          <table:table-cell table:style-name="ce294" office:value-type="string" calcext:value-type="string">
            <text:p>005 Integratiemaatregelen — inburgeringscursussen en andere opleidin</text:p>
          </table:table-cell>
          <table:table-cell table:style-name="ce301" office:value-type="string" calcext:value-type="string">
            <text:p>Zie tabblad projectbeschrijving</text:p>
          </table:table-cell>
          <table:table-cell table:style-name="ce264" table:number-columns-repeated="16367"/>
        </table:table-row>
        <table:table-row table:style-name="ro8">
          <table:table-cell table:style-name="ce30" office:value-type="string" calcext:value-type="string">
            <text:p>2022AMIF20238</text:p>
          </table:table-cell>
          <table:table-cell table:style-name="ce57" office:value-type="string" calcext:value-type="string">
            <text:p>Gemeente Amsterdam</text:p>
          </table:table-cell>
          <table:table-cell table:style-name="ce57" office:value-type="string" calcext:value-type="string">
            <text:p>Participatie- en taalimpuls Amsterdam</text:p>
          </table:table-cell>
          <table:table-cell table:style-name="ce84" office:value-type="date" office:date-value="2023-04-01" calcext:value-type="date">
            <text:p>1-4-2023</text:p>
          </table:table-cell>
          <table:table-cell table:style-name="ce84" office:value-type="date" office:date-value="2026-03-28" calcext:value-type="date">
            <text:p>28-3-2026</text:p>
          </table:table-cell>
          <table:table-cell table:style-name="ce153" table:formula="of:=SUM(([.E25]-[.D25])/30.42)" office:value-type="float" office:value="35.8974358974359" calcext:value-type="float">
            <text:p>36</text:p>
          </table:table-cell>
          <table:table-cell table:style-name="ce57" office:value-type="string" calcext:value-type="string">
            <text:p>AMIF</text:p>
          </table:table-cell>
          <table:table-cell table:style-name="ce228" office:value-type="string" calcext:value-type="string">
            <text:p>2. Legale migratie en integratie</text:p>
          </table:table-cell>
          <table:table-cell table:style-name="ce247" office:value-type="currency" office:currency="EUR" office:value="1459829" calcext:value-type="currency">
            <text:p>€ 1.459.829</text:p>
          </table:table-cell>
          <table:table-cell table:style-name="ce247" office:value-type="currency" office:currency="EUR" office:value="1313846" calcext:value-type="currency">
            <text:p>€ 1.313.846</text:p>
          </table:table-cell>
          <table:table-cell table:style-name="ce267" table:formula="of:=SUM([.J25]/[.I25])" office:value-type="percentage" office:value="0.899999931498826" calcext:value-type="percentage">
            <text:p>90%</text:p>
          </table:table-cell>
          <table:table-cell table:style-name="ce273" office:value-type="string" calcext:value-type="string">
            <text:p><text:s/></text:p>
          </table:table-cell>
          <table:table-cell table:style-name="ce280" office:value-type="string" calcext:value-type="string">
            <text:p><text:s/></text:p>
          </table:table-cell>
          <table:table-cell table:style-name="ce73" office:value-type="string" calcext:value-type="string">
            <text:p><text:s/></text:p>
          </table:table-cell>
          <table:table-cell table:style-name="ce294" office:value-type="string" calcext:value-type="string">
            <text:p>Nederland</text:p>
          </table:table-cell>
          <table:table-cell table:style-name="ce294" office:value-type="string" calcext:value-type="string">
            <text:p>004 Integratiemaatregelen — taalcursussen</text:p>
          </table:table-cell>
          <table:table-cell table:style-name="ce301" office:value-type="string" calcext:value-type="string">
            <text:p>Zie tabblad projectbeschrijving</text:p>
          </table:table-cell>
          <table:table-cell table:style-name="ce264" table:number-columns-repeated="16367"/>
        </table:table-row>
        <table:table-row table:style-name="ro6">
          <table:table-cell table:style-name="ce30" office:value-type="string" calcext:value-type="string">
            <text:p>2022AMIF2024</text:p>
          </table:table-cell>
          <table:table-cell table:style-name="ce57" office:value-type="string" calcext:value-type="string">
            <text:p>Nationale Stichting ter Bevordering van Vrolijkheid</text:p>
          </table:table-cell>
          <table:table-cell table:style-name="ce57" office:value-type="string" calcext:value-type="string">
            <text:p>KunstLab 2022-2025</text:p>
          </table:table-cell>
          <table:table-cell table:style-name="ce84" office:value-type="date" office:date-value="2022-07-01" calcext:value-type="date">
            <text:p>1-7-2022</text:p>
          </table:table-cell>
          <table:table-cell table:style-name="ce84" office:value-type="date" office:date-value="2025-06-30" calcext:value-type="date">
            <text:p>30-6-2025</text:p>
          </table:table-cell>
          <table:table-cell table:style-name="ce153" table:formula="of:=SUM(([.E26]-[.D26])/30.42)" office:value-type="float" office:value="35.9960552268245" calcext:value-type="float">
            <text:p>36</text:p>
          </table:table-cell>
          <table:table-cell table:style-name="ce57" office:value-type="string" calcext:value-type="string">
            <text:p>AMIF</text:p>
          </table:table-cell>
          <table:table-cell table:style-name="ce226" office:value-type="string" calcext:value-type="string">
            <text:p>1. Gemeenschappelijk Europees Asielstelsel</text:p>
          </table:table-cell>
          <table:table-cell table:style-name="ce247" office:value-type="currency" office:currency="EUR" office:value="3894276" calcext:value-type="currency">
            <text:p>€ 3.894.276</text:p>
          </table:table-cell>
          <table:table-cell table:style-name="ce247" office:value-type="currency" office:currency="EUR" office:value="3504848" calcext:value-type="currency">
            <text:p>€ 3.504.848</text:p>
          </table:table-cell>
          <table:table-cell table:style-name="ce267" table:formula="of:=SUM([.J26]/[.I26])" office:value-type="percentage" office:value="0.899999897285144" calcext:value-type="percentage">
            <text:p>90%</text:p>
          </table:table-cell>
          <table:table-cell table:style-name="ce273" office:value-type="currency" office:currency="EUR" office:value="4133687" calcext:value-type="currency">
            <text:p>€ 4.133.687</text:p>
          </table:table-cell>
          <table:table-cell table:style-name="ce280" office:value-type="currency" office:currency="EUR" office:value="3504848" calcext:value-type="currency">
            <text:p>€ 3.504.848</text:p>
          </table:table-cell>
          <table:table-cell table:style-name="ce73" office:value-type="date" office:date-value="2026-01-15" calcext:value-type="date">
            <text:p>15-1-2026</text:p>
          </table:table-cell>
          <table:table-cell table:style-name="ce294" office:value-type="string" calcext:value-type="string">
            <text:p>Nederland</text:p>
          </table:table-cell>
          <table:table-cell table:style-name="ce294" office:value-type="string" calcext:value-type="string">
            <text:p>005 Personen met bijzondere behoeften op het gebied van opvang en procedures.</text:p>
          </table:table-cell>
          <table:table-cell table:style-name="ce301" office:value-type="string" calcext:value-type="string">
            <text:p>Zie tabblad projectbeschrijving</text:p>
          </table:table-cell>
          <table:table-cell table:style-name="ce264" table:number-columns-repeated="16367"/>
        </table:table-row>
        <table:table-row table:style-name="ro8">
          <table:table-cell table:style-name="ce30" office:value-type="string" calcext:value-type="string">
            <text:p>2022AMIF20241</text:p>
          </table:table-cell>
          <table:table-cell table:style-name="ce57" office:value-type="string" calcext:value-type="string">
            <text:p>Gemeente Zwolle</text:p>
          </table:table-cell>
          <table:table-cell table:style-name="ce57" office:value-type="string" calcext:value-type="string">
            <text:p>Duale trajecten en dashboard</text:p>
          </table:table-cell>
          <table:table-cell table:style-name="ce84" office:value-type="date" office:date-value="2024-06-01" calcext:value-type="date">
            <text:p>1-6-2024</text:p>
          </table:table-cell>
          <table:table-cell table:style-name="ce84" office:value-type="date" office:date-value="2027-05-31" calcext:value-type="date">
            <text:p>31-5-2027</text:p>
          </table:table-cell>
          <table:table-cell table:style-name="ce153" table:formula="of:=SUM(([.E27]-[.D27])/30.42)" office:value-type="float" office:value="35.9631821170283" calcext:value-type="float">
            <text:p>36</text:p>
          </table:table-cell>
          <table:table-cell table:style-name="ce57" office:value-type="string" calcext:value-type="string">
            <text:p>AMIF</text:p>
          </table:table-cell>
          <table:table-cell table:style-name="ce229" office:value-type="string" calcext:value-type="string">
            <text:p>2. Legale migratie en integratie</text:p>
          </table:table-cell>
          <table:table-cell table:style-name="ce248" office:value-type="currency" office:currency="EUR" office:value="659400" calcext:value-type="currency">
            <text:p>€ 659.400</text:p>
          </table:table-cell>
          <table:table-cell table:style-name="ce248" office:value-type="currency" office:currency="EUR" office:value="494550" calcext:value-type="currency">
            <text:p>€ 494.550</text:p>
          </table:table-cell>
          <table:table-cell table:style-name="ce267" table:formula="of:=SUM([.J27]/[.I27])" office:value-type="percentage" office:value="0.75" calcext:value-type="percentage">
            <text:p>75%</text:p>
          </table:table-cell>
          <table:table-cell table:style-name="ce273" office:value-type="string" calcext:value-type="string">
            <text:p><text:s/></text:p>
          </table:table-cell>
          <table:table-cell table:style-name="ce280" office:value-type="string" calcext:value-type="string">
            <text:p><text:s/></text:p>
          </table:table-cell>
          <table:table-cell table:style-name="ce73" office:value-type="string" calcext:value-type="string">
            <text:p><text:s/></text:p>
          </table:table-cell>
          <table:table-cell table:style-name="ce294" office:value-type="string" calcext:value-type="string">
            <text:p>Nederland</text:p>
          </table:table-cell>
          <table:table-cell table:style-name="ce294" office:value-type="string" calcext:value-type="string">
            <text:p>004 Integratiemaatregelen — taalcursussen</text:p>
          </table:table-cell>
          <table:table-cell table:style-name="ce301" office:value-type="string" calcext:value-type="string">
            <text:p>Zie tabblad projectbeschrijving</text:p>
          </table:table-cell>
          <table:table-cell table:style-name="ce264" table:number-columns-repeated="16367"/>
        </table:table-row>
        <table:table-row table:style-name="ro8">
          <table:table-cell table:style-name="ce24" office:value-type="string" calcext:value-type="string">
            <text:p>2022AMIF20246</text:p>
          </table:table-cell>
          <table:table-cell table:style-name="ce56" office:value-type="string" calcext:value-type="string">
            <text:p>Stichting Multicultureel Vrouwencentrum Jasmijn</text:p>
          </table:table-cell>
          <table:table-cell table:style-name="ce56" office:value-type="string" calcext:value-type="string">
            <text:p>Positieve Gezondheid</text:p>
          </table:table-cell>
          <table:table-cell table:style-name="ce79" office:value-type="date" office:date-value="2023-01-01" calcext:value-type="date">
            <text:p>1-1-2023</text:p>
          </table:table-cell>
          <table:table-cell table:style-name="ce79" office:value-type="date" office:date-value="2025-12-31" calcext:value-type="date">
            <text:p>31-12-2025</text:p>
          </table:table-cell>
          <table:table-cell table:style-name="ce137" table:formula="of:=SUM(([.E28]-[.D28])/30.42)" office:value-type="float" office:value="35.9960552268245" calcext:value-type="float">
            <text:p>36</text:p>
          </table:table-cell>
          <table:table-cell table:style-name="ce56" office:value-type="string" calcext:value-type="string">
            <text:p>AMIF</text:p>
          </table:table-cell>
          <table:table-cell table:style-name="ce230" office:value-type="string" calcext:value-type="string">
            <text:p>2. Legale migratie en integratie</text:p>
          </table:table-cell>
          <table:table-cell table:style-name="ce249" office:value-type="currency" office:currency="EUR" office:value="823064" calcext:value-type="currency">
            <text:p>€ 823.064</text:p>
          </table:table-cell>
          <table:table-cell table:style-name="ce249" office:value-type="currency" office:currency="EUR" office:value="740757" calcext:value-type="currency">
            <text:p>€ 740.757</text:p>
          </table:table-cell>
          <table:table-cell table:style-name="ce267" table:formula="of:=SUM([.J28]/[.I28])" office:value-type="percentage" office:value="0.899999271016592" calcext:value-type="percentage">
            <text:p>90%</text:p>
          </table:table-cell>
          <table:table-cell table:style-name="ce273" office:value-type="string" calcext:value-type="string">
            <text:p><text:s/></text:p>
          </table:table-cell>
          <table:table-cell table:style-name="ce281" office:value-type="string" calcext:value-type="string">
            <text:p><text:s/></text:p>
          </table:table-cell>
          <table:table-cell table:style-name="ce73" office:value-type="string" calcext:value-type="string">
            <text:p><text:s/></text:p>
          </table:table-cell>
          <table:table-cell table:style-name="ce294" office:value-type="string" calcext:value-type="string">
            <text:p>Nederland</text:p>
          </table:table-cell>
          <table:table-cell table:style-name="ce296" office:value-type="string" calcext:value-type="string">
            <text:p>7. Integratiemaatregelen — basisbehoeften</text:p>
          </table:table-cell>
          <table:table-cell table:style-name="ce301" office:value-type="string" calcext:value-type="string">
            <text:p>Zie tabblad projectbeschrijving</text:p>
          </table:table-cell>
          <table:table-cell table:style-name="ce264" table:number-columns-repeated="16367"/>
        </table:table-row>
        <table:table-row table:style-name="ro6">
          <table:table-cell table:style-name="ce24" office:value-type="string" calcext:value-type="string">
            <text:p>2022AMIF20247</text:p>
          </table:table-cell>
          <table:table-cell table:style-name="ce56" office:value-type="string" calcext:value-type="string">
            <text:p>Gemeente Utrecht</text:p>
          </table:table-cell>
          <table:table-cell table:style-name="ce56" office:value-type="string" calcext:value-type="string">
            <text:p>VESTA-Utrechtse statushouders mentaal veerkrachtig</text:p>
          </table:table-cell>
          <table:table-cell table:style-name="ce79" office:value-type="date" office:date-value="2023-03-01" calcext:value-type="date">
            <text:p>1-3-2023</text:p>
          </table:table-cell>
          <table:table-cell table:style-name="ce79" office:value-type="date" office:date-value="2026-02-28" calcext:value-type="date">
            <text:p>28-2-2026</text:p>
          </table:table-cell>
          <table:table-cell table:style-name="ce137" table:formula="of:=SUM(([.E29]-[.D29])/30.42)" office:value-type="float" office:value="35.9960552268245" calcext:value-type="float">
            <text:p>36</text:p>
          </table:table-cell>
          <table:table-cell table:style-name="ce56" office:value-type="string" calcext:value-type="string">
            <text:p>AMIF</text:p>
          </table:table-cell>
          <table:table-cell table:style-name="ce230" office:value-type="string" calcext:value-type="string">
            <text:p>2. legale migratie en integratie</text:p>
          </table:table-cell>
          <table:table-cell table:style-name="ce249" office:value-type="currency" office:currency="EUR" office:value="1336400" calcext:value-type="currency">
            <text:p>€ 1.336.400</text:p>
          </table:table-cell>
          <table:table-cell table:style-name="ce249" office:value-type="currency" office:currency="EUR" office:value="1202760" calcext:value-type="currency">
            <text:p>€ 1.202.760</text:p>
          </table:table-cell>
          <table:table-cell table:style-name="ce267" table:formula="of:=SUM([.J29]/[.I29])" office:value-type="percentage" office:value="0.9" calcext:value-type="percentage">
            <text:p>90%</text:p>
          </table:table-cell>
          <table:table-cell table:style-name="ce273" office:value-type="string" calcext:value-type="string">
            <text:p><text:s/></text:p>
          </table:table-cell>
          <table:table-cell table:style-name="ce281" office:value-type="string" calcext:value-type="string">
            <text:p><text:s/></text:p>
          </table:table-cell>
          <table:table-cell table:style-name="ce73" office:value-type="string" calcext:value-type="string">
            <text:p><text:s/></text:p>
          </table:table-cell>
          <table:table-cell table:style-name="ce296" office:value-type="string" calcext:value-type="string">
            <text:p>Nederland</text:p>
          </table:table-cell>
          <table:table-cell table:style-name="ce296" office:value-type="string" calcext:value-type="string">
            <text:p>6. Integratiemaatregelen — introductie in, deelname aan en uitwisseling met de gastsamenleving</text:p>
          </table:table-cell>
          <table:table-cell table:style-name="ce301" office:value-type="string" calcext:value-type="string">
            <text:p>Zie tabblad projectbeschrijving</text:p>
          </table:table-cell>
          <table:table-cell table:style-name="ce264" table:number-columns-repeated="16367"/>
        </table:table-row>
        <table:table-row table:style-name="ro8">
          <table:table-cell table:style-name="ce30" office:value-type="string" calcext:value-type="string">
            <text:p>2022AMIF20248</text:p>
          </table:table-cell>
          <table:table-cell table:style-name="ce57" office:value-type="string" calcext:value-type="string">
            <text:p>Gemeente Utrecht, Werk en Inkomen</text:p>
          </table:table-cell>
          <table:table-cell table:style-name="ce57" office:value-type="string" calcext:value-type="string">
            <text:p>U-MATCH</text:p>
          </table:table-cell>
          <table:table-cell table:style-name="ce84" office:value-type="date" office:date-value="2023-06-01" calcext:value-type="date">
            <text:p>1-6-2023</text:p>
          </table:table-cell>
          <table:table-cell table:style-name="ce84" office:value-type="date" office:date-value="2026-05-29" calcext:value-type="date">
            <text:p>29-5-2026</text:p>
          </table:table-cell>
          <table:table-cell table:style-name="ce137" table:formula="of:=SUM(([.E30]-[.D30])/30.42)" office:value-type="float" office:value="35.9303090072321" calcext:value-type="float">
            <text:p>36</text:p>
          </table:table-cell>
          <table:table-cell table:style-name="ce56" office:value-type="string" calcext:value-type="string">
            <text:p>AMIF</text:p>
          </table:table-cell>
          <table:table-cell table:style-name="ce230" office:value-type="string" calcext:value-type="string">
            <text:p>2. Legale migratie en integratie</text:p>
          </table:table-cell>
          <table:table-cell table:style-name="ce249" office:value-type="currency" office:currency="EUR" office:value="1264486" calcext:value-type="currency">
            <text:p>€ 1.264.486</text:p>
          </table:table-cell>
          <table:table-cell table:style-name="ce249" office:value-type="currency" office:currency="EUR" office:value="1138037" calcext:value-type="currency">
            <text:p>€ 1.138.037</text:p>
          </table:table-cell>
          <table:table-cell table:style-name="ce267" table:formula="of:=SUM([.J30]/[.I30])" office:value-type="percentage" office:value="0.899999683665932" calcext:value-type="percentage">
            <text:p>90%</text:p>
          </table:table-cell>
          <table:table-cell table:style-name="ce273" office:value-type="string" calcext:value-type="string">
            <text:p><text:s/></text:p>
          </table:table-cell>
          <table:table-cell table:style-name="ce281" office:value-type="string" calcext:value-type="string">
            <text:p><text:s/></text:p>
          </table:table-cell>
          <table:table-cell table:style-name="ce73" office:value-type="string" calcext:value-type="string">
            <text:p><text:s/></text:p>
          </table:table-cell>
          <table:table-cell table:style-name="ce296" office:value-type="string" calcext:value-type="string">
            <text:p>Nederland</text:p>
          </table:table-cell>
          <table:table-cell table:style-name="ce296" office:value-type="string" calcext:value-type="string">
            <text:p>4. Integratiemaatregelen — taalcursussen</text:p>
          </table:table-cell>
          <table:table-cell table:style-name="ce301" office:value-type="string" calcext:value-type="string">
            <text:p>Zie tabblad projectbeschrijving</text:p>
          </table:table-cell>
          <table:table-cell table:style-name="ce264" table:number-columns-repeated="16367"/>
        </table:table-row>
        <table:table-row table:style-name="ro6">
          <table:table-cell table:style-name="ce30" office:value-type="string" calcext:value-type="string">
            <text:p>2022AMIF20249</text:p>
          </table:table-cell>
          <table:table-cell table:style-name="ce57" office:value-type="string" calcext:value-type="string">
            <text:p>COA</text:p>
          </table:table-cell>
          <table:table-cell table:style-name="ce57" office:value-type="string" calcext:value-type="string">
            <text:p>Intensief begeleidende opvang voor amv</text:p>
          </table:table-cell>
          <table:table-cell table:style-name="ce84" office:value-type="date" office:date-value="2022-01-01" calcext:value-type="date">
            <text:p>1-1-2022</text:p>
          </table:table-cell>
          <table:table-cell table:style-name="ce84" office:value-type="date" office:date-value="2026-12-31" calcext:value-type="date">
            <text:p>31-12-2026</text:p>
          </table:table-cell>
          <table:table-cell table:style-name="ce137" table:formula="of:=SUM(([.E31]-[.D31])/30.42)" office:value-type="float" office:value="59.9934253780408" calcext:value-type="float">
            <text:p>60</text:p>
          </table:table-cell>
          <table:table-cell table:style-name="ce56" office:value-type="string" calcext:value-type="string">
            <text:p>AMIF</text:p>
          </table:table-cell>
          <table:table-cell table:style-name="ce231" office:value-type="string" calcext:value-type="string">
            <text:p>1. Gemeenschappelijk Europees Asielstelsel</text:p>
          </table:table-cell>
          <table:table-cell table:style-name="ce249" office:value-type="currency" office:currency="EUR" office:value="2048808" calcext:value-type="currency">
            <text:p>€ 2.048.808</text:p>
          </table:table-cell>
          <table:table-cell table:style-name="ce249" office:value-type="currency" office:currency="EUR" office:value="1843927" calcext:value-type="currency">
            <text:p>€ 1.843.927</text:p>
          </table:table-cell>
          <table:table-cell table:style-name="ce267" table:formula="of:=SUM([.J31]/[.I31])" office:value-type="percentage" office:value="0.899999902382263" calcext:value-type="percentage">
            <text:p>90%</text:p>
          </table:table-cell>
          <table:table-cell table:style-name="ce273" office:value-type="string" calcext:value-type="string">
            <text:p><text:s/></text:p>
          </table:table-cell>
          <table:table-cell table:style-name="ce281" office:value-type="string" calcext:value-type="string">
            <text:p><text:s/></text:p>
          </table:table-cell>
          <table:table-cell table:style-name="ce73" office:value-type="string" calcext:value-type="string">
            <text:p><text:s/></text:p>
          </table:table-cell>
          <table:table-cell table:style-name="ce296" office:value-type="string" calcext:value-type="string">
            <text:p>Nederland</text:p>
          </table:table-cell>
          <table:table-cell table:style-name="ce296" office:value-type="string" calcext:value-type="string">
            <text:p>5. Personen met bijzondere behoeften op het gebied van opvang en procedures.</text:p>
          </table:table-cell>
          <table:table-cell table:style-name="ce301" office:value-type="string" calcext:value-type="string">
            <text:p>Zie tabblad projectbeschrijving</text:p>
          </table:table-cell>
          <table:table-cell table:style-name="ce264" table:number-columns-repeated="16367"/>
        </table:table-row>
        <table:table-row table:style-name="ro6">
          <table:table-cell table:style-name="ce30" office:value-type="string" calcext:value-type="string">
            <text:p>2022AMIF2025</text:p>
          </table:table-cell>
          <table:table-cell table:style-name="ce57" office:value-type="string" calcext:value-type="string">
            <text:p>COA</text:p>
          </table:table-cell>
          <table:table-cell table:style-name="ce57" office:value-type="string" calcext:value-type="string">
            <text:p>Krachtig begeleiden amv</text:p>
          </table:table-cell>
          <table:table-cell table:style-name="ce84" office:value-type="date" office:date-value="2022-01-01" calcext:value-type="date">
            <text:p>1-1-2022</text:p>
          </table:table-cell>
          <table:table-cell table:style-name="ce84" office:value-type="date" office:date-value="2025-12-31" calcext:value-type="date">
            <text:p>31-12-2025</text:p>
          </table:table-cell>
          <table:table-cell table:style-name="ce137" table:formula="of:=SUM(([.E32]-[.D32])/30.42)" office:value-type="float" office:value="47.9947403024326" calcext:value-type="float">
            <text:p>48</text:p>
          </table:table-cell>
          <table:table-cell table:style-name="ce56" office:value-type="string" calcext:value-type="string">
            <text:p>AMIF</text:p>
          </table:table-cell>
          <table:table-cell table:style-name="ce231" office:value-type="string" calcext:value-type="string">
            <text:p>1. Gemeenschappelijk Europees Asielstelsel</text:p>
          </table:table-cell>
          <table:table-cell table:style-name="ce249" office:value-type="currency" office:currency="EUR" office:value="3659357" calcext:value-type="currency">
            <text:p>€ 3.659.357</text:p>
          </table:table-cell>
          <table:table-cell table:style-name="ce249" office:value-type="currency" office:currency="EUR" office:value="3293421" calcext:value-type="currency">
            <text:p>€ 3.293.421</text:p>
          </table:table-cell>
          <table:table-cell table:style-name="ce267" table:formula="of:=SUM([.J32]/[.I32])" office:value-type="percentage" office:value="0.899999918018384" calcext:value-type="percentage">
            <text:p>90%</text:p>
          </table:table-cell>
          <table:table-cell table:style-name="ce273" office:value-type="string" calcext:value-type="string">
            <text:p><text:s/></text:p>
          </table:table-cell>
          <table:table-cell table:style-name="ce281" office:value-type="string" calcext:value-type="string">
            <text:p><text:s/></text:p>
          </table:table-cell>
          <table:table-cell table:style-name="ce73" office:value-type="string" calcext:value-type="string">
            <text:p><text:s/></text:p>
          </table:table-cell>
          <table:table-cell table:style-name="ce296" office:value-type="string" calcext:value-type="string">
            <text:p>Nederland</text:p>
          </table:table-cell>
          <table:table-cell table:style-name="ce296" office:value-type="string" calcext:value-type="string">
            <text:p>2. Asielprocedures</text:p>
          </table:table-cell>
          <table:table-cell table:style-name="ce301" office:value-type="string" calcext:value-type="string">
            <text:p>Zie tabblad projectbeschrijving</text:p>
          </table:table-cell>
          <table:table-cell table:style-name="ce264" table:number-columns-repeated="16367"/>
        </table:table-row>
        <table:table-row table:style-name="ro6">
          <table:table-cell table:style-name="ce30" office:value-type="string" calcext:value-type="string">
            <text:p>2022AMIF2026</text:p>
          </table:table-cell>
          <table:table-cell table:style-name="ce57" office:value-type="string" calcext:value-type="string">
            <text:p>COA</text:p>
          </table:table-cell>
          <table:table-cell table:style-name="ce57" office:value-type="string" calcext:value-type="string">
            <text:p>Activering</text:p>
          </table:table-cell>
          <table:table-cell table:style-name="ce84" office:value-type="date" office:date-value="2022-01-01" calcext:value-type="date">
            <text:p>1-1-2022</text:p>
          </table:table-cell>
          <table:table-cell table:style-name="ce84" office:value-type="date" office:date-value="2025-12-31" calcext:value-type="date">
            <text:p>31-12-2025</text:p>
          </table:table-cell>
          <table:table-cell table:style-name="ce137" table:formula="of:=SUM(([.E33]-[.D33])/30.42)" office:value-type="float" office:value="47.9947403024326" calcext:value-type="float">
            <text:p>48</text:p>
          </table:table-cell>
          <table:table-cell table:style-name="ce56" office:value-type="string" calcext:value-type="string">
            <text:p>AMIF</text:p>
          </table:table-cell>
          <table:table-cell table:style-name="ce231" office:value-type="string" calcext:value-type="string">
            <text:p>1. Gemeenschappelijk Europees Asielstelsel</text:p>
          </table:table-cell>
          <table:table-cell table:style-name="ce249" office:value-type="currency" office:currency="EUR" office:value="4584868" calcext:value-type="currency">
            <text:p>€ 4.584.868</text:p>
          </table:table-cell>
          <table:table-cell table:style-name="ce249" office:value-type="currency" office:currency="EUR" office:value="3438651" calcext:value-type="currency">
            <text:p>€ 3.438.651</text:p>
          </table:table-cell>
          <table:table-cell table:style-name="ce267" table:formula="of:=SUM([.J33]/[.I33])" office:value-type="percentage" office:value="0.75" calcext:value-type="percentage">
            <text:p>75%</text:p>
          </table:table-cell>
          <table:table-cell table:style-name="ce273" office:value-type="string" calcext:value-type="string">
            <text:p><text:s/></text:p>
          </table:table-cell>
          <table:table-cell table:style-name="ce281" office:value-type="string" calcext:value-type="string">
            <text:p><text:s/></text:p>
          </table:table-cell>
          <table:table-cell table:style-name="ce73" office:value-type="string" calcext:value-type="string">
            <text:p><text:s/></text:p>
          </table:table-cell>
          <table:table-cell table:style-name="ce296" office:value-type="string" calcext:value-type="string">
            <text:p>Nederland</text:p>
          </table:table-cell>
          <table:table-cell table:style-name="ce296" office:value-type="string" calcext:value-type="string">
            <text:p>1. Opvangvoorzieningen</text:p>
          </table:table-cell>
          <table:table-cell table:style-name="ce301" office:value-type="string" calcext:value-type="string">
            <text:p>Zie tabblad projectbeschrijving</text:p>
          </table:table-cell>
          <table:table-cell table:style-name="ce264" table:number-columns-repeated="16367"/>
        </table:table-row>
        <table:table-row table:style-name="ro6">
          <table:table-cell table:style-name="ce30" office:value-type="string" calcext:value-type="string">
            <text:p>2022AMIF2027</text:p>
          </table:table-cell>
          <table:table-cell table:style-name="ce57" office:value-type="string" calcext:value-type="string">
            <text:p>Nidos</text:p>
          </table:table-cell>
          <table:table-cell table:style-name="ce57" office:value-type="string" calcext:value-type="string">
            <text:p>Onderbouwen interventie interculturele mediation</text:p>
          </table:table-cell>
          <table:table-cell table:style-name="ce84" office:value-type="date" office:date-value="2023-01-01" calcext:value-type="date">
            <text:p>1-1-2023</text:p>
          </table:table-cell>
          <table:table-cell table:style-name="ce84" office:value-type="date" office:date-value="2025-12-31" calcext:value-type="date">
            <text:p>31-12-2025</text:p>
          </table:table-cell>
          <table:table-cell table:style-name="ce137" table:formula="of:=SUM(([.E34]-[.D34])/30.42)" office:value-type="float" office:value="35.9960552268245" calcext:value-type="float">
            <text:p>36</text:p>
          </table:table-cell>
          <table:table-cell table:style-name="ce56" office:value-type="string" calcext:value-type="string">
            <text:p>AMIF</text:p>
          </table:table-cell>
          <table:table-cell table:style-name="ce231" office:value-type="string" calcext:value-type="string">
            <text:p>1. Gemeenschappelijk Europees Asielstelsel</text:p>
          </table:table-cell>
          <table:table-cell table:style-name="ce249" office:value-type="currency" office:currency="EUR" office:value="451995" calcext:value-type="currency">
            <text:p>€ 451.995</text:p>
          </table:table-cell>
          <table:table-cell table:style-name="ce249" office:value-type="currency" office:currency="EUR" office:value="406795" calcext:value-type="currency">
            <text:p>€ 406.795</text:p>
          </table:table-cell>
          <table:table-cell table:style-name="ce267" table:formula="of:=SUM([.J34]/[.I34])" office:value-type="percentage" office:value="0.899998893793073" calcext:value-type="percentage">
            <text:p>90%</text:p>
          </table:table-cell>
          <table:table-cell table:style-name="ce273" office:value-type="string" calcext:value-type="string">
            <text:p><text:s/></text:p>
          </table:table-cell>
          <table:table-cell table:style-name="ce281" office:value-type="string" calcext:value-type="string">
            <text:p><text:s/></text:p>
          </table:table-cell>
          <table:table-cell table:style-name="ce73" office:value-type="string" calcext:value-type="string">
            <text:p><text:s/></text:p>
          </table:table-cell>
          <table:table-cell table:style-name="ce296" office:value-type="string" calcext:value-type="string">
            <text:p>Nederland</text:p>
          </table:table-cell>
          <table:table-cell table:style-name="ce296" office:value-type="string" calcext:value-type="string">
            <text:p>5. Personen met bijzondere behoeften op het gebied van opvang en procedures.</text:p>
          </table:table-cell>
          <table:table-cell table:style-name="ce301" office:value-type="string" calcext:value-type="string">
            <text:p>Zie tabblad projectbeschrijving</text:p>
          </table:table-cell>
          <table:table-cell table:style-name="ce264" table:number-columns-repeated="16367"/>
        </table:table-row>
        <table:table-row table:style-name="ro6">
          <table:table-cell table:style-name="ce30" office:value-type="string" calcext:value-type="string">
            <text:p>2022AMIF2028</text:p>
          </table:table-cell>
          <table:table-cell table:style-name="ce57" office:value-type="string" calcext:value-type="string">
            <text:p>Stichting Save the Children Nederland</text:p>
          </table:table-cell>
          <table:table-cell table:style-name="ce57" office:value-type="string" calcext:value-type="string">
            <text:p>TeamUp - Kinderen in beweging voor beter welzijn</text:p>
          </table:table-cell>
          <table:table-cell table:style-name="ce84" office:value-type="date" office:date-value="2022-01-01" calcext:value-type="date">
            <text:p>1-1-2022</text:p>
          </table:table-cell>
          <table:table-cell table:style-name="ce84" office:value-type="date" office:date-value="2024-12-31" calcext:value-type="date">
            <text:p>31-12-2024</text:p>
          </table:table-cell>
          <table:table-cell table:style-name="ce137" table:formula="of:=SUM(([.E35]-[.D35])/30.42)" office:value-type="float" office:value="35.9960552268245" calcext:value-type="float">
            <text:p>36</text:p>
          </table:table-cell>
          <table:table-cell table:style-name="ce56" office:value-type="string" calcext:value-type="string">
            <text:p>AMIF</text:p>
          </table:table-cell>
          <table:table-cell table:style-name="ce231" office:value-type="string" calcext:value-type="string">
            <text:p>1. Gemeenschappelijk Europees Asielstelsel</text:p>
          </table:table-cell>
          <table:table-cell table:style-name="ce249" office:value-type="currency" office:currency="EUR" office:value="5670000" calcext:value-type="currency">
            <text:p>€ 5.670.000</text:p>
          </table:table-cell>
          <table:table-cell table:style-name="ce249" office:value-type="currency" office:currency="EUR" office:value="5103000" calcext:value-type="currency">
            <text:p>€ 5.103.000</text:p>
          </table:table-cell>
          <table:table-cell table:style-name="ce267" table:formula="of:=SUM([.J35]/[.I35])" office:value-type="percentage" office:value="0.9" calcext:value-type="percentage">
            <text:p>90%</text:p>
          </table:table-cell>
          <table:table-cell table:style-name="ce273" office:value-type="currency" office:currency="EUR" office:value="5344996" calcext:value-type="currency">
            <text:p>€ 5.344.996</text:p>
          </table:table-cell>
          <table:table-cell table:style-name="ce281" office:value-type="currency" office:currency="EUR" office:value="4810496" calcext:value-type="currency">
            <text:p>€ 4.810.496</text:p>
          </table:table-cell>
          <table:table-cell table:style-name="ce73" office:value-type="date" office:date-value="2026-08-03" calcext:value-type="date">
            <text:p>3-8-2026</text:p>
          </table:table-cell>
          <table:table-cell table:style-name="ce296" office:value-type="string" calcext:value-type="string">
            <text:p>Nederland</text:p>
          </table:table-cell>
          <table:table-cell table:style-name="ce296" office:value-type="string" calcext:value-type="string">
            <text:p>4. Migrerende kinderen</text:p>
          </table:table-cell>
          <table:table-cell table:style-name="ce301" office:value-type="string" calcext:value-type="string">
            <text:p>Zie tabblad projectbeschrijving</text:p>
          </table:table-cell>
          <table:table-cell table:style-name="ce272" table:number-columns-repeated="16367"/>
        </table:table-row>
        <table:table-row table:style-name="ro6">
          <table:table-cell table:style-name="ce30" office:value-type="string" calcext:value-type="string">
            <text:p>2022AMIF2029</text:p>
          </table:table-cell>
          <table:table-cell table:style-name="ce57" office:value-type="string" calcext:value-type="string">
            <text:p>VluchtelingenWerk Nederland</text:p>
          </table:table-cell>
          <table:table-cell table:style-name="ce57" office:value-type="string" calcext:value-type="string">
            <text:p>Time4You</text:p>
          </table:table-cell>
          <table:table-cell table:style-name="ce84" office:value-type="date" office:date-value="2023-01-01" calcext:value-type="date">
            <text:p>1-1-2023</text:p>
          </table:table-cell>
          <table:table-cell table:style-name="ce84" office:value-type="date" office:date-value="2026-06-30" calcext:value-type="date">
            <text:p>30-6-2026</text:p>
          </table:table-cell>
          <table:table-cell table:style-name="ce137" table:formula="of:=SUM(([.E36]-[.D36])/30.42)" office:value-type="float" office:value="41.9460880999343" calcext:value-type="float">
            <text:p>42</text:p>
          </table:table-cell>
          <table:table-cell table:style-name="ce56" office:value-type="string" calcext:value-type="string">
            <text:p>AMIF</text:p>
          </table:table-cell>
          <table:table-cell table:style-name="ce231" office:value-type="string" calcext:value-type="string">
            <text:p>1. Gemeenschappelijk Europees Asielstelsel</text:p>
          </table:table-cell>
          <table:table-cell table:style-name="ce249" office:value-type="currency" office:currency="EUR" office:value="2755291" calcext:value-type="currency">
            <text:p>€ 2.755.291</text:p>
          </table:table-cell>
          <table:table-cell table:style-name="ce249" office:value-type="currency" office:currency="EUR" office:value="2479761" calcext:value-type="currency">
            <text:p>€ 2.479.761</text:p>
          </table:table-cell>
          <table:table-cell table:style-name="ce267" table:formula="of:=SUM([.J36]/[.I36])" office:value-type="percentage" office:value="0.899999673355736" calcext:value-type="percentage">
            <text:p>90%</text:p>
          </table:table-cell>
          <table:table-cell table:style-name="ce273" office:value-type="string" calcext:value-type="string">
            <text:p><text:s/></text:p>
          </table:table-cell>
          <table:table-cell table:style-name="ce281" office:value-type="string" calcext:value-type="string">
            <text:p><text:s/></text:p>
          </table:table-cell>
          <table:table-cell table:style-name="ce73" office:value-type="string" calcext:value-type="string">
            <text:p><text:s/></text:p>
          </table:table-cell>
          <table:table-cell table:style-name="ce296" office:value-type="string" calcext:value-type="string">
            <text:p>Nederland</text:p>
          </table:table-cell>
          <table:table-cell table:style-name="ce296" office:value-type="string" calcext:value-type="string">
            <text:p>4. Migrerende kinderen</text:p>
          </table:table-cell>
          <table:table-cell table:style-name="ce301" office:value-type="string" calcext:value-type="string">
            <text:p>Zie tabblad projectbeschrijving</text:p>
          </table:table-cell>
          <table:table-cell table:style-name="ce272" table:number-columns-repeated="16367"/>
        </table:table-row>
        <table:table-row table:style-name="ro2">
          <table:table-cell table:style-name="ce24" office:value-type="string" calcext:value-type="string">
            <text:p>2022BMVI2021</text:p>
          </table:table-cell>
          <table:table-cell table:style-name="ce56" office:value-type="string" calcext:value-type="string">
            <text:p>Nationale Politie</text:p>
          </table:table-cell>
          <table:table-cell table:style-name="ce56" office:value-type="string" calcext:value-type="string">
            <text:p>Schengenaanbevelingen buitengrenzen</text:p>
          </table:table-cell>
          <table:table-cell table:style-name="ce79" office:value-type="date" office:date-value="2023-01-01" calcext:value-type="date">
            <text:p>1-1-2023</text:p>
          </table:table-cell>
          <table:table-cell table:style-name="ce79" office:value-type="date" office:date-value="2027-12-31" calcext:value-type="date">
            <text:p>31-12-2027</text:p>
          </table:table-cell>
          <table:table-cell table:style-name="ce137" table:formula="of:=SUM(([.E37]-[.D37])/30.42)" office:value-type="float" office:value="59.9934253780408" calcext:value-type="float">
            <text:p>60</text:p>
          </table:table-cell>
          <table:table-cell table:style-name="ce56" office:value-type="string" calcext:value-type="string">
            <text:p>BMVI</text:p>
          </table:table-cell>
          <table:table-cell table:style-name="ce230" office:value-type="string" calcext:value-type="string">
            <text:p>1. Europees geïntegreerd grensbeheer</text:p>
          </table:table-cell>
          <table:table-cell table:style-name="ce249" office:value-type="currency" office:currency="EUR" office:value="762925" calcext:value-type="currency">
            <text:p>€ 762.925</text:p>
          </table:table-cell>
          <table:table-cell table:style-name="ce249" office:value-type="currency" office:currency="EUR" office:value="572193" calcext:value-type="currency">
            <text:p>€ 572.193</text:p>
          </table:table-cell>
          <table:table-cell table:style-name="ce267" table:formula="of:=SUM([.J37]/[.I37])" office:value-type="percentage" office:value="0.749999016941377" calcext:value-type="percentage">
            <text:p>75%</text:p>
          </table:table-cell>
          <table:table-cell table:style-name="ce273" office:value-type="string" calcext:value-type="string">
            <text:p><text:s/></text:p>
          </table:table-cell>
          <table:table-cell table:style-name="ce281" office:value-type="string" calcext:value-type="string">
            <text:p><text:s/></text:p>
          </table:table-cell>
          <table:table-cell table:style-name="ce73" office:value-type="string" calcext:value-type="string">
            <text:p><text:s/></text:p>
          </table:table-cell>
          <table:table-cell table:style-name="ce296" office:value-type="string" calcext:value-type="string">
            <text:p>Nederland</text:p>
          </table:table-cell>
          <table:table-cell table:style-name="ce296" office:value-type="string" calcext:value-type="string">
            <text:p>7. Technische en operationele maatregelen in het Schengengebied die samenhangen met grenstoezicht</text:p>
          </table:table-cell>
          <table:table-cell table:style-name="ce301" office:value-type="string" calcext:value-type="string">
            <text:p>Zie tabblad projectbeschrijving</text:p>
          </table:table-cell>
          <table:table-cell table:style-name="ce272" table:number-columns-repeated="16367"/>
        </table:table-row>
        <table:table-row table:style-name="ro6">
          <table:table-cell table:style-name="ce24" office:value-type="string" calcext:value-type="string">
            <text:p>2022BMVI2022</text:p>
          </table:table-cell>
          <table:table-cell table:style-name="ce56" office:value-type="string" calcext:value-type="string">
            <text:p>Ministerie van Defensie, Koninklijke Marechaussee</text:p>
          </table:table-cell>
          <table:table-cell table:style-name="ce56" office:value-type="string" calcext:value-type="string">
            <text:p>Structured Data Analyser</text:p>
          </table:table-cell>
          <table:table-cell table:style-name="ce79" office:value-type="date" office:date-value="2022-01-01" calcext:value-type="date">
            <text:p>1-1-2022</text:p>
          </table:table-cell>
          <table:table-cell table:style-name="ce79" office:value-type="date" office:date-value="2025-12-31" calcext:value-type="date">
            <text:p>31-12-2025</text:p>
          </table:table-cell>
          <table:table-cell table:style-name="ce137" table:formula="of:=SUM(([.E38]-[.D38])/30.42)" office:value-type="float" office:value="47.9947403024326" calcext:value-type="float">
            <text:p>48</text:p>
          </table:table-cell>
          <table:table-cell table:style-name="ce56" office:value-type="string" calcext:value-type="string">
            <text:p>BMVI</text:p>
          </table:table-cell>
          <table:table-cell table:style-name="ce230" office:value-type="string" calcext:value-type="string">
            <text:p>1. Europees geïntegreerd grensbeheer</text:p>
          </table:table-cell>
          <table:table-cell table:style-name="ce249" office:value-type="currency" office:currency="EUR" office:value="4919469" calcext:value-type="currency">
            <text:p>€ 4.919.469</text:p>
          </table:table-cell>
          <table:table-cell table:style-name="ce249" office:value-type="currency" office:currency="EUR" office:value="4427522" calcext:value-type="currency">
            <text:p>€ 4.427.522</text:p>
          </table:table-cell>
          <table:table-cell table:style-name="ce267" table:formula="of:=SUM([.J38]/[.I38])" office:value-type="percentage" office:value="0.899999979672603" calcext:value-type="percentage">
            <text:p>90%</text:p>
          </table:table-cell>
          <table:table-cell table:style-name="ce273" office:value-type="string" calcext:value-type="string">
            <text:p><text:s/></text:p>
          </table:table-cell>
          <table:table-cell table:style-name="ce281" office:value-type="string" calcext:value-type="string">
            <text:p><text:s/></text:p>
          </table:table-cell>
          <table:table-cell table:style-name="ce73" office:value-type="string" calcext:value-type="string">
            <text:p><text:s/></text:p>
          </table:table-cell>
          <table:table-cell table:style-name="ce296" office:value-type="string" calcext:value-type="string">
            <text:p>Nederland</text:p>
          </table:table-cell>
          <table:table-cell table:style-name="ce296" office:value-type="string" calcext:value-type="string">
            <text:p>10. Verwerking van gegevens en informatie</text:p>
          </table:table-cell>
          <table:table-cell table:style-name="ce301" office:value-type="string" calcext:value-type="string">
            <text:p>Zie tabblad projectbeschrijving</text:p>
          </table:table-cell>
          <table:table-cell table:style-name="ce272" table:number-columns-repeated="16367"/>
        </table:table-row>
        <table:table-row table:style-name="ro11">
          <table:table-cell table:style-name="ce24" office:value-type="string" calcext:value-type="string">
            <text:p>2022BMVI2023</text:p>
          </table:table-cell>
          <table:table-cell table:style-name="ce56" office:value-type="string" calcext:value-type="string">
            <text:p>Buitenlandse Zaken</text:p>
          </table:table-cell>
          <table:table-cell table:style-name="ce56" office:value-type="string" calcext:value-type="string">
            <text:p>IOB en Digitalisering <text:s/>visumproces</text:p>
          </table:table-cell>
          <table:table-cell table:style-name="ce79" office:value-type="date" office:date-value="2022-01-01" calcext:value-type="date">
            <text:p>1-1-2022</text:p>
          </table:table-cell>
          <table:table-cell table:style-name="ce79" office:value-type="date" office:date-value="2025-12-01" calcext:value-type="date">
            <text:p>1-12-2025</text:p>
          </table:table-cell>
          <table:table-cell table:style-name="ce137" table:formula="of:=SUM(([.E39]-[.D39])/30.42)" office:value-type="float" office:value="47.008547008547" calcext:value-type="float">
            <text:p>47</text:p>
          </table:table-cell>
          <table:table-cell table:style-name="ce56" office:value-type="string" calcext:value-type="string">
            <text:p>BMVI</text:p>
          </table:table-cell>
          <table:table-cell table:style-name="ce230" office:value-type="string" calcext:value-type="string">
            <text:p>2. Gemeenschappelijk visumbeleid</text:p>
          </table:table-cell>
          <table:table-cell table:style-name="ce250" office:value-type="currency" office:currency="EUR" office:value="11519260" calcext:value-type="currency">
            <text:p>€ 11.519.260</text:p>
          </table:table-cell>
          <table:table-cell table:style-name="ce250" office:value-type="currency" office:currency="EUR" office:value="3562913" calcext:value-type="currency">
            <text:p>€ 3.562.913</text:p>
          </table:table-cell>
          <table:table-cell table:style-name="ce267" office:value-type="percentage" office:value="0.9" calcext:value-type="percentage">
            <text:p>90%</text:p>
          </table:table-cell>
          <table:table-cell table:style-name="ce273" office:value-type="string" calcext:value-type="string">
            <text:p><text:s/></text:p>
          </table:table-cell>
          <table:table-cell table:style-name="ce282" office:value-type="string" calcext:value-type="string">
            <text:p><text:s/></text:p>
          </table:table-cell>
          <table:table-cell table:style-name="ce73" office:value-type="string" calcext:value-type="string">
            <text:p><text:s/></text:p>
          </table:table-cell>
          <table:table-cell table:style-name="ce296" office:value-type="string" calcext:value-type="string">
            <text:p>Nederland/buitenland</text:p>
          </table:table-cell>
          <table:table-cell table:style-name="ce296" office:value-type="string" calcext:value-type="string">
            <text:p>1. Verbetering van de behandeling van visumaanvragen.</text:p>
          </table:table-cell>
          <table:table-cell table:style-name="ce301" office:value-type="string" calcext:value-type="string">
            <text:p>Zie tabblad projectbeschrijving</text:p>
          </table:table-cell>
          <table:table-cell table:style-name="ce272" table:number-columns-repeated="16367"/>
        </table:table-row>
        <table:table-row table:style-name="ro6">
          <table:table-cell table:style-name="ce24" office:value-type="string" calcext:value-type="string">
            <text:p>2022BMVI2025</text:p>
          </table:table-cell>
          <table:table-cell table:style-name="ce56" office:value-type="string" calcext:value-type="string">
            <text:p>Buitenlandse Zaken</text:p>
          </table:table-cell>
          <table:table-cell table:style-name="ce56" office:value-type="string" calcext:value-type="string">
            <text:p>Verbeteren lokale kennis beslismedewerkers</text:p>
          </table:table-cell>
          <table:table-cell table:style-name="ce79" office:value-type="date" office:date-value="2022-01-01" calcext:value-type="date">
            <text:p>1-1-2022</text:p>
          </table:table-cell>
          <table:table-cell table:style-name="ce79" office:value-type="date" office:date-value="2026-12-31" calcext:value-type="date">
            <text:p>31-12-2026</text:p>
          </table:table-cell>
          <table:table-cell table:style-name="ce137" table:formula="of:=SUM(([.E40]-[.D40])/30.42)" office:value-type="float" office:value="59.9934253780408" calcext:value-type="float">
            <text:p>60</text:p>
          </table:table-cell>
          <table:table-cell table:style-name="ce56" office:value-type="string" calcext:value-type="string">
            <text:p>BMVI</text:p>
          </table:table-cell>
          <table:table-cell table:style-name="ce230" office:value-type="string" calcext:value-type="string">
            <text:p>2. Gemeenschappelijk visumbeleid</text:p>
          </table:table-cell>
          <table:table-cell table:style-name="ce250" office:value-type="currency" office:currency="EUR" office:value="1711500" calcext:value-type="currency">
            <text:p>€ 1.711.500</text:p>
          </table:table-cell>
          <table:table-cell table:style-name="ce250" office:value-type="currency" office:currency="EUR" office:value="1283625" calcext:value-type="currency">
            <text:p>€ 1.283.625</text:p>
          </table:table-cell>
          <table:table-cell table:style-name="ce267" table:formula="of:=SUM([.J40]/[.I40])" office:value-type="percentage" office:value="0.75" calcext:value-type="percentage">
            <text:p>75%</text:p>
          </table:table-cell>
          <table:table-cell table:style-name="ce273" office:value-type="currency" office:currency="EUR" office:value="1963439" calcext:value-type="currency">
            <text:p>€ 1.963.439</text:p>
          </table:table-cell>
          <table:table-cell table:style-name="ce282" office:value-type="currency" office:currency="EUR" office:value="1283625" calcext:value-type="currency">
            <text:p>€ 1.283.625</text:p>
          </table:table-cell>
          <table:table-cell table:style-name="ce73" office:value-type="date" office:date-value="2026-01-23" calcext:value-type="date">
            <text:p>23-1-2026</text:p>
          </table:table-cell>
          <table:table-cell table:style-name="ce296" office:value-type="string" calcext:value-type="string">
            <text:p>Nederland/buitenland</text:p>
          </table:table-cell>
          <table:table-cell table:style-name="ce296" office:value-type="string" calcext:value-type="string">
            <text:p>1. Verbetering van de behandeling van visumaanvragen.</text:p>
          </table:table-cell>
          <table:table-cell table:style-name="ce301" office:value-type="string" calcext:value-type="string">
            <text:p>Zie tabblad projectbeschrijving</text:p>
          </table:table-cell>
          <table:table-cell table:style-name="ce272" table:number-columns-repeated="16367"/>
        </table:table-row>
        <table:table-row table:style-name="ro6">
          <table:table-cell table:style-name="ce24" office:value-type="string" calcext:value-type="string">
            <text:p>2022BMVI2027</text:p>
          </table:table-cell>
          <table:table-cell table:style-name="ce56" office:value-type="string" calcext:value-type="string">
            <text:p>Ministerie van Defensie, Koninklijke Marechaussee</text:p>
          </table:table-cell>
          <table:table-cell table:style-name="ce56" office:value-type="string" calcext:value-type="string">
            <text:p>Project Pre-boarding</text:p>
          </table:table-cell>
          <table:table-cell table:style-name="ce79" office:value-type="date" office:date-value="2022-01-01" calcext:value-type="date">
            <text:p>1-1-2022</text:p>
          </table:table-cell>
          <table:table-cell table:style-name="ce79" office:value-type="date" office:date-value="2027-12-31" calcext:value-type="date">
            <text:p>31-12-2027</text:p>
          </table:table-cell>
          <table:table-cell table:style-name="ce137" table:formula="of:=SUM(([.E41]-[.D41])/30.42)" office:value-type="float" office:value="71.9921104536489" calcext:value-type="float">
            <text:p>72</text:p>
          </table:table-cell>
          <table:table-cell table:style-name="ce56" office:value-type="string" calcext:value-type="string">
            <text:p>BMVI</text:p>
          </table:table-cell>
          <table:table-cell table:style-name="ce230" office:value-type="string" calcext:value-type="string">
            <text:p>1. Europees geïntegreerd grensbeheer</text:p>
          </table:table-cell>
          <table:table-cell table:number-columns-repeated="2" table:style-name="ce250" office:value-type="currency" office:currency="EUR" office:value="3785973" calcext:value-type="currency">
            <text:p>€ 3.785.973</text:p>
          </table:table-cell>
          <table:table-cell table:style-name="ce267" table:formula="of:=SUM([.J41]/[.I41])" office:value-type="percentage" office:value="1" calcext:value-type="percentage">
            <text:p>100%</text:p>
          </table:table-cell>
          <table:table-cell table:style-name="ce273" office:value-type="string" calcext:value-type="string">
            <text:p><text:s/></text:p>
          </table:table-cell>
          <table:table-cell table:style-name="ce282" office:value-type="string" calcext:value-type="string">
            <text:p><text:s/></text:p>
          </table:table-cell>
          <table:table-cell table:style-name="ce73" office:value-type="string" calcext:value-type="string">
            <text:p><text:s/></text:p>
          </table:table-cell>
          <table:table-cell table:style-name="ce296" office:value-type="string" calcext:value-type="string">
            <text:p>Buitenland</text:p>
          </table:table-cell>
          <table:table-cell table:style-name="ce296" office:value-type="string" calcext:value-type="string">
            <text:p>26. Operationele steun — Geïntegreerd grensbeheer</text:p>
          </table:table-cell>
          <table:table-cell table:style-name="ce301" office:value-type="string" calcext:value-type="string">
            <text:p>Zie tabblad projectbeschrijving</text:p>
          </table:table-cell>
          <table:table-cell table:style-name="ce272" table:number-columns-repeated="16367"/>
        </table:table-row>
        <table:table-row table:style-name="ro12">
          <table:table-cell table:style-name="ce24" office:value-type="string" calcext:value-type="string">
            <text:p>2022BMVI2028</text:p>
          </table:table-cell>
          <table:table-cell table:style-name="ce56" office:value-type="string" calcext:value-type="string">
            <text:p>Nationale Politie</text:p>
          </table:table-cell>
          <table:table-cell table:style-name="ce56" office:value-type="string" calcext:value-type="string">
            <text:p>Grenzen en Veiligheid politie</text:p>
          </table:table-cell>
          <table:table-cell table:style-name="ce79" office:value-type="date" office:date-value="2022-01-01" calcext:value-type="date">
            <text:p>1-1-2022</text:p>
          </table:table-cell>
          <table:table-cell table:style-name="ce79" office:value-type="date" office:date-value="2026-12-31" calcext:value-type="date">
            <text:p>31-12-2026</text:p>
          </table:table-cell>
          <table:table-cell table:style-name="ce137" table:formula="of:=SUM(([.E42]-[.D42])/30.42)" office:value-type="float" office:value="59.9934253780408" calcext:value-type="float">
            <text:p>60</text:p>
          </table:table-cell>
          <table:table-cell table:style-name="ce56" office:value-type="string" calcext:value-type="string">
            <text:p>BMVI</text:p>
          </table:table-cell>
          <table:table-cell table:style-name="ce230" office:value-type="string" calcext:value-type="string">
            <text:p>1. Europees geïntegreerd grensbeheer</text:p>
          </table:table-cell>
          <table:table-cell table:style-name="ce250" office:value-type="currency" office:currency="EUR" office:value="25611600" calcext:value-type="currency">
            <text:p>€ 25.611.600</text:p>
          </table:table-cell>
          <table:table-cell table:style-name="ce250" office:value-type="currency" office:currency="EUR" office:value="17736103" calcext:value-type="currency">
            <text:p>€ 17.736.103</text:p>
          </table:table-cell>
          <table:table-cell table:style-name="ce267" office:value-type="percentage" office:value="0.75" calcext:value-type="percentage">
            <text:p>75%</text:p>
          </table:table-cell>
          <table:table-cell table:style-name="ce273" office:value-type="string" calcext:value-type="string">
            <text:p><text:s/></text:p>
          </table:table-cell>
          <table:table-cell table:style-name="ce282" office:value-type="string" calcext:value-type="string">
            <text:p><text:s/></text:p>
          </table:table-cell>
          <table:table-cell table:style-name="ce73" office:value-type="string" calcext:value-type="string">
            <text:p><text:s/></text:p>
          </table:table-cell>
          <table:table-cell table:style-name="ce296" office:value-type="string" calcext:value-type="string">
            <text:p>Nederland</text:p>
          </table:table-cell>
          <table:table-cell table:style-name="ce296" office:value-type="string" calcext:value-type="string">
            <text:p>20. Grootschalige IT-systemen — Inreis-uitreissysteem (EES)</text:p>
            <text:p>21. Grootschalige IT-systemen — Europees reisinformatie- en -autorisatiesysteem (Etias) — overige</text:p>
            <text:p>24. Grootschalige IT-systemen — Schengeninformatiesysteem (SIS) </text:p>
            <text:p>25. Grootschalige IT-systemen — Interoperabiliteit</text:p>
          </table:table-cell>
          <table:table-cell table:style-name="ce301" office:value-type="string" calcext:value-type="string">
            <text:p>Zie tabblad projectbeschrijving</text:p>
          </table:table-cell>
          <table:table-cell table:style-name="ce272" table:number-columns-repeated="16367"/>
        </table:table-row>
        <table:table-row table:style-name="ro6">
          <table:table-cell table:style-name="ce24" office:value-type="string" calcext:value-type="string">
            <text:p>2022BMVI2029</text:p>
          </table:table-cell>
          <table:table-cell table:style-name="ce56" office:value-type="string" calcext:value-type="string">
            <text:p>Ministerie van Justitie en Veiligheid</text:p>
          </table:table-cell>
          <table:table-cell table:style-name="ce56" office:value-type="string" calcext:value-type="string">
            <text:p>Smart Border JBZ-systemen</text:p>
          </table:table-cell>
          <table:table-cell table:style-name="ce79" office:value-type="date" office:date-value="2023-01-01" calcext:value-type="date">
            <text:p>1-1-2023</text:p>
          </table:table-cell>
          <table:table-cell table:style-name="ce79" office:value-type="date" office:date-value="2026-12-31" calcext:value-type="date">
            <text:p>31-12-2026</text:p>
          </table:table-cell>
          <table:table-cell table:style-name="ce137" table:formula="of:=SUM(([.E43]-[.D43])/30.42)" office:value-type="float" office:value="47.9947403024326" calcext:value-type="float">
            <text:p>48</text:p>
          </table:table-cell>
          <table:table-cell table:style-name="ce56" office:value-type="string" calcext:value-type="string">
            <text:p>BMVI</text:p>
          </table:table-cell>
          <table:table-cell table:style-name="ce230" office:value-type="string" calcext:value-type="string">
            <text:p>1. Europees geïntegreerd grensbeheer</text:p>
          </table:table-cell>
          <table:table-cell table:number-columns-repeated="2" table:style-name="ce250" office:value-type="currency" office:currency="EUR" office:value="4180940" calcext:value-type="currency">
            <text:p>€ 4.180.940</text:p>
          </table:table-cell>
          <table:table-cell table:style-name="ce267" table:formula="of:=SUM([.J43]/[.I43])" office:value-type="percentage" office:value="1" calcext:value-type="percentage">
            <text:p>100%</text:p>
          </table:table-cell>
          <table:table-cell table:style-name="ce273" office:value-type="string" calcext:value-type="string">
            <text:p><text:s/></text:p>
          </table:table-cell>
          <table:table-cell table:style-name="ce282" office:value-type="string" calcext:value-type="string">
            <text:p><text:s/></text:p>
          </table:table-cell>
          <table:table-cell table:style-name="ce73" office:value-type="string" calcext:value-type="string">
            <text:p><text:s/></text:p>
          </table:table-cell>
          <table:table-cell table:style-name="ce296" office:value-type="string" calcext:value-type="string">
            <text:p>Nederland</text:p>
          </table:table-cell>
          <table:table-cell table:style-name="ce296" office:value-type="string" calcext:value-type="string">
            <text:p>27. Operationele steun — Grootschalige IT-systemen voor grensbeheerdoeleinden</text:p>
          </table:table-cell>
          <table:table-cell table:style-name="ce301" office:value-type="string" calcext:value-type="string">
            <text:p>Zie tabblad projectbeschrijving</text:p>
          </table:table-cell>
          <table:table-cell table:style-name="ce272" table:number-columns-repeated="16367"/>
        </table:table-row>
        <table:table-row table:style-name="ro13">
          <table:table-cell table:style-name="ce24" office:value-type="string" calcext:value-type="string">
            <text:p>2022ISF2021</text:p>
          </table:table-cell>
          <table:table-cell table:style-name="ce56" office:value-type="string" calcext:value-type="string">
            <text:p>Nationale Politie</text:p>
          </table:table-cell>
          <table:table-cell table:style-name="ce56" office:value-type="string" calcext:value-type="string">
            <text:p>Vuurwapens</text:p>
          </table:table-cell>
          <table:table-cell table:style-name="ce79" office:value-type="date" office:date-value="2023-06-01" calcext:value-type="date">
            <text:p>1-6-2023</text:p>
          </table:table-cell>
          <table:table-cell table:style-name="ce79" office:value-type="date" office:date-value="2028-05-31" calcext:value-type="date">
            <text:p>31-5-2028</text:p>
          </table:table-cell>
          <table:table-cell table:style-name="ce137" table:formula="of:=SUM(([.E44]-[.D44])/30.42)" office:value-type="float" office:value="60.026298487837" calcext:value-type="float">
            <text:p>60</text:p>
          </table:table-cell>
          <table:table-cell table:style-name="ce56" office:value-type="string" calcext:value-type="string">
            <text:p>ISF</text:p>
          </table:table-cell>
          <table:table-cell table:style-name="ce230" office:value-type="string" calcext:value-type="string">
            <text:p>2. Grensoverschrijdende samenwerking</text:p>
          </table:table-cell>
          <table:table-cell table:style-name="ce250" office:value-type="currency" office:currency="EUR" office:value="2406568" calcext:value-type="currency">
            <text:p>€ 2.406.568</text:p>
          </table:table-cell>
          <table:table-cell table:style-name="ce250" office:value-type="currency" office:currency="EUR" office:value="1804926" calcext:value-type="currency">
            <text:p>€ 1.804.926</text:p>
          </table:table-cell>
          <table:table-cell table:style-name="ce267" table:formula="of:=SUM([.J44]/[.I44])" office:value-type="percentage" office:value="0.75" calcext:value-type="percentage">
            <text:p>75%</text:p>
          </table:table-cell>
          <table:table-cell table:style-name="ce273" office:value-type="string" calcext:value-type="string">
            <text:p><text:s/></text:p>
          </table:table-cell>
          <table:table-cell table:style-name="ce282" office:value-type="string" calcext:value-type="string">
            <text:p><text:s/></text:p>
          </table:table-cell>
          <table:table-cell table:style-name="ce73" office:value-type="string" calcext:value-type="string">
            <text:p><text:s/></text:p>
          </table:table-cell>
          <table:table-cell table:style-name="ce296" office:value-type="string" calcext:value-type="string">
            <text:p>Nederland</text:p>
          </table:table-cell>
          <table:table-cell table:style-name="ce296" office:value-type="string" calcext:value-type="string">
            <text:p>13. OC-Illegale handel in vuurwapens</text:p>
          </table:table-cell>
          <table:table-cell table:style-name="ce301" office:value-type="string" calcext:value-type="string">
            <text:p>Zie tabblad projectbeschrijving</text:p>
          </table:table-cell>
          <table:table-cell table:style-name="ce272" table:number-columns-repeated="16367"/>
        </table:table-row>
        <table:table-row table:style-name="ro6">
          <table:table-cell table:style-name="ce24" office:value-type="string" calcext:value-type="string">
            <text:p>2022ISF2022</text:p>
          </table:table-cell>
          <table:table-cell table:style-name="ce56" office:value-type="string" calcext:value-type="string">
            <text:p>Nationale Politie</text:p>
          </table:table-cell>
          <table:table-cell table:style-name="ce56" office:value-type="string" calcext:value-type="string">
            <text:p>SIU CTI</text:p>
          </table:table-cell>
          <table:table-cell table:style-name="ce84" office:value-type="date" office:date-value="2022-01-01" calcext:value-type="date">
            <text:p>1-1-2022</text:p>
          </table:table-cell>
          <table:table-cell table:style-name="ce84" office:value-type="date" office:date-value="2025-04-30" calcext:value-type="date">
            <text:p>30-4-2025</text:p>
          </table:table-cell>
          <table:table-cell table:style-name="ce153" table:formula="of:=SUM(([.E45]-[.D45])/30.42)" office:value-type="float" office:value="39.9408284023669" calcext:value-type="float">
            <text:p>40</text:p>
          </table:table-cell>
          <table:table-cell table:style-name="ce57" office:value-type="string" calcext:value-type="string">
            <text:p>ISF</text:p>
          </table:table-cell>
          <table:table-cell table:style-name="ce229" office:value-type="string" calcext:value-type="string">
            <text:p>2. Grensoverschrijdende samenwerking</text:p>
          </table:table-cell>
          <table:table-cell table:style-name="ce251" office:value-type="currency" office:currency="EUR" office:value="767517" calcext:value-type="currency">
            <text:p>€ 767.517</text:p>
          </table:table-cell>
          <table:table-cell table:style-name="ce251" office:value-type="currency" office:currency="EUR" office:value="575637" calcext:value-type="currency">
            <text:p>€ 575.637</text:p>
          </table:table-cell>
          <table:table-cell table:style-name="ce267" table:formula="of:=SUM([.J45]/[.I45])" office:value-type="percentage" office:value="0.749999022822947" calcext:value-type="percentage">
            <text:p>75%</text:p>
          </table:table-cell>
          <table:table-cell table:style-name="ce273" office:value-type="currency" office:currency="EUR" office:value="755224" calcext:value-type="currency">
            <text:p>€ 755.224</text:p>
          </table:table-cell>
          <table:table-cell table:style-name="ce283" office:value-type="currency" office:currency="EUR" office:value="566418" calcext:value-type="currency">
            <text:p>€ 566.418</text:p>
          </table:table-cell>
          <table:table-cell table:style-name="ce73" office:value-type="date" office:date-value="2026-07-24" calcext:value-type="date">
            <text:p>24-7-2026</text:p>
          </table:table-cell>
          <table:table-cell table:style-name="ce296" office:value-type="string" calcext:value-type="string">
            <text:p>Buitenland</text:p>
          </table:table-cell>
          <table:table-cell table:style-name="ce296" office:value-type="string" calcext:value-type="string">
            <text:p>11. OC-Witwassen van opbrengsten van misdrijven</text:p>
            <text:p>12. OC-Drugs</text:p>
          </table:table-cell>
          <table:table-cell table:style-name="ce301" office:value-type="string" calcext:value-type="string">
            <text:p>Zie tabblad projectbeschrijving</text:p>
          </table:table-cell>
          <table:table-cell table:style-name="ce272" table:number-columns-repeated="16367"/>
        </table:table-row>
        <table:table-row table:style-name="ro14">
          <table:table-cell table:style-name="ce24" office:value-type="string" calcext:value-type="string">
            <text:p>2022ISF2023</text:p>
          </table:table-cell>
          <table:table-cell table:style-name="ce56" office:value-type="string" calcext:value-type="string">
            <text:p>Nationaal Coördinator Terrorismebestrijding en Veiligheid</text:p>
          </table:table-cell>
          <table:table-cell table:style-name="ce56" office:value-type="string" calcext:value-type="string">
            <text:p>ATKM OWT</text:p>
          </table:table-cell>
          <table:table-cell table:style-name="ce84" office:value-type="date" office:date-value="2023-01-01" calcext:value-type="date">
            <text:p>1-1-2023</text:p>
          </table:table-cell>
          <table:table-cell table:style-name="ce84" office:value-type="date" office:date-value="2027-12-31" calcext:value-type="date">
            <text:p>31-12-2027</text:p>
          </table:table-cell>
          <table:table-cell table:style-name="ce153" table:formula="of:=SUM(([.E46]-[.D46])/30.42)" office:value-type="float" office:value="59.9934253780408" calcext:value-type="float">
            <text:p>60</text:p>
          </table:table-cell>
          <table:table-cell table:style-name="ce57" office:value-type="string" calcext:value-type="string">
            <text:p>ISF</text:p>
          </table:table-cell>
          <table:table-cell table:style-name="ce229" office:value-type="string" calcext:value-type="string">
            <text:p>3. Preventie en bestrijding misdaad</text:p>
          </table:table-cell>
          <table:table-cell table:style-name="ce251" office:value-type="currency" office:currency="EUR" office:value="2777778" calcext:value-type="currency">
            <text:p>€ 2.777.778</text:p>
          </table:table-cell>
          <table:table-cell table:style-name="ce251" office:value-type="currency" office:currency="EUR" office:value="2500000" calcext:value-type="currency">
            <text:p>€ 2.500.000</text:p>
          </table:table-cell>
          <table:table-cell table:style-name="ce267" table:formula="of:=SUM([.J46]/[.I46])" office:value-type="percentage" office:value="0.899999928000006" calcext:value-type="percentage">
            <text:p>90%</text:p>
          </table:table-cell>
          <table:table-cell table:style-name="ce273" office:value-type="string" calcext:value-type="string">
            <text:p><text:s/></text:p>
          </table:table-cell>
          <table:table-cell table:style-name="ce283" office:value-type="string" calcext:value-type="string">
            <text:p><text:s/></text:p>
          </table:table-cell>
          <table:table-cell table:style-name="ce73" office:value-type="string" calcext:value-type="string">
            <text:p><text:s/></text:p>
          </table:table-cell>
          <table:table-cell table:style-name="ce296" office:value-type="string" calcext:value-type="string">
            <text:p>Nederland</text:p>
          </table:table-cell>
          <table:table-cell table:style-name="ce296" office:value-type="string" calcext:value-type="string">
            <text:p>2. TER-Preventie en bestrijding van radicalisering</text:p>
            <text:p>24. CC-Seksuele uitbuiting van kinderen — Preventie</text:p>
          </table:table-cell>
          <table:table-cell table:style-name="ce301" office:value-type="string" calcext:value-type="string">
            <text:p>Zie tabblad projectbeschrijving</text:p>
          </table:table-cell>
          <table:table-cell table:style-name="ce272" table:number-columns-repeated="16367"/>
        </table:table-row>
        <table:table-row table:style-name="ro11">
          <table:table-cell table:style-name="ce30" office:value-type="string" calcext:value-type="string">
            <text:p>2022ISF2024</text:p>
          </table:table-cell>
          <table:table-cell table:style-name="ce57" office:value-type="string" calcext:value-type="string">
            <text:p>Nationaal Coördinator Terrorismebestrijding en Veiligheid</text:p>
          </table:table-cell>
          <table:table-cell table:style-name="ce57" office:value-type="string" calcext:value-type="string">
            <text:p>UVB</text:p>
          </table:table-cell>
          <table:table-cell table:style-name="ce84" office:value-type="date" office:date-value="2023-01-01" calcext:value-type="date">
            <text:p>1-1-2023</text:p>
          </table:table-cell>
          <table:table-cell table:style-name="ce84" office:value-type="date" office:date-value="2027-12-31" calcext:value-type="date">
            <text:p>31-12-2027</text:p>
          </table:table-cell>
          <table:table-cell table:style-name="ce153" table:formula="of:=SUM(([.E47]-[.D47])/30.42)" office:value-type="float" office:value="59.9934253780408" calcext:value-type="float">
            <text:p>60</text:p>
          </table:table-cell>
          <table:table-cell table:style-name="ce57" office:value-type="string" calcext:value-type="string">
            <text:p>ISF</text:p>
          </table:table-cell>
          <table:table-cell table:style-name="ce229" office:value-type="string" calcext:value-type="string">
            <text:p>3. Preventie en bestrijding misdaad</text:p>
          </table:table-cell>
          <table:table-cell table:style-name="ce251" office:value-type="currency" office:currency="EUR" office:value="7925926" calcext:value-type="currency">
            <text:p>€ 7.925.926</text:p>
          </table:table-cell>
          <table:table-cell table:style-name="ce251" office:value-type="currency" office:currency="EUR" office:value="7133333" calcext:value-type="currency">
            <text:p>€ 7.133.333</text:p>
          </table:table-cell>
          <table:table-cell table:style-name="ce267" table:formula="of:=SUM([.J47]/[.I47])" office:value-type="percentage" office:value="0.899999949532711" calcext:value-type="percentage">
            <text:p>90%</text:p>
          </table:table-cell>
          <table:table-cell table:style-name="ce273" office:value-type="string" calcext:value-type="string">
            <text:p><text:s/></text:p>
          </table:table-cell>
          <table:table-cell table:style-name="ce283" office:value-type="string" calcext:value-type="string">
            <text:p><text:s/></text:p>
          </table:table-cell>
          <table:table-cell table:style-name="ce73" office:value-type="string" calcext:value-type="string">
            <text:p><text:s/></text:p>
          </table:table-cell>
          <table:table-cell table:style-name="ce296" office:value-type="string" calcext:value-type="string">
            <text:p>Nederland</text:p>
          </table:table-cell>
          <table:table-cell table:style-name="ce296" office:value-type="string" calcext:value-type="string">
            <text:p>4. TER-Bescherming en bestendigheid van kritieke infrastructuur</text:p>
          </table:table-cell>
          <table:table-cell table:style-name="ce303" office:value-type="string" calcext:value-type="string">
            <text:p>Zie tabblad projectbeschrijving</text:p>
          </table:table-cell>
          <table:table-cell table:style-name="ce272" table:number-columns-repeated="16367"/>
        </table:table-row>
        <table:table-row table:style-name="ro6">
          <table:table-cell table:style-name="ce30" office:value-type="string" calcext:value-type="string">
            <text:p>2023AMIF2021</text:p>
          </table:table-cell>
          <table:table-cell table:style-name="ce57" office:value-type="string" calcext:value-type="string">
            <text:p>Immigratie- en Naturalisatiedienst</text:p>
          </table:table-cell>
          <table:table-cell table:style-name="ce57" office:value-type="string" calcext:value-type="string">
            <text:p>Virtueel ID-bewijs</text:p>
          </table:table-cell>
          <table:table-cell table:style-name="ce84" office:value-type="date" office:date-value="2022-12-01" calcext:value-type="date">
            <text:p>1-12-2022</text:p>
          </table:table-cell>
          <table:table-cell table:style-name="ce84" office:value-type="date" office:date-value="2025-08-31" calcext:value-type="date">
            <text:p>31-8-2025</text:p>
          </table:table-cell>
          <table:table-cell table:style-name="ce153" table:formula="of:=SUM(([.E48]-[.D48])/30.42)" office:value-type="float" office:value="33.0046022353715" calcext:value-type="float">
            <text:p>33</text:p>
          </table:table-cell>
          <table:table-cell table:style-name="ce57" office:value-type="string" calcext:value-type="string">
            <text:p>AMIF</text:p>
          </table:table-cell>
          <table:table-cell table:style-name="ce231" office:value-type="string" calcext:value-type="string">
            <text:p>1. Gemeenschappelijk Europees Asielstelsel</text:p>
          </table:table-cell>
          <table:table-cell table:style-name="ce250" office:value-type="currency" office:currency="EUR" office:value="675000" calcext:value-type="currency">
            <text:p>€ 675.000</text:p>
          </table:table-cell>
          <table:table-cell table:style-name="ce250" office:value-type="currency" office:currency="EUR" office:value="506250" calcext:value-type="currency">
            <text:p>€ 506.250</text:p>
          </table:table-cell>
          <table:table-cell table:style-name="ce267" table:formula="of:=SUM([.J48]/[.I48])" office:value-type="percentage" office:value="0.75" calcext:value-type="percentage">
            <text:p>75%</text:p>
          </table:table-cell>
          <table:table-cell table:style-name="ce273" office:value-type="string" calcext:value-type="string">
            <text:p><text:s/></text:p>
          </table:table-cell>
          <table:table-cell table:style-name="ce282" office:value-type="string" calcext:value-type="string">
            <text:p><text:s/></text:p>
          </table:table-cell>
          <table:table-cell table:style-name="ce73" office:value-type="string" calcext:value-type="string">
            <text:p><text:s/></text:p>
          </table:table-cell>
          <table:table-cell table:style-name="ce296" office:value-type="string" calcext:value-type="string">
            <text:p>Nederland</text:p>
          </table:table-cell>
          <table:table-cell table:style-name="ce296" office:value-type="string" calcext:value-type="string">
            <text:p>2. Asielprocedures</text:p>
          </table:table-cell>
          <table:table-cell table:style-name="ce301" office:value-type="string" calcext:value-type="string">
            <text:p>Zie tabblad projectbeschrijving</text:p>
          </table:table-cell>
          <table:table-cell table:style-name="ce272" table:number-columns-repeated="16367"/>
        </table:table-row>
        <table:table-row table:style-name="ro6">
          <table:table-cell table:style-name="ce30" office:value-type="string" calcext:value-type="string">
            <text:p>2023AMIF2022</text:p>
          </table:table-cell>
          <table:table-cell table:style-name="ce57" office:value-type="string" calcext:value-type="string">
            <text:p>Ministerie van Buitenlandse Zaken</text:p>
          </table:table-cell>
          <table:table-cell table:style-name="ce57" office:value-type="string" calcext:value-type="string">
            <text:p>Vertaling ambtsberichten naar het Engels</text:p>
          </table:table-cell>
          <table:table-cell table:style-name="ce84" office:value-type="date" office:date-value="2023-01-01" calcext:value-type="date">
            <text:p>1-1-2023</text:p>
          </table:table-cell>
          <table:table-cell table:style-name="ce84" office:value-type="date" office:date-value="2026-12-31" calcext:value-type="date">
            <text:p>31-12-2026</text:p>
          </table:table-cell>
          <table:table-cell table:style-name="ce153" table:formula="of:=SUM(([.E49]-[.D49])/30.42)" office:value-type="float" office:value="47.9947403024326" calcext:value-type="float">
            <text:p>48</text:p>
          </table:table-cell>
          <table:table-cell table:style-name="ce57" office:value-type="string" calcext:value-type="string">
            <text:p>AMIF</text:p>
          </table:table-cell>
          <table:table-cell table:style-name="ce231" office:value-type="string" calcext:value-type="string">
            <text:p>1. Gemeenschappelijk Europees Asielstelsel</text:p>
          </table:table-cell>
          <table:table-cell table:style-name="ce250" office:value-type="currency" office:currency="EUR" office:value="600000" calcext:value-type="currency">
            <text:p>€ 600.000</text:p>
          </table:table-cell>
          <table:table-cell table:style-name="ce250" office:value-type="currency" office:currency="EUR" office:value="450000" calcext:value-type="currency">
            <text:p>€ 450.000</text:p>
          </table:table-cell>
          <table:table-cell table:style-name="ce267" table:formula="of:=SUM([.J49]/[.I49])" office:value-type="percentage" office:value="0.75" calcext:value-type="percentage">
            <text:p>75%</text:p>
          </table:table-cell>
          <table:table-cell table:style-name="ce273" office:value-type="string" calcext:value-type="string">
            <text:p><text:s/></text:p>
          </table:table-cell>
          <table:table-cell table:style-name="ce282" office:value-type="string" calcext:value-type="string">
            <text:p><text:s/></text:p>
          </table:table-cell>
          <table:table-cell table:style-name="ce73" office:value-type="string" calcext:value-type="string">
            <text:p><text:s/></text:p>
          </table:table-cell>
          <table:table-cell table:style-name="ce296" office:value-type="string" calcext:value-type="string">
            <text:p>Nederland</text:p>
          </table:table-cell>
          <table:table-cell table:style-name="ce296" office:value-type="string" calcext:value-type="string">
            <text:p>2. Asielprocedures</text:p>
          </table:table-cell>
          <table:table-cell table:style-name="ce301" office:value-type="string" calcext:value-type="string">
            <text:p>Zie tabblad projectbeschrijving</text:p>
          </table:table-cell>
          <table:table-cell table:style-name="ce272" table:number-columns-repeated="16367"/>
        </table:table-row>
        <table:table-row table:style-name="ro15">
          <table:table-cell table:style-name="ce30" office:value-type="string" calcext:value-type="string">
            <text:p>2023BMVI2021</text:p>
          </table:table-cell>
          <table:table-cell table:style-name="ce57" office:value-type="string" calcext:value-type="string">
            <text:p>Immigratie- en Naturalisatiedienst</text:p>
          </table:table-cell>
          <table:table-cell table:style-name="ce57" office:value-type="string" calcext:value-type="string">
            <text:p>Grenzen en Veiligheid</text:p>
          </table:table-cell>
          <table:table-cell table:style-name="ce84" office:value-type="date" office:date-value="2023-01-01" calcext:value-type="date">
            <text:p>1-1-2023</text:p>
          </table:table-cell>
          <table:table-cell table:style-name="ce84" office:value-type="date" office:date-value="2027-12-31" calcext:value-type="date">
            <text:p>31-12-2027</text:p>
          </table:table-cell>
          <table:table-cell table:style-name="ce153" table:formula="of:=SUM(([.E50]-[.D50])/30.42)" office:value-type="float" office:value="59.9934253780408" calcext:value-type="float">
            <text:p>60</text:p>
          </table:table-cell>
          <table:table-cell table:style-name="ce57" office:value-type="string" calcext:value-type="string">
            <text:p>BMVI</text:p>
          </table:table-cell>
          <table:table-cell table:style-name="ce230" office:value-type="string" calcext:value-type="string">
            <text:p>1. Europees geïntegreerd grensbeheer</text:p>
          </table:table-cell>
          <table:table-cell table:style-name="ce250" office:value-type="currency" office:currency="EUR" office:value="6511908" calcext:value-type="currency">
            <text:p>€ 6.511.908</text:p>
          </table:table-cell>
          <table:table-cell table:style-name="ce250" office:value-type="currency" office:currency="EUR" office:value="4883931" calcext:value-type="currency">
            <text:p>€ 4.883.931</text:p>
          </table:table-cell>
          <table:table-cell table:style-name="ce267" table:formula="of:=SUM([.J50]/[.I50])" office:value-type="percentage" office:value="0.75" calcext:value-type="percentage">
            <text:p>75%</text:p>
          </table:table-cell>
          <table:table-cell table:style-name="ce273" office:value-type="string" calcext:value-type="string">
            <text:p><text:s/></text:p>
          </table:table-cell>
          <table:table-cell table:style-name="ce282" office:value-type="string" calcext:value-type="string">
            <text:p><text:s/></text:p>
          </table:table-cell>
          <table:table-cell table:style-name="ce73" office:value-type="string" calcext:value-type="string">
            <text:p><text:s/></text:p>
          </table:table-cell>
          <table:table-cell table:style-name="ce296" office:value-type="string" calcext:value-type="string">
            <text:p>Nederland</text:p>
          </table:table-cell>
          <table:table-cell table:style-name="ce296" office:value-type="string" calcext:value-type="string">
            <text:p>19. Grootschalige IT-systemen — Eurodac voor grensbeheerdoeleinden</text:p>
            <text:p>20. Grootschalige IT-systemen — Inreis-uitreissysteem (EES) </text:p>
            <text:p>21. Grootschalige IT-systemen — Europees reisinformatie- en -autorisatiesysteem (Etias) — overige </text:p>
            <text:p>25. Grootschalige IT-systemen — Interoperabiliteit</text:p>
          </table:table-cell>
          <table:table-cell table:style-name="ce301" office:value-type="string" calcext:value-type="string">
            <text:p>Zie tabblad projectbeschrijving</text:p>
          </table:table-cell>
          <table:table-cell table:style-name="ce272" table:number-columns-repeated="16367"/>
        </table:table-row>
        <table:table-row table:style-name="ro16">
          <table:table-cell table:style-name="ce36" office:value-type="string" calcext:value-type="string">
            <text:p>2023BMVI2022</text:p>
          </table:table-cell>
          <table:table-cell table:style-name="ce58" office:value-type="string" calcext:value-type="string">
            <text:p>Ministerie van Defensie, Koninklijke Marechaussee</text:p>
          </table:table-cell>
          <table:table-cell table:style-name="ce58" office:value-type="string" calcext:value-type="string">
            <text:p>Programma Future Borders</text:p>
          </table:table-cell>
          <table:table-cell table:style-name="ce79" office:value-type="date" office:date-value="2022-01-01" calcext:value-type="date">
            <text:p>1-1-2022</text:p>
          </table:table-cell>
          <table:table-cell table:style-name="ce79" office:value-type="date" office:date-value="2026-12-31" calcext:value-type="date">
            <text:p>31-12-2026</text:p>
          </table:table-cell>
          <table:table-cell table:style-name="ce172" table:formula="of:=SUM(([.E51]-[.D51])/30.42)" office:value-type="float" office:value="59.9934253780408" calcext:value-type="float">
            <text:p>60</text:p>
          </table:table-cell>
          <table:table-cell table:style-name="ce58" office:value-type="string" calcext:value-type="string">
            <text:p>BMVI</text:p>
          </table:table-cell>
          <table:table-cell table:style-name="ce232" office:value-type="string" calcext:value-type="string">
            <text:p>1. Europees geïntegreerd grensbeheer</text:p>
          </table:table-cell>
          <table:table-cell table:style-name="ce252" office:value-type="currency" office:currency="EUR" office:value="24132298" calcext:value-type="currency">
            <text:p>€ 24.132.298</text:p>
          </table:table-cell>
          <table:table-cell table:style-name="ce252" office:value-type="currency" office:currency="EUR" office:value="18099223" calcext:value-type="currency">
            <text:p>€ 18.099.223</text:p>
          </table:table-cell>
          <table:table-cell table:style-name="ce267" table:formula="of:=SUM([.J51]/[.I51])" office:value-type="percentage" office:value="0.749999979280879" calcext:value-type="percentage">
            <text:p>75%</text:p>
          </table:table-cell>
          <table:table-cell table:style-name="ce273" office:value-type="string" calcext:value-type="string">
            <text:p><text:s/></text:p>
          </table:table-cell>
          <table:table-cell table:style-name="ce284" office:value-type="string" calcext:value-type="string">
            <text:p><text:s/></text:p>
          </table:table-cell>
          <table:table-cell table:style-name="ce73" office:value-type="string" calcext:value-type="string">
            <text:p><text:s/></text:p>
          </table:table-cell>
          <table:table-cell table:style-name="ce297" office:value-type="string" calcext:value-type="string">
            <text:p>Nederland</text:p>
          </table:table-cell>
          <table:table-cell table:style-name="ce297" office:value-type="string" calcext:value-type="string">
            <text:p>20. Grootschalige IT-systemen — Inreis-uitreissysteem (EES) </text:p>
            <text:p>24. Grootschalige IT-systemen — Schengeninformatiesysteem (SIS) </text:p>
            <text:p>25. Grootschalige IT-systemen — Interoperabiliteit</text:p>
          </table:table-cell>
          <table:table-cell table:style-name="ce304" office:value-type="string" calcext:value-type="string">
            <text:p>Zie tabblad projectbeschrijving</text:p>
          </table:table-cell>
          <table:table-cell table:style-name="ce272" table:number-columns-repeated="16367"/>
        </table:table-row>
        <table:table-row table:style-name="ro8">
          <table:table-cell table:style-name="ce41" office:value-type="string" calcext:value-type="string">
            <text:p>2023AMIF2025</text:p>
          </table:table-cell>
          <table:table-cell table:style-name="ce22" office:value-type="string" calcext:value-type="string">
            <text:p>COA</text:p>
          </table:table-cell>
          <table:table-cell table:style-name="ce72" office:value-type="string" calcext:value-type="string">
            <text:p>Meedoen en Samendoen</text:p>
          </table:table-cell>
          <table:table-cell table:style-name="ce73" office:value-type="date" office:date-value="2023-11-16" calcext:value-type="date">
            <text:p>16-11-2023</text:p>
          </table:table-cell>
          <table:table-cell table:style-name="ce73" office:value-type="date" office:date-value="2025-05-16" calcext:value-type="date">
            <text:p>16-5-2025</text:p>
          </table:table-cell>
          <table:table-cell table:style-name="ce172" table:formula="of:=SUM(([.E52]-[.D52])/30.42)" office:value-type="float" office:value="17.9815910585141" calcext:value-type="float">
            <text:p>18</text:p>
          </table:table-cell>
          <table:table-cell table:style-name="ce31" office:value-type="string" calcext:value-type="string">
            <text:p>AMIF</text:p>
          </table:table-cell>
          <table:table-cell table:style-name="ce31" office:value-type="string" calcext:value-type="string">
            <text:p>1. CEAS</text:p>
          </table:table-cell>
          <table:table-cell table:style-name="ce74" office:value-type="currency" office:currency="EUR" office:value="1559332" calcext:value-type="currency">
            <text:p>€ 1.559.332</text:p>
          </table:table-cell>
          <table:table-cell table:style-name="ce75" office:value-type="currency" office:currency="EUR" office:value="1169499" calcext:value-type="currency">
            <text:p>€ 1.169.499</text:p>
          </table:table-cell>
          <table:table-cell table:style-name="ce267" table:formula="of:=SUM([.J52]/[.I52])" office:value-type="percentage" office:value="0.75" calcext:value-type="percentage">
            <text:p>75%</text:p>
          </table:table-cell>
          <table:table-cell table:style-name="ce275" office:value-type="string" calcext:value-type="string">
            <text:p><text:s/></text:p>
          </table:table-cell>
          <table:table-cell table:style-name="ce75" office:value-type="string" calcext:value-type="string">
            <text:p><text:s/></text:p>
          </table:table-cell>
          <table:table-cell table:style-name="ce112"/>
          <table:table-cell table:style-name="ce31" office:value-type="string" calcext:value-type="string">
            <text:p>Nederland</text:p>
          </table:table-cell>
          <table:table-cell table:style-name="ce31" office:value-type="string" calcext:value-type="string">
            <text:p>I. Gemeenschappelijk Europees asielstelsel</text:p>
          </table:table-cell>
          <table:table-cell table:style-name="ce305" office:value-type="string" calcext:value-type="string">
            <text:p>Zie tabblad projectbeschrijving</text:p>
          </table:table-cell>
          <table:table-cell table:number-columns-repeated="15"/>
          <table:table-cell table:style-name="ce107" table:number-columns-repeated="16352"/>
        </table:table-row>
        <table:table-row table:style-name="ro6">
          <table:table-cell table:style-name="ce41" office:value-type="string" calcext:value-type="string">
            <text:p>2023BMVI2023</text:p>
          </table:table-cell>
          <table:table-cell table:style-name="ce72" office:value-type="string" calcext:value-type="string">
            <text:p>Nationale Politie</text:p>
          </table:table-cell>
          <table:table-cell table:style-name="ce72" office:value-type="string" calcext:value-type="string">
            <text:p>SA interoperabiliteit SIRENE</text:p>
          </table:table-cell>
          <table:table-cell table:style-name="ce73" office:value-type="date" office:date-value="2022-08-01" calcext:value-type="date">
            <text:p>1-8-2022</text:p>
          </table:table-cell>
          <table:table-cell table:style-name="ce79" office:value-type="date" office:date-value="2027-12-31" calcext:value-type="date">
            <text:p>31-12-2027</text:p>
          </table:table-cell>
          <table:table-cell table:style-name="ce172" table:formula="of:=SUM(([.E53]-[.D53])/30.42)" office:value-type="float" office:value="65.0230111768573" calcext:value-type="float">
            <text:p>65</text:p>
          </table:table-cell>
          <table:table-cell table:style-name="ce31" office:value-type="string" calcext:value-type="string">
            <text:p>BMVI</text:p>
          </table:table-cell>
          <table:table-cell table:style-name="ce233" office:value-type="string" calcext:value-type="string">
            <text:p>1. Europees geïntegreerd grensbeheer</text:p>
          </table:table-cell>
          <table:table-cell table:style-name="ce74" office:value-type="currency" office:currency="EUR" office:value="1091366" calcext:value-type="currency">
            <text:p>€ 1.091.366</text:p>
          </table:table-cell>
          <table:table-cell table:style-name="ce75" office:value-type="currency" office:currency="EUR" office:value="982129" calcext:value-type="currency">
            <text:p>€ 982.129</text:p>
          </table:table-cell>
          <table:table-cell table:style-name="ce267" table:formula="of:=SUM([.J53]/[.I53])" office:value-type="percentage" office:value="0.899908005197157" calcext:value-type="percentage">
            <text:p>90%</text:p>
          </table:table-cell>
          <table:table-cell table:style-name="ce275" office:value-type="string" calcext:value-type="string">
            <text:p><text:s/></text:p>
          </table:table-cell>
          <table:table-cell table:style-name="ce75"/>
          <table:table-cell table:style-name="ce112"/>
          <table:table-cell table:style-name="ce31" office:value-type="string" calcext:value-type="string">
            <text:p>Nederland</text:p>
          </table:table-cell>
          <table:table-cell table:style-name="ce31" office:value-type="string" calcext:value-type="string">
            <text:p>25. Grootschalige IT-systemen — Interoperabiliteit </text:p>
          </table:table-cell>
          <table:table-cell table:style-name="ce305" office:value-type="string" calcext:value-type="string">
            <text:p>Zie tabblad projectbeschrijving</text:p>
          </table:table-cell>
          <table:table-cell table:number-columns-repeated="15"/>
          <table:table-cell table:style-name="ce107" table:number-columns-repeated="16352"/>
        </table:table-row>
        <table:table-row table:style-name="ro8">
          <table:table-cell table:style-name="ce41" office:value-type="string" calcext:value-type="string">
            <text:p>2022ISF2025</text:p>
          </table:table-cell>
          <table:table-cell table:style-name="ce72" office:value-type="string" calcext:value-type="string">
            <text:p>Nationale Politie</text:p>
          </table:table-cell>
          <table:table-cell table:style-name="ce72" office:value-type="string" calcext:value-type="string">
            <text:p>Interoperabiliteit</text:p>
          </table:table-cell>
          <table:table-cell table:style-name="ce84" office:value-type="date" office:date-value="2023-01-01" calcext:value-type="date">
            <text:p>1-1-2023</text:p>
          </table:table-cell>
          <table:table-cell table:style-name="ce84" office:value-type="date" office:date-value="2024-12-31" calcext:value-type="date">
            <text:p>31-12-2024</text:p>
          </table:table-cell>
          <table:table-cell table:style-name="ce177" table:formula="of:=SUM(([.E54]-[.D54])/30.42)" office:value-type="float" office:value="23.9973701512163" calcext:value-type="float">
            <text:p>24</text:p>
          </table:table-cell>
          <table:table-cell table:style-name="ce62" office:value-type="string" calcext:value-type="string">
            <text:p>ISF</text:p>
          </table:table-cell>
          <table:table-cell table:style-name="ce234" office:value-type="string" calcext:value-type="string">
            <text:p>1. Uitwisseling van informatie</text:p>
          </table:table-cell>
          <table:table-cell table:style-name="ce83" office:value-type="currency" office:currency="EUR" office:value="3383770" calcext:value-type="currency">
            <text:p>€ 3.383.770</text:p>
          </table:table-cell>
          <table:table-cell table:style-name="ce85" office:value-type="currency" office:currency="EUR" office:value="3045393" calcext:value-type="currency">
            <text:p>€ 3.045.393</text:p>
          </table:table-cell>
          <table:table-cell table:style-name="ce267" table:formula="of:=SUM([.J54]/[.I54])" office:value-type="percentage" office:value="0.9" calcext:value-type="percentage">
            <text:p>90%</text:p>
          </table:table-cell>
          <table:table-cell table:style-name="ce276" office:value-type="string" calcext:value-type="string">
            <text:p><text:s/></text:p>
          </table:table-cell>
          <table:table-cell table:style-name="ce85"/>
          <table:table-cell table:style-name="ce111"/>
          <table:table-cell table:style-name="ce31" office:value-type="string" calcext:value-type="string">
            <text:p>Nederland</text:p>
          </table:table-cell>
          <table:table-cell table:style-name="ce77" office:value-type="string" calcext:value-type="string">
            <text:p>29. GEN-Informatie-uitwisseling</text:p>
          </table:table-cell>
          <table:table-cell table:style-name="ce305" office:value-type="string" calcext:value-type="string">
            <text:p>Zie tabblad projectbeschrijving</text:p>
          </table:table-cell>
          <table:table-cell table:number-columns-repeated="15"/>
          <table:table-cell table:style-name="ce107" table:number-columns-repeated="16352"/>
        </table:table-row>
        <table:table-row table:style-name="ro6">
          <table:table-cell table:style-name="ce41" office:value-type="string" calcext:value-type="string">
            <text:p>2023ISF2022</text:p>
          </table:table-cell>
          <table:table-cell table:style-name="ce72" office:value-type="string" calcext:value-type="string">
            <text:p>Nationale Politie</text:p>
          </table:table-cell>
          <table:table-cell table:style-name="ce72" office:value-type="string" calcext:value-type="string">
            <text:p>International Cyber offender Prevention <text:s/>- ICOP</text:p>
          </table:table-cell>
          <table:table-cell table:style-name="ce86" office:value-type="date" office:date-value="2023-01-02" calcext:value-type="date">
            <text:p>2-1-2023</text:p>
          </table:table-cell>
          <table:table-cell table:style-name="ce84" office:value-type="date" office:date-value="2026-12-31" calcext:value-type="date">
            <text:p>31-12-2026</text:p>
          </table:table-cell>
          <table:table-cell table:style-name="ce177" table:formula="of:=SUM(([.E55]-[.D55])/30.42)" office:value-type="float" office:value="47.9618671926364" calcext:value-type="float">
            <text:p>48</text:p>
          </table:table-cell>
          <table:table-cell table:style-name="ce62" office:value-type="string" calcext:value-type="string">
            <text:p>ISF</text:p>
          </table:table-cell>
          <table:table-cell table:style-name="ce234" office:value-type="string" calcext:value-type="string">
            <text:p>2. Grensoverschrijdende samenwerking</text:p>
          </table:table-cell>
          <table:table-cell table:style-name="ce83" office:value-type="currency" office:currency="EUR" office:value="1369775" calcext:value-type="currency">
            <text:p>€ 1.369.775</text:p>
          </table:table-cell>
          <table:table-cell table:style-name="ce85" office:value-type="currency" office:currency="EUR" office:value="1232797" calcext:value-type="currency">
            <text:p>€ 1.232.797</text:p>
          </table:table-cell>
          <table:table-cell table:style-name="ce267" table:formula="of:=SUM([.J55]/[.I55])" office:value-type="percentage" office:value="0.899999634976547" calcext:value-type="percentage">
            <text:p>90%</text:p>
          </table:table-cell>
          <table:table-cell table:style-name="ce276" office:value-type="string" calcext:value-type="string">
            <text:p><text:s/></text:p>
          </table:table-cell>
          <table:table-cell table:style-name="ce85"/>
          <table:table-cell table:style-name="ce111"/>
          <table:table-cell table:style-name="ce31" office:value-type="string" calcext:value-type="string">
            <text:p>Nederland/buitenland</text:p>
          </table:table-cell>
          <table:table-cell table:style-name="ce31" office:value-type="string" calcext:value-type="string">
            <text:p>21. CC-Cybercriminaliteit — Preventie</text:p>
          </table:table-cell>
          <table:table-cell table:style-name="ce305" office:value-type="string" calcext:value-type="string">
            <text:p>Zie tabblad projectbeschrijving</text:p>
          </table:table-cell>
          <table:table-cell table:number-columns-repeated="15"/>
          <table:table-cell table:style-name="ce107" table:number-columns-repeated="16352"/>
        </table:table-row>
        <table:table-row table:style-name="ro6">
          <table:table-cell table:style-name="ce41" office:value-type="string" calcext:value-type="string">
            <text:p>2023ISF2023</text:p>
          </table:table-cell>
          <table:table-cell table:style-name="ce72" office:value-type="string" calcext:value-type="string">
            <text:p>Nationale Politie</text:p>
          </table:table-cell>
          <table:table-cell table:style-name="ce72" office:value-type="string" calcext:value-type="string">
            <text:p>SA EMPACT THB</text:p>
          </table:table-cell>
          <table:table-cell table:style-name="ce86" office:value-type="date" office:date-value="2023-01-02" calcext:value-type="date">
            <text:p>2-1-2023</text:p>
          </table:table-cell>
          <table:table-cell table:style-name="ce84" office:value-type="date" office:date-value="2026-06-30" calcext:value-type="date">
            <text:p>30-6-2026</text:p>
          </table:table-cell>
          <table:table-cell table:style-name="ce177" table:formula="of:=SUM(([.E56]-[.D56])/30.42)" office:value-type="float" office:value="41.9132149901381" calcext:value-type="float">
            <text:p>42</text:p>
          </table:table-cell>
          <table:table-cell table:style-name="ce62" office:value-type="string" calcext:value-type="string">
            <text:p>ISF</text:p>
          </table:table-cell>
          <table:table-cell table:style-name="ce234" office:value-type="string" calcext:value-type="string">
            <text:p>2. Grensoverschrijdende samenwerking</text:p>
          </table:table-cell>
          <table:table-cell table:style-name="ce83" office:value-type="currency" office:currency="EUR" office:value="1869936" calcext:value-type="currency">
            <text:p>€ 1.869.936</text:p>
          </table:table-cell>
          <table:table-cell table:style-name="ce85" office:value-type="currency" office:currency="EUR" office:value="1682942" calcext:value-type="currency">
            <text:p>€ 1.682.942</text:p>
          </table:table-cell>
          <table:table-cell table:style-name="ce267" table:formula="of:=SUM([.J56]/[.I56])" office:value-type="percentage" office:value="0.899999786088936" calcext:value-type="percentage">
            <text:p>90%</text:p>
          </table:table-cell>
          <table:table-cell table:style-name="ce276" office:value-type="string" calcext:value-type="string">
            <text:p><text:s/></text:p>
          </table:table-cell>
          <table:table-cell table:style-name="ce85"/>
          <table:table-cell table:style-name="ce111"/>
          <table:table-cell table:style-name="ce31" office:value-type="string" calcext:value-type="string">
            <text:p>Nederland/buitenland</text:p>
          </table:table-cell>
          <table:table-cell table:style-name="ce31" office:value-type="string" calcext:value-type="string">
            <text:p>15. OC-Mensenhandel</text:p>
          </table:table-cell>
          <table:table-cell table:style-name="ce305" office:value-type="string" calcext:value-type="string">
            <text:p>Zie tabblad projectbeschrijving</text:p>
          </table:table-cell>
          <table:table-cell table:number-columns-repeated="15"/>
          <table:table-cell table:style-name="ce107" table:number-columns-repeated="16352"/>
        </table:table-row>
        <table:table-row table:style-name="ro6">
          <table:table-cell table:style-name="ce41" office:value-type="string" calcext:value-type="string">
            <text:p>2023ISF2024</text:p>
          </table:table-cell>
          <table:table-cell table:style-name="ce72" office:value-type="string" calcext:value-type="string">
            <text:p>Nationale Politie</text:p>
          </table:table-cell>
          <table:table-cell table:style-name="ce87" office:value-type="string" calcext:value-type="string">
            <text:p>SA EMPACT Chrystal Palace en SA Empact EOT</text:p>
          </table:table-cell>
          <table:table-cell table:style-name="ce84" office:value-type="date" office:date-value="2023-01-01" calcext:value-type="date">
            <text:p>1-1-2023</text:p>
          </table:table-cell>
          <table:table-cell table:style-name="ce84" office:value-type="date" office:date-value="2026-12-31" calcext:value-type="date">
            <text:p>31-12-2026</text:p>
          </table:table-cell>
          <table:table-cell table:style-name="ce177" table:formula="of:=SUM(([.E57]-[.D57])/30.42)" office:value-type="float" office:value="47.9947403024326" calcext:value-type="float">
            <text:p>48</text:p>
          </table:table-cell>
          <table:table-cell table:style-name="ce62" office:value-type="string" calcext:value-type="string">
            <text:p>ISF</text:p>
          </table:table-cell>
          <table:table-cell table:style-name="ce234" office:value-type="string" calcext:value-type="string">
            <text:p>2. Grensoverschrijdende samenwerking</text:p>
          </table:table-cell>
          <table:table-cell table:style-name="ce83" office:value-type="currency" office:currency="EUR" office:value="748721" calcext:value-type="currency">
            <text:p>€ 748.721</text:p>
          </table:table-cell>
          <table:table-cell table:style-name="ce85" office:value-type="currency" office:currency="EUR" office:value="673848" calcext:value-type="currency">
            <text:p>€ 673.848</text:p>
          </table:table-cell>
          <table:table-cell table:style-name="ce267" table:formula="of:=SUM([.J57]/[.I57])" office:value-type="percentage" office:value="0.899998797950104" calcext:value-type="percentage">
            <text:p>90%</text:p>
          </table:table-cell>
          <table:table-cell table:style-name="ce276" office:value-type="string" calcext:value-type="string">
            <text:p><text:s/></text:p>
          </table:table-cell>
          <table:table-cell table:style-name="ce85"/>
          <table:table-cell table:style-name="ce111"/>
          <table:table-cell table:style-name="ce31" office:value-type="string" calcext:value-type="string">
            <text:p>Nederland/buitenland</text:p>
          </table:table-cell>
          <table:table-cell table:style-name="ce31" office:value-type="string" calcext:value-type="string">
            <text:p>12. OC-Drugs </text:p>
          </table:table-cell>
          <table:table-cell table:style-name="ce305" office:value-type="string" calcext:value-type="string">
            <text:p>Zie tabblad projectbeschrijving</text:p>
          </table:table-cell>
          <table:table-cell table:number-columns-repeated="15"/>
          <table:table-cell table:style-name="ce107" table:number-columns-repeated="16352"/>
        </table:table-row>
        <table:table-row table:style-name="ro6">
          <table:table-cell table:style-name="ce41" office:value-type="string" calcext:value-type="string">
            <text:p>2023ISF2025</text:p>
          </table:table-cell>
          <table:table-cell table:style-name="ce72" office:value-type="string" calcext:value-type="string">
            <text:p>Nationale Politie</text:p>
          </table:table-cell>
          <table:table-cell table:style-name="ce72" office:value-type="string" calcext:value-type="string">
            <text:p>Internationale inzet - EMPACT</text:p>
          </table:table-cell>
          <table:table-cell table:style-name="ce84" office:value-type="date" office:date-value="2023-04-01" calcext:value-type="date">
            <text:p>1-4-2023</text:p>
          </table:table-cell>
          <table:table-cell table:style-name="ce84" office:value-type="date" office:date-value="2028-07-31" calcext:value-type="date">
            <text:p>31-7-2028</text:p>
          </table:table-cell>
          <table:table-cell table:style-name="ce177" table:formula="of:=SUM(([.E58]-[.D58])/30.42)" office:value-type="float" office:value="64.0368178829717" calcext:value-type="float">
            <text:p>64</text:p>
          </table:table-cell>
          <table:table-cell table:style-name="ce62" office:value-type="string" calcext:value-type="string">
            <text:p>ISF</text:p>
          </table:table-cell>
          <table:table-cell table:style-name="ce234" office:value-type="string" calcext:value-type="string">
            <text:p>2. Grensoverschrijdende samenwerking</text:p>
          </table:table-cell>
          <table:table-cell table:style-name="ce83" office:value-type="currency" office:currency="EUR" office:value="2356436" calcext:value-type="currency">
            <text:p>€ 2.356.436</text:p>
          </table:table-cell>
          <table:table-cell table:style-name="ce85" office:value-type="currency" office:currency="EUR" office:value="2120792" calcext:value-type="currency">
            <text:p>€ 2.120.792</text:p>
          </table:table-cell>
          <table:table-cell table:style-name="ce267" table:formula="of:=SUM([.J58]/[.I58])" office:value-type="percentage" office:value="0.899999830252127" calcext:value-type="percentage">
            <text:p>90%</text:p>
          </table:table-cell>
          <table:table-cell table:style-name="ce276" office:value-type="string" calcext:value-type="string">
            <text:p><text:s/></text:p>
          </table:table-cell>
          <table:table-cell table:style-name="ce85"/>
          <table:table-cell table:style-name="ce111"/>
          <table:table-cell table:style-name="ce31" office:value-type="string" calcext:value-type="string">
            <text:p>Nederland/buitenland</text:p>
          </table:table-cell>
          <table:table-cell table:style-name="ce31" office:value-type="string" calcext:value-type="string">
            <text:p>12. OC-Drugs </text:p>
            <text:p>15. OC-Mensenhandel</text:p>
          </table:table-cell>
          <table:table-cell table:style-name="ce305" office:value-type="string" calcext:value-type="string">
            <text:p>Zie tabblad projectbeschrijving</text:p>
          </table:table-cell>
          <table:table-cell table:number-columns-repeated="15"/>
          <table:table-cell table:style-name="ce107" table:number-columns-repeated="16352"/>
        </table:table-row>
        <table:table-row table:style-name="ro8">
          <table:table-cell table:style-name="ce41" office:value-type="string" calcext:value-type="string">
            <text:p>2023ISF2021</text:p>
          </table:table-cell>
          <table:table-cell table:style-name="ce72" office:value-type="string" calcext:value-type="string">
            <text:p>Ministerie van Justitie en Veiligheid</text:p>
          </table:table-cell>
          <table:table-cell table:style-name="ce72" office:value-type="string" calcext:value-type="string">
            <text:p>Cleannetworks</text:p>
          </table:table-cell>
          <table:table-cell table:style-name="ce84" office:value-type="date" office:date-value="2022-01-01" calcext:value-type="date">
            <text:p>1-1-2022</text:p>
          </table:table-cell>
          <table:table-cell table:style-name="ce84" office:value-type="date" office:date-value="2027-12-31" calcext:value-type="date">
            <text:p>31-12-2027</text:p>
          </table:table-cell>
          <table:table-cell table:style-name="ce153" table:formula="of:=SUM(([.E59]-[.D59])/30.42)" office:value-type="float" office:value="71.9921104536489" calcext:value-type="float">
            <text:p>72</text:p>
          </table:table-cell>
          <table:table-cell table:style-name="ce62" office:value-type="string" calcext:value-type="string">
            <text:p>ISF</text:p>
          </table:table-cell>
          <table:table-cell table:style-name="ce234" office:value-type="string" calcext:value-type="string">
            <text:p>3. Preventie en bestrijding misdaad</text:p>
          </table:table-cell>
          <table:table-cell table:style-name="ce83" office:value-type="currency" office:currency="EUR" office:value="1039010" calcext:value-type="currency">
            <text:p>€ 1.039.010</text:p>
          </table:table-cell>
          <table:table-cell table:style-name="ce85" office:value-type="currency" office:currency="EUR" office:value="935109" calcext:value-type="currency">
            <text:p>€ 935.109</text:p>
          </table:table-cell>
          <table:table-cell table:style-name="ce267" table:formula="of:=SUM([.J59]/[.I59])" office:value-type="percentage" office:value="0.9" calcext:value-type="percentage">
            <text:p>90%</text:p>
          </table:table-cell>
          <table:table-cell table:style-name="ce276" office:value-type="string" calcext:value-type="string">
            <text:p><text:s/></text:p>
          </table:table-cell>
          <table:table-cell table:style-name="ce85"/>
          <table:table-cell table:style-name="ce111"/>
          <table:table-cell table:style-name="ce31" office:value-type="string" calcext:value-type="string">
            <text:p>Nederland</text:p>
          </table:table-cell>
          <table:table-cell table:style-name="ce31" office:value-type="string" calcext:value-type="string">
            <text:p>20. CC-Cybercriminaliteit — Andere</text:p>
          </table:table-cell>
          <table:table-cell table:style-name="ce305" office:value-type="string" calcext:value-type="string">
            <text:p>Zie tabblad projectbeschrijving</text:p>
          </table:table-cell>
          <table:table-cell table:number-columns-repeated="15"/>
          <table:table-cell table:style-name="ce107" table:number-columns-repeated="16352"/>
        </table:table-row>
        <table:table-row table:style-name="ro6">
          <table:table-cell table:style-name="ce41" office:value-type="string" calcext:value-type="string">
            <text:p>2023AMIF2023</text:p>
          </table:table-cell>
          <table:table-cell table:style-name="ce72" office:value-type="string" calcext:value-type="string">
            <text:p>Ministerie van Justitie en Veiligheid / Dienst Terugkeer en Vertrek</text:p>
          </table:table-cell>
          <table:table-cell table:style-name="ce72" office:value-type="string" calcext:value-type="string">
            <text:p>AMIF DVenO 2022-2024</text:p>
          </table:table-cell>
          <table:table-cell table:style-name="ce79" office:value-type="date" office:date-value="2022-01-01" calcext:value-type="date">
            <text:p>1-1-2022</text:p>
          </table:table-cell>
          <table:table-cell table:style-name="ce73" office:value-type="date" office:date-value="2024-12-31" calcext:value-type="date">
            <text:p>31-12-2024</text:p>
          </table:table-cell>
          <table:table-cell table:style-name="ce137" table:formula="of:=SUM(([.E60]-[.D60])/30.42)" office:value-type="float" office:value="35.9960552268245" calcext:value-type="float">
            <text:p>36</text:p>
          </table:table-cell>
          <table:table-cell table:style-name="ce31" office:value-type="string" calcext:value-type="string">
            <text:p>AMIF</text:p>
          </table:table-cell>
          <table:table-cell table:style-name="ce31" office:value-type="string" calcext:value-type="string">
            <text:p>3. Terugkeer</text:p>
          </table:table-cell>
          <table:table-cell table:style-name="ce74" office:value-type="currency" office:currency="EUR" office:value="4152846" calcext:value-type="currency">
            <text:p>€ 4.152.846</text:p>
          </table:table-cell>
          <table:table-cell table:style-name="ce76" office:value-type="currency" office:currency="EUR" office:value="3114634" calcext:value-type="currency">
            <text:p>€ 3.114.634</text:p>
          </table:table-cell>
          <table:table-cell table:style-name="ce267" table:formula="of:=SUM([.J60]/[.I60])" office:value-type="percentage" office:value="0.74999987960064" calcext:value-type="percentage">
            <text:p>75%</text:p>
          </table:table-cell>
          <table:table-cell table:style-name="ce275" office:value-type="currency" office:currency="EUR" office:value="3256838.5" calcext:value-type="currency">
            <text:p>€ 3.256.839</text:p>
          </table:table-cell>
          <table:table-cell table:style-name="ce76" office:value-type="currency" office:currency="EUR" office:value="2442628.88" calcext:value-type="currency">
            <text:p>€ 2.442.629</text:p>
          </table:table-cell>
          <table:table-cell table:style-name="ce112" office:value-type="date" office:date-value="2025-12-04" calcext:value-type="date">
            <text:p>4-12-2025</text:p>
          </table:table-cell>
          <table:table-cell table:style-name="ce31" office:value-type="string" calcext:value-type="string">
            <text:p>Nederland</text:p>
          </table:table-cell>
          <table:table-cell table:style-name="ce31" office:value-type="string" calcext:value-type="string">
            <text:p>003 Terugkeerprocedures</text:p>
            <text:p>004 Gefaciliteerde vrijwillige terugkeer</text:p>
          </table:table-cell>
          <table:table-cell table:style-name="ce305" office:value-type="string" calcext:value-type="string">
            <text:p>Zie tabblad projectbeschrijving</text:p>
          </table:table-cell>
          <table:table-cell table:number-columns-repeated="15"/>
          <table:table-cell table:style-name="ce107" table:number-columns-repeated="16352"/>
        </table:table-row>
        <table:table-row table:style-name="ro6">
          <table:table-cell table:style-name="ce41" office:value-type="string" calcext:value-type="string">
            <text:p>2023AMIF2024</text:p>
          </table:table-cell>
          <table:table-cell table:style-name="ce72" office:value-type="string" calcext:value-type="string">
            <text:p>Ministerie van Justitie en Veiligheid / Dienst Terugkeer en Vertrek</text:p>
          </table:table-cell>
          <table:table-cell table:style-name="ce72" office:value-type="string" calcext:value-type="string">
            <text:p>ERRIN Caretaker</text:p>
          </table:table-cell>
          <table:table-cell table:style-name="ce73" office:value-type="date" office:date-value="2022-07-01" calcext:value-type="date">
            <text:p>1-7-2022</text:p>
          </table:table-cell>
          <table:table-cell table:style-name="ce73" office:value-type="date" office:date-value="2024-12-31" calcext:value-type="date">
            <text:p>31-12-2024</text:p>
          </table:table-cell>
          <table:table-cell table:style-name="ce137" table:formula="of:=SUM(([.E61]-[.D61])/30.42)" office:value-type="float" office:value="30.0460223537147" calcext:value-type="float">
            <text:p>30</text:p>
          </table:table-cell>
          <table:table-cell table:style-name="ce31" office:value-type="string" calcext:value-type="string">
            <text:p>AMIF</text:p>
          </table:table-cell>
          <table:table-cell table:style-name="ce31" office:value-type="string" calcext:value-type="string">
            <text:p>3. Terugkeer</text:p>
          </table:table-cell>
          <table:table-cell table:style-name="ce74" office:value-type="currency" office:currency="EUR" office:value="6289308" calcext:value-type="currency">
            <text:p>€ 6.289.308</text:p>
          </table:table-cell>
          <table:table-cell table:style-name="ce76" office:value-type="currency" office:currency="EUR" office:value="5660377" calcext:value-type="currency">
            <text:p>€ 5.660.377</text:p>
          </table:table-cell>
          <table:table-cell table:style-name="ce267" table:formula="of:=SUM([.J61]/[.I61])" office:value-type="percentage" office:value="0.899999968199999" calcext:value-type="percentage">
            <text:p>90%</text:p>
          </table:table-cell>
          <table:table-cell table:style-name="ce275" office:value-type="currency" office:currency="EUR" office:value="4631684" calcext:value-type="currency">
            <text:p>€ 4.631.684</text:p>
          </table:table-cell>
          <table:table-cell table:style-name="ce76" office:value-type="currency" office:currency="EUR" office:value="4168515" calcext:value-type="currency">
            <text:p>€ 4.168.515</text:p>
          </table:table-cell>
          <table:table-cell table:style-name="ce112" office:value-type="date" office:date-value="2025-12-04" calcext:value-type="date">
            <text:p>4-12-2025</text:p>
          </table:table-cell>
          <table:table-cell table:style-name="ce31" office:value-type="string" calcext:value-type="string">
            <text:p>Nederland</text:p>
          </table:table-cell>
          <table:table-cell table:style-name="ce31" office:value-type="string" calcext:value-type="string">
            <text:p>005 Hulp bij re-integratie</text:p>
          </table:table-cell>
          <table:table-cell table:style-name="ce305" office:value-type="string" calcext:value-type="string">
            <text:p>Zie tabblad projectbeschrijving</text:p>
          </table:table-cell>
          <table:table-cell table:number-columns-repeated="15"/>
          <table:table-cell table:style-name="ce107" table:number-columns-repeated="16352"/>
        </table:table-row>
        <table:table-row table:style-name="ro6">
          <table:table-cell table:style-name="ce41" office:value-type="string" calcext:value-type="string">
            <text:p>2023AMIF2026</text:p>
          </table:table-cell>
          <table:table-cell table:style-name="ce72" office:value-type="string" calcext:value-type="string">
            <text:p>Ministerie van Justitie en Veiligheid / Dienst Terugkeer en Vertrek</text:p>
          </table:table-cell>
          <table:table-cell table:style-name="ce72" office:value-type="string" calcext:value-type="string">
            <text:p>AMIF-CBR 2023-2025</text:p>
          </table:table-cell>
          <table:table-cell table:style-name="ce73" office:value-type="date" office:date-value="2023-01-01" calcext:value-type="date">
            <text:p>1-1-2023</text:p>
          </table:table-cell>
          <table:table-cell table:style-name="ce73" office:value-type="date" office:date-value="2026-12-31" calcext:value-type="date">
            <text:p>31-12-2026</text:p>
          </table:table-cell>
          <table:table-cell table:style-name="ce137" table:formula="of:=SUM(([.E62]-[.D62])/30.42)" office:value-type="float" office:value="47.9947403024326" calcext:value-type="float">
            <text:p>48</text:p>
          </table:table-cell>
          <table:table-cell table:style-name="ce31" office:value-type="string" calcext:value-type="string">
            <text:p>AMIF</text:p>
          </table:table-cell>
          <table:table-cell table:style-name="ce31" office:value-type="string" calcext:value-type="string">
            <text:p>3. Terugkeer</text:p>
          </table:table-cell>
          <table:table-cell table:style-name="ce74" office:value-type="currency" office:currency="EUR" office:value="6699354" calcext:value-type="currency">
            <text:p>€ 6.699.354</text:p>
          </table:table-cell>
          <table:table-cell table:style-name="ce76" office:value-type="currency" office:currency="EUR" office:value="5024515" calcext:value-type="currency">
            <text:p>€ 5.024.515</text:p>
          </table:table-cell>
          <table:table-cell table:style-name="ce267" table:formula="of:=SUM([.J62]/[.I62])" office:value-type="percentage" office:value="0.749999925365938" calcext:value-type="percentage">
            <text:p>75%</text:p>
          </table:table-cell>
          <table:table-cell table:style-name="ce275" office:value-type="string" calcext:value-type="string">
            <text:p><text:s/></text:p>
          </table:table-cell>
          <table:table-cell table:style-name="ce76"/>
          <table:table-cell table:style-name="ce112"/>
          <table:table-cell table:style-name="ce31" office:value-type="string" calcext:value-type="string">
            <text:p>Nederland</text:p>
          </table:table-cell>
          <table:table-cell table:style-name="ce31" office:value-type="string" calcext:value-type="string">
            <text:p>003 Terugkeerprocedures</text:p>
            <text:p>009 Maatregelen om de prikkels voor irreguliere migratie tegen te gaan</text:p>
          </table:table-cell>
          <table:table-cell table:style-name="ce305" office:value-type="string" calcext:value-type="string">
            <text:p>Zie tabblad projectbeschrijving</text:p>
          </table:table-cell>
          <table:table-cell table:number-columns-repeated="15"/>
          <table:table-cell table:style-name="ce107" table:number-columns-repeated="16352"/>
        </table:table-row>
        <table:table-row table:style-name="ro6">
          <table:table-cell table:style-name="ce41" office:value-type="string" calcext:value-type="string">
            <text:p>2023BMVI2024</text:p>
          </table:table-cell>
          <table:table-cell table:style-name="ce58" office:value-type="string" calcext:value-type="string">
            <text:p>Ministerie van Defensie, Koninklijke Marechaussee</text:p>
          </table:table-cell>
          <table:table-cell table:style-name="ce72" office:value-type="string" calcext:value-type="string">
            <text:p>Royal Marechausse Patrol Cars Frontex</text:p>
          </table:table-cell>
          <table:table-cell table:style-name="ce73" office:value-type="date" office:date-value="2023-06-19" calcext:value-type="date">
            <text:p>19-6-2023</text:p>
          </table:table-cell>
          <table:table-cell table:style-name="ce79" office:value-type="date" office:date-value="2025-12-31" calcext:value-type="date">
            <text:p>31-12-2025</text:p>
          </table:table-cell>
          <table:table-cell table:style-name="ce137" table:formula="of:=SUM(([.E63]-[.D63])/30.42)" office:value-type="float" office:value="30.4404996712689" calcext:value-type="float">
            <text:p>30</text:p>
          </table:table-cell>
          <table:table-cell table:style-name="ce31" office:value-type="string" calcext:value-type="string">
            <text:p>BMVI</text:p>
          </table:table-cell>
          <table:table-cell table:style-name="ce31" office:value-type="string" calcext:value-type="string">
            <text:p>1. Europees geïntegreerd grensbeheer</text:p>
          </table:table-cell>
          <table:table-cell table:style-name="ce74" office:value-type="currency" office:currency="EUR" office:value="1100000" calcext:value-type="currency">
            <text:p>€ 1.100.000</text:p>
          </table:table-cell>
          <table:table-cell table:style-name="ce76" office:value-type="currency" office:currency="EUR" office:value="963000" calcext:value-type="currency">
            <text:p>€ 963.000</text:p>
          </table:table-cell>
          <table:table-cell table:style-name="ce267" office:value-type="percentage" office:value="0.9" calcext:value-type="percentage">
            <text:p>90%</text:p>
          </table:table-cell>
          <table:table-cell table:style-name="ce275" office:value-type="string" calcext:value-type="string">
            <text:p><text:s/></text:p>
          </table:table-cell>
          <table:table-cell table:style-name="ce76"/>
          <table:table-cell table:style-name="ce112"/>
          <table:table-cell table:style-name="ce31" office:value-type="string" calcext:value-type="string">
            <text:p>Nederland</text:p>
          </table:table-cell>
          <table:table-cell table:style-name="ce31" office:value-type="string" calcext:value-type="string">
            <text:p>003 Grensbewaking - op het land inzetbare uitrusting</text:p>
          </table:table-cell>
          <table:table-cell table:style-name="ce305" office:value-type="string" calcext:value-type="string">
            <text:p>Zie tabblad projectbeschrijving</text:p>
          </table:table-cell>
          <table:table-cell table:number-columns-repeated="15"/>
          <table:table-cell table:style-name="ce107" table:number-columns-repeated="16352"/>
        </table:table-row>
        <table:table-row table:style-name="ro6">
          <table:table-cell table:style-name="ce41" office:value-type="string" calcext:value-type="string">
            <text:p>2023BMVI2025</text:p>
          </table:table-cell>
          <table:table-cell table:style-name="ce72" office:value-type="string" calcext:value-type="string">
            <text:p>Ministerie van Buitenlandse Zaken</text:p>
          </table:table-cell>
          <table:table-cell table:style-name="ce72" office:value-type="string" calcext:value-type="string">
            <text:p>Digitale documentanalyse in het visumproces</text:p>
          </table:table-cell>
          <table:table-cell table:style-name="ce73" office:value-type="date" office:date-value="2023-01-01" calcext:value-type="date">
            <text:p>1-1-2023</text:p>
          </table:table-cell>
          <table:table-cell table:style-name="ce79" office:value-type="date" office:date-value="2025-12-31" calcext:value-type="date">
            <text:p>31-12-2025</text:p>
          </table:table-cell>
          <table:table-cell table:style-name="ce137" table:formula="of:=SUM(([.E64]-[.D64])/30.42)" office:value-type="float" office:value="35.9960552268245" calcext:value-type="float">
            <text:p>36</text:p>
          </table:table-cell>
          <table:table-cell table:style-name="ce31" office:value-type="string" calcext:value-type="string">
            <text:p>BMVI</text:p>
          </table:table-cell>
          <table:table-cell table:style-name="ce31" office:value-type="string" calcext:value-type="string">
            <text:p>2. Gemeenschappelijk visumbeleid</text:p>
          </table:table-cell>
          <table:table-cell table:style-name="ce74" office:value-type="currency" office:currency="EUR" office:value="1921018" calcext:value-type="currency">
            <text:p>€ 1.921.018</text:p>
          </table:table-cell>
          <table:table-cell table:style-name="ce76" office:value-type="currency" office:currency="EUR" office:value="1415094" calcext:value-type="currency">
            <text:p>€ 1.415.094</text:p>
          </table:table-cell>
          <table:table-cell table:style-name="ce267" office:value-type="percentage" office:value="0.9" calcext:value-type="percentage">
            <text:p>90%</text:p>
          </table:table-cell>
          <table:table-cell table:style-name="ce275" office:value-type="string" calcext:value-type="string">
            <text:p><text:s/></text:p>
          </table:table-cell>
          <table:table-cell table:style-name="ce76"/>
          <table:table-cell table:style-name="ce112"/>
          <table:table-cell table:style-name="ce31" office:value-type="string" calcext:value-type="string">
            <text:p>Nederland</text:p>
          </table:table-cell>
          <table:table-cell table:style-name="ce31" office:value-type="string" calcext:value-type="string">
            <text:p>001 Verbetering van de behandeling van visumaanvragen</text:p>
          </table:table-cell>
          <table:table-cell table:style-name="ce305" office:value-type="string" calcext:value-type="string">
            <text:p>Zie tabblad projectbeschrijving</text:p>
          </table:table-cell>
          <table:table-cell table:number-columns-repeated="15"/>
          <table:table-cell table:style-name="ce107" table:number-columns-repeated="16352"/>
        </table:table-row>
        <table:table-row table:style-name="ro8">
          <table:table-cell table:style-name="ce41" office:value-type="string" calcext:value-type="string">
            <text:p>2023ISF2026</text:p>
          </table:table-cell>
          <table:table-cell table:style-name="ce72" office:value-type="string" calcext:value-type="string">
            <text:p>Ministerie van Justitie en Veiligheid</text:p>
          </table:table-cell>
          <table:table-cell table:style-name="ce72" office:value-type="string" calcext:value-type="string">
            <text:p>Verwijzingsportaal Bankgegevens VB2 Plateau 2</text:p>
          </table:table-cell>
          <table:table-cell table:style-name="ce84" office:value-type="date" office:date-value="2023-01-01" calcext:value-type="date">
            <text:p>1-1-2023</text:p>
          </table:table-cell>
          <table:table-cell table:style-name="ce84" office:value-type="date" office:date-value="2024-12-31" calcext:value-type="date">
            <text:p>31-12-2024</text:p>
          </table:table-cell>
          <table:table-cell table:style-name="ce153" table:formula="of:=SUM(([.E65]-[.D65])/30.42)" office:value-type="float" office:value="23.9973701512163" calcext:value-type="float">
            <text:p>24</text:p>
          </table:table-cell>
          <table:table-cell table:style-name="ce62" office:value-type="string" calcext:value-type="string">
            <text:p>ISF</text:p>
          </table:table-cell>
          <table:table-cell table:style-name="ce62" office:value-type="string" calcext:value-type="string">
            <text:p>1. Uitwisseling van informatie</text:p>
          </table:table-cell>
          <table:table-cell table:style-name="ce83" office:value-type="currency" office:currency="EUR" office:value="2661185" calcext:value-type="currency">
            <text:p>€ 2.661.185</text:p>
          </table:table-cell>
          <table:table-cell table:style-name="ce85" office:value-type="currency" office:currency="EUR" office:value="2395066" calcext:value-type="currency">
            <text:p>€ 2.395.066</text:p>
          </table:table-cell>
          <table:table-cell table:style-name="ce267" table:formula="of:=SUM([.J65]/[.I65])" office:value-type="percentage" office:value="0.899999812113776" calcext:value-type="percentage">
            <text:p>90%</text:p>
          </table:table-cell>
          <table:table-cell table:style-name="ce276" office:value-type="currency" office:currency="EUR" office:value="2276894" calcext:value-type="currency">
            <text:p>€ 2.276.894</text:p>
          </table:table-cell>
          <table:table-cell table:style-name="ce85" office:value-type="currency" office:currency="EUR" office:value="2049205" calcext:value-type="currency">
            <text:p>€ 2.049.205</text:p>
          </table:table-cell>
          <table:table-cell table:style-name="ce111" office:value-type="date" office:date-value="2025-11-28" calcext:value-type="date">
            <text:p>28-11-2025</text:p>
          </table:table-cell>
          <table:table-cell table:style-name="ce31" office:value-type="string" calcext:value-type="string">
            <text:p>Nederland</text:p>
          </table:table-cell>
          <table:table-cell table:style-name="ce31" office:value-type="string" calcext:value-type="string">
            <text:p>011 OC - Witwassen van opbrengsten van misdrijven</text:p>
          </table:table-cell>
          <table:table-cell table:style-name="ce306" office:value-type="string" calcext:value-type="string">
            <text:p>Zie tabblad projectbeschrijving</text:p>
          </table:table-cell>
          <table:table-cell table:number-columns-repeated="15"/>
          <table:table-cell table:style-name="ce107" table:number-columns-repeated="16352"/>
        </table:table-row>
        <table:table-row table:style-name="ro6">
          <table:table-cell table:style-name="ce41" office:value-type="string" calcext:value-type="string">
            <text:p>2024ISF2021</text:p>
          </table:table-cell>
          <table:table-cell table:style-name="ce72" office:value-type="string" calcext:value-type="string">
            <text:p>Nationale Politie</text:p>
          </table:table-cell>
          <table:table-cell table:style-name="ce72" office:value-type="string" calcext:value-type="string">
            <text:p>Voorzitterschap PENMP netwerk</text:p>
          </table:table-cell>
          <table:table-cell table:style-name="ce84" office:value-type="date" office:date-value="2024-04-01" calcext:value-type="date">
            <text:p>1-4-2024</text:p>
          </table:table-cell>
          <table:table-cell table:style-name="ce84" office:value-type="date" office:date-value="2027-12-31" calcext:value-type="date">
            <text:p>31-12-2027</text:p>
          </table:table-cell>
          <table:table-cell table:style-name="ce153" table:formula="of:=SUM(([.E66]-[.D66])/30.42)" office:value-type="float" office:value="45.0032873109796" calcext:value-type="float">
            <text:p>45</text:p>
          </table:table-cell>
          <table:table-cell table:style-name="ce62" office:value-type="string" calcext:value-type="string">
            <text:p>ISF</text:p>
          </table:table-cell>
          <table:table-cell table:style-name="ce62" office:value-type="string" calcext:value-type="string">
            <text:p>2. grensoverschrijdende samenwerking</text:p>
          </table:table-cell>
          <table:table-cell table:style-name="ce83" office:value-type="currency" office:currency="EUR" office:value="965250" calcext:value-type="currency">
            <text:p>€ 965.250</text:p>
          </table:table-cell>
          <table:table-cell table:style-name="ce85" office:value-type="currency" office:currency="EUR" office:value="723937" calcext:value-type="currency">
            <text:p>€ 723.937</text:p>
          </table:table-cell>
          <table:table-cell table:style-name="ce267" table:formula="of:=SUM([.J66]/[.I66])" office:value-type="percentage" office:value="0.749999481999482" calcext:value-type="percentage">
            <text:p>75%</text:p>
          </table:table-cell>
          <table:table-cell table:style-name="ce276" office:value-type="string" calcext:value-type="string">
            <text:p><text:s/></text:p>
          </table:table-cell>
          <table:table-cell table:style-name="ce85"/>
          <table:table-cell table:style-name="ce111"/>
          <table:table-cell table:style-name="ce31" office:value-type="string" calcext:value-type="string">
            <text:p>Nederland</text:p>
          </table:table-cell>
          <table:table-cell table:style-name="ce31" office:value-type="string" calcext:value-type="string">
            <text:p>30. GEN-Samenwerking tussen politiediensten of andere instanties (douane, grenswacht, inlichtingendiensten)</text:p>
          </table:table-cell>
          <table:table-cell table:style-name="ce306" office:value-type="string" calcext:value-type="string">
            <text:p>Zie tabblad projectbeschrijving</text:p>
          </table:table-cell>
          <table:table-cell table:number-columns-repeated="15"/>
          <table:table-cell table:style-name="ce107" table:number-columns-repeated="16352"/>
        </table:table-row>
        <table:table-row table:style-name="ro6">
          <table:table-cell table:style-name="ce45" office:value-type="string" calcext:value-type="string">
            <text:p>2024AMIF2021</text:p>
          </table:table-cell>
          <table:table-cell table:style-name="ce31" office:value-type="string" calcext:value-type="string">
            <text:p>Immigratie- en Naturalisatiedienst</text:p>
          </table:table-cell>
          <table:table-cell table:style-name="ce22" office:value-type="string" calcext:value-type="string">
            <text:p>Vernieuwing IV Landschap IND</text:p>
          </table:table-cell>
          <table:table-cell table:style-name="ce80" office:value-type="date" office:date-value="2024-01-01" calcext:value-type="date">
            <text:p>1-1-2024</text:p>
          </table:table-cell>
          <table:table-cell table:style-name="ce80" office:value-type="date" office:date-value="2027-12-31" calcext:value-type="date">
            <text:p>31-12-2027</text:p>
          </table:table-cell>
          <table:table-cell table:style-name="ce51" table:formula="of:=SUM(([.E67]-[.D67])/30.42)" office:value-type="float" office:value="47.9947403024326" calcext:value-type="float">
            <text:p>48</text:p>
          </table:table-cell>
          <table:table-cell table:style-name="ce31" office:value-type="string" calcext:value-type="string">
            <text:p>AMIF</text:p>
          </table:table-cell>
          <table:table-cell table:style-name="ce31" office:value-type="string" calcext:value-type="string">
            <text:p>1. Gemeenschappelijk Europees Asielstelsel</text:p>
          </table:table-cell>
          <table:table-cell table:style-name="ce74" office:value-type="currency" office:currency="EUR" office:value="40454718" calcext:value-type="currency">
            <text:p>€ 40.454.718</text:p>
          </table:table-cell>
          <table:table-cell table:style-name="ce74" office:value-type="currency" office:currency="EUR" office:value="30341038" calcext:value-type="currency">
            <text:p>€ 30.341.038</text:p>
          </table:table-cell>
          <table:table-cell table:style-name="ce267" table:formula="of:=SUM([.J67]/[.I67])" office:value-type="percentage" office:value="0.749999987640502" calcext:value-type="percentage">
            <text:p>75%</text:p>
          </table:table-cell>
          <table:table-cell table:style-name="ce275" office:value-type="string" calcext:value-type="string">
            <text:p><text:s/></text:p>
          </table:table-cell>
          <table:table-cell table:style-name="ce74"/>
          <table:table-cell table:style-name="ce112"/>
          <table:table-cell table:style-name="ce31" office:value-type="string" calcext:value-type="string">
            <text:p>Nederland</text:p>
          </table:table-cell>
          <table:table-cell table:style-name="ce31" office:value-type="string" calcext:value-type="string">
            <text:p>2. Asielprocedures</text:p>
          </table:table-cell>
          <table:table-cell table:style-name="ce31" office:value-type="string" calcext:value-type="string">
            <text:p>Zie tabblad projectbeschrijving</text:p>
          </table:table-cell>
          <table:table-cell table:number-columns-repeated="15"/>
          <table:table-cell table:style-name="ce107" table:number-columns-repeated="16352"/>
        </table:table-row>
        <table:table-row table:style-name="ro8">
          <table:table-cell table:style-name="ce45" office:value-type="string" calcext:value-type="string">
            <text:p>2024ISF2022</text:p>
          </table:table-cell>
          <table:table-cell table:style-name="ce72" office:value-type="string" calcext:value-type="string">
            <text:p>Ministerie van Justitie en Veiligheid</text:p>
          </table:table-cell>
          <table:table-cell table:style-name="ce22" office:value-type="string" calcext:value-type="string">
            <text:p>Allen jij bepaalt wie je bent</text:p>
          </table:table-cell>
          <table:table-cell table:style-name="ce80" office:value-type="date" office:date-value="2024-08-01" calcext:value-type="date">
            <text:p>1-8-2024</text:p>
          </table:table-cell>
          <table:table-cell table:style-name="ce80" office:value-type="date" office:date-value="2027-09-01" calcext:value-type="date">
            <text:p>1-9-2027</text:p>
          </table:table-cell>
          <table:table-cell table:style-name="ce51" table:formula="of:=SUM(([.E68]-[.D68])/30.42)" office:value-type="float" office:value="37.0151216305062" calcext:value-type="float">
            <text:p>37</text:p>
          </table:table-cell>
          <table:table-cell table:style-name="ce31" office:value-type="string" calcext:value-type="string">
            <text:p>ISF</text:p>
          </table:table-cell>
          <table:table-cell table:style-name="ce31" office:value-type="string" calcext:value-type="string">
            <text:p>3. Preventie en bestrijding misdaad</text:p>
          </table:table-cell>
          <table:table-cell table:style-name="ce108" office:value-type="currency" office:currency="EUR" office:value="4830747" calcext:value-type="currency">
            <text:p>€ 4.830.747</text:p>
          </table:table-cell>
          <table:table-cell table:style-name="ce108" office:value-type="currency" office:currency="EUR" office:value="3623060" calcext:value-type="currency">
            <text:p>€ 3.623.060</text:p>
          </table:table-cell>
          <table:table-cell table:style-name="ce267" table:formula="of:=SUM([.J68]/[.I68])" office:value-type="percentage" office:value="0.74999994824817" calcext:value-type="percentage">
            <text:p>75%</text:p>
          </table:table-cell>
          <table:table-cell table:style-name="ce277" office:value-type="string" calcext:value-type="string">
            <text:p><text:s/></text:p>
          </table:table-cell>
          <table:table-cell table:style-name="ce108"/>
          <table:table-cell table:style-name="ce113"/>
          <table:table-cell table:style-name="ce31" office:value-type="string" calcext:value-type="string">
            <text:p>Nederland</text:p>
          </table:table-cell>
          <table:table-cell table:style-name="ce31" office:value-type="string" calcext:value-type="string">
            <text:p>8. TER-Andere</text:p>
          </table:table-cell>
          <table:table-cell table:style-name="ce31" office:value-type="string" calcext:value-type="string">
            <text:p>Zie tabblad projectbeschrijving</text:p>
          </table:table-cell>
          <table:table-cell table:number-columns-repeated="15"/>
          <table:table-cell table:style-name="ce107" table:number-columns-repeated="16352"/>
        </table:table-row>
        <table:table-row table:style-name="ro6">
          <table:table-cell table:style-name="ce45" office:value-type="string" calcext:value-type="string">
            <text:p>2024AMIF2022</text:p>
          </table:table-cell>
          <table:table-cell table:style-name="ce31" office:value-type="string" calcext:value-type="string">
            <text:p>Nationale Stichting ter Bevordering van Vrolijkheid</text:p>
          </table:table-cell>
          <table:table-cell table:style-name="ce31" office:value-type="string" calcext:value-type="string">
            <text:p>KunstLab 2025-2028</text:p>
          </table:table-cell>
          <table:table-cell table:style-name="ce80" office:value-type="date" office:date-value="2025-07-01" calcext:value-type="date">
            <text:p>1-7-2025</text:p>
          </table:table-cell>
          <table:table-cell table:style-name="ce80" office:value-type="date" office:date-value="2028-06-30" calcext:value-type="date">
            <text:p>30-6-2028</text:p>
          </table:table-cell>
          <table:table-cell table:style-name="ce51" table:formula="of:=SUM(([.E69]-[.D69])/30.42)" office:value-type="float" office:value="35.9960552268245" calcext:value-type="float">
            <text:p>36</text:p>
          </table:table-cell>
          <table:table-cell table:style-name="ce31" office:value-type="string" calcext:value-type="string">
            <text:p>AMIF</text:p>
          </table:table-cell>
          <table:table-cell table:style-name="ce31" office:value-type="string" calcext:value-type="string">
            <text:p>1. Gemeenschappelijk Europees Asielstelsel</text:p>
          </table:table-cell>
          <table:table-cell table:style-name="ce81" office:value-type="currency" office:currency="EUR" office:value="3096815" calcext:value-type="currency">
            <text:p>€ 3.096.815</text:p>
          </table:table-cell>
          <table:table-cell table:style-name="ce81" office:value-type="currency" office:currency="EUR" office:value="2125728" calcext:value-type="currency">
            <text:p>€ 2.125.728</text:p>
          </table:table-cell>
          <table:table-cell table:style-name="ce267" office:value-type="percentage" office:value="0.9" calcext:value-type="percentage">
            <text:p>90%</text:p>
          </table:table-cell>
          <table:table-cell table:style-name="ce278" office:value-type="string" calcext:value-type="string">
            <text:p><text:s/></text:p>
          </table:table-cell>
          <table:table-cell table:style-name="ce81"/>
          <table:table-cell table:style-name="ce114"/>
          <table:table-cell table:style-name="ce31" office:value-type="string" calcext:value-type="string">
            <text:p>Nederland</text:p>
          </table:table-cell>
          <table:table-cell table:style-name="ce31" office:value-type="string" calcext:value-type="string">
            <text:p>5. Personen met bijzondere behoeften op het gebied van opvang en procedures.</text:p>
          </table:table-cell>
          <table:table-cell table:style-name="ce31" office:value-type="string" calcext:value-type="string">
            <text:p>Zie tabblad projectbeschrijving</text:p>
          </table:table-cell>
          <table:table-cell table:number-columns-repeated="15"/>
          <table:table-cell table:style-name="ce107" table:number-columns-repeated="16352"/>
        </table:table-row>
        <table:table-row table:style-name="ro6">
          <table:table-cell table:style-name="ce45" office:value-type="string" calcext:value-type="string">
            <text:p>2024AMIF2023</text:p>
          </table:table-cell>
          <table:table-cell table:style-name="ce31" office:value-type="string" calcext:value-type="string">
            <text:p><text:tab/></text:p>
            <text:p>Stichting Save the Children Nederland</text:p>
          </table:table-cell>
          <table:table-cell table:style-name="ce82" office:value-type="string" calcext:value-type="string">
            <text:p>TeamUp - Kinderen in beweging voor beter welzijn</text:p>
          </table:table-cell>
          <table:table-cell table:style-name="ce80" office:value-type="date" office:date-value="2025-01-01" calcext:value-type="date">
            <text:p>1-1-2025</text:p>
          </table:table-cell>
          <table:table-cell table:style-name="ce80" office:value-type="date" office:date-value="2027-12-31" calcext:value-type="date">
            <text:p>31-12-2027</text:p>
          </table:table-cell>
          <table:table-cell table:style-name="ce51" table:formula="of:=SUM(([.E70]-[.D70])/30.42)" office:value-type="float" office:value="35.9631821170283" calcext:value-type="float">
            <text:p>36</text:p>
          </table:table-cell>
          <table:table-cell table:style-name="ce31" office:value-type="string" calcext:value-type="string">
            <text:p>AMIF</text:p>
          </table:table-cell>
          <table:table-cell table:style-name="ce31" office:value-type="string" calcext:value-type="string">
            <text:p>1. Gemeenschappelijk Europees Asielstelsel</text:p>
          </table:table-cell>
          <table:table-cell table:style-name="ce81" office:value-type="currency" office:currency="EUR" office:value="6921279" calcext:value-type="currency">
            <text:p>€ 6.921.279</text:p>
          </table:table-cell>
          <table:table-cell table:style-name="ce81" office:value-type="currency" office:currency="EUR" office:value="3665503" calcext:value-type="currency">
            <text:p>€ 3.665.503</text:p>
          </table:table-cell>
          <table:table-cell table:style-name="ce267" office:value-type="percentage" office:value="0.9" calcext:value-type="percentage">
            <text:p>90%</text:p>
          </table:table-cell>
          <table:table-cell table:style-name="ce278" office:value-type="string" calcext:value-type="string">
            <text:p><text:s/></text:p>
          </table:table-cell>
          <table:table-cell table:style-name="ce81"/>
          <table:table-cell table:style-name="ce114"/>
          <table:table-cell table:style-name="ce31" office:value-type="string" calcext:value-type="string">
            <text:p>Nederland</text:p>
          </table:table-cell>
          <table:table-cell table:style-name="ce31" office:value-type="string" calcext:value-type="string">
            <text:p>4. Migrerende kinderen</text:p>
          </table:table-cell>
          <table:table-cell table:style-name="ce31" office:value-type="string" calcext:value-type="string">
            <text:p>Zie tabblad projectbeschrijving</text:p>
          </table:table-cell>
          <table:table-cell table:number-columns-repeated="15"/>
          <table:table-cell table:style-name="ce107" table:number-columns-repeated="16352"/>
        </table:table-row>
        <table:table-row table:style-name="ro6">
          <table:table-cell table:style-name="ce45" office:value-type="string" calcext:value-type="string">
            <text:p>2024AMIF2024</text:p>
          </table:table-cell>
          <table:table-cell table:style-name="ce31" office:value-type="string" calcext:value-type="string">
            <text:p>VluchtelingenWerk Nederland</text:p>
          </table:table-cell>
          <table:table-cell table:style-name="ce82" office:value-type="string" calcext:value-type="string">
            <text:p>Time4You 2026 - 2027</text:p>
          </table:table-cell>
          <table:table-cell table:style-name="ce80" office:value-type="date" office:date-value="2026-01-01" calcext:value-type="date">
            <text:p>1-1-2026</text:p>
          </table:table-cell>
          <table:table-cell table:style-name="ce80" office:value-type="date" office:date-value="2027-12-31" calcext:value-type="date">
            <text:p>31-12-2027</text:p>
          </table:table-cell>
          <table:table-cell table:style-name="ce51" table:formula="of:=SUM(([.E71]-[.D71])/30.42)" office:value-type="float" office:value="23.9644970414201" calcext:value-type="float">
            <text:p>24</text:p>
          </table:table-cell>
          <table:table-cell table:style-name="ce31" office:value-type="string" calcext:value-type="string">
            <text:p>AMIF</text:p>
          </table:table-cell>
          <table:table-cell table:style-name="ce31" office:value-type="string" calcext:value-type="string">
            <text:p>1. Gemeenschappelijk Europees Asielstelsel</text:p>
          </table:table-cell>
          <table:table-cell table:style-name="ce81" office:value-type="currency" office:currency="EUR" office:value="1969480" calcext:value-type="currency">
            <text:p>€ 1.969.480</text:p>
          </table:table-cell>
          <table:table-cell table:style-name="ce81" office:value-type="currency" office:currency="EUR" office:value="1351898" calcext:value-type="currency">
            <text:p>€ 1.351.898</text:p>
          </table:table-cell>
          <table:table-cell table:style-name="ce267" office:value-type="percentage" office:value="0.9" calcext:value-type="percentage">
            <text:p>90%</text:p>
          </table:table-cell>
          <table:table-cell table:style-name="ce278" office:value-type="string" calcext:value-type="string">
            <text:p><text:s/></text:p>
          </table:table-cell>
          <table:table-cell table:style-name="ce81"/>
          <table:table-cell table:style-name="ce114"/>
          <table:table-cell table:style-name="ce31" office:value-type="string" calcext:value-type="string">
            <text:p>Nederland</text:p>
          </table:table-cell>
          <table:table-cell table:style-name="ce31" office:value-type="string" calcext:value-type="string">
            <text:p>4. Migrerende kinderen</text:p>
          </table:table-cell>
          <table:table-cell table:style-name="ce31" office:value-type="string" calcext:value-type="string">
            <text:p>Zie tabblad projectbeschrijving</text:p>
          </table:table-cell>
          <table:table-cell table:number-columns-repeated="15"/>
          <table:table-cell table:style-name="ce107" table:number-columns-repeated="16352"/>
        </table:table-row>
        <table:table-row table:style-name="ro6">
          <table:table-cell table:style-name="ce45" office:value-type="string" calcext:value-type="string">
            <text:p>2024AMIF2025</text:p>
          </table:table-cell>
          <table:table-cell table:style-name="ce31" office:value-type="string" calcext:value-type="string">
            <text:p><text:tab/></text:p>
            <text:p>COC Nederland</text:p>
          </table:table-cell>
          <table:table-cell table:style-name="ce82" office:value-type="string" calcext:value-type="string">
            <text:p>Welcoming Equality 2026-2028</text:p>
          </table:table-cell>
          <table:table-cell table:style-name="ce80" office:value-type="date" office:date-value="2026-01-01" calcext:value-type="date">
            <text:p>1-1-2026</text:p>
          </table:table-cell>
          <table:table-cell table:style-name="ce80" office:value-type="date" office:date-value="2028-12-31" calcext:value-type="date">
            <text:p>31-12-2028</text:p>
          </table:table-cell>
          <table:table-cell table:style-name="ce51" table:formula="of:=SUM(([.E72]-[.D72])/30.42)" office:value-type="float" office:value="35.9960552268245" calcext:value-type="float">
            <text:p>36</text:p>
          </table:table-cell>
          <table:table-cell table:style-name="ce31" office:value-type="string" calcext:value-type="string">
            <text:p>AMIF</text:p>
          </table:table-cell>
          <table:table-cell table:style-name="ce31" office:value-type="string" calcext:value-type="string">
            <text:p>1. Gemeenschappelijk Europees Asielstelsel</text:p>
          </table:table-cell>
          <table:table-cell table:style-name="ce81" office:value-type="currency" office:currency="EUR" office:value="412868" calcext:value-type="currency">
            <text:p>€ 412.868</text:p>
          </table:table-cell>
          <table:table-cell table:style-name="ce81" office:value-type="currency" office:currency="EUR" office:value="371581" calcext:value-type="currency">
            <text:p>€ 371.581</text:p>
          </table:table-cell>
          <table:table-cell table:style-name="ce267" table:formula="of:=SUM([.J72]/[.I72])" office:value-type="percentage" office:value="0.899999515583673" calcext:value-type="percentage">
            <text:p>90%</text:p>
          </table:table-cell>
          <table:table-cell table:style-name="ce278" office:value-type="string" calcext:value-type="string">
            <text:p><text:s/></text:p>
          </table:table-cell>
          <table:table-cell table:style-name="ce81"/>
          <table:table-cell table:style-name="ce114"/>
          <table:table-cell table:style-name="ce31" office:value-type="string" calcext:value-type="string">
            <text:p>Nederland</text:p>
          </table:table-cell>
          <table:table-cell table:style-name="ce31" office:value-type="string" calcext:value-type="string">
            <text:p>1. Opvangvoorzieningen</text:p>
            <text:p>5. Personen met bijzondere behoeften op het gebied van opvang en procedures</text:p>
          </table:table-cell>
          <table:table-cell table:style-name="ce31" office:value-type="string" calcext:value-type="string">
            <text:p>Zie tabblad projectbeschrijving</text:p>
          </table:table-cell>
          <table:table-cell table:number-columns-repeated="15"/>
          <table:table-cell table:style-name="ce107" table:number-columns-repeated="16352"/>
        </table:table-row>
        <table:table-row table:style-name="ro8">
          <table:table-cell table:style-name="ce45" office:value-type="string" calcext:value-type="string">
            <text:p>2024ISF2026</text:p>
          </table:table-cell>
          <table:table-cell table:style-name="ce22" office:value-type="string" calcext:value-type="string">
            <text:p>Nationale Politie</text:p>
          </table:table-cell>
          <table:table-cell table:style-name="ce22" office:value-type="string" calcext:value-type="string">
            <text:p>NarcoIntel</text:p>
          </table:table-cell>
          <table:table-cell table:style-name="ce80" office:value-type="date" office:date-value="2025-02-01" calcext:value-type="date">
            <text:p>1-2-2025</text:p>
          </table:table-cell>
          <table:table-cell table:style-name="ce80" office:value-type="date" office:date-value="2028-12-31" calcext:value-type="date">
            <text:p>31-12-2028</text:p>
          </table:table-cell>
          <table:table-cell table:style-name="ce51" table:formula="of:=SUM(([.E73]-[.D73])/30.42)" office:value-type="float" office:value="46.9756738987508" calcext:value-type="float">
            <text:p>47</text:p>
          </table:table-cell>
          <table:table-cell table:style-name="ce31" office:value-type="string" calcext:value-type="string">
            <text:p>ISF</text:p>
          </table:table-cell>
          <table:table-cell table:style-name="ce31" office:value-type="string" calcext:value-type="string">
            <text:p>3. Preventie en bestrijding misdaad</text:p>
          </table:table-cell>
          <table:table-cell table:style-name="ce74" office:value-type="currency" office:currency="EUR" office:value="1625285" calcext:value-type="currency">
            <text:p>€ 1.625.285</text:p>
          </table:table-cell>
          <table:table-cell table:style-name="ce74" office:value-type="currency" office:currency="EUR" office:value="1218963" calcext:value-type="currency">
            <text:p>€ 1.218.963</text:p>
          </table:table-cell>
          <table:table-cell table:style-name="ce267" table:formula="of:=SUM([.J73]/[.I73])" office:value-type="percentage" office:value="0.749999538542471" calcext:value-type="percentage">
            <text:p>75%</text:p>
          </table:table-cell>
          <table:table-cell table:style-name="ce275" office:value-type="string" calcext:value-type="string">
            <text:p><text:s/></text:p>
          </table:table-cell>
          <table:table-cell table:style-name="ce74"/>
          <table:table-cell table:style-name="ce112"/>
          <table:table-cell table:style-name="ce31" office:value-type="string" calcext:value-type="string">
            <text:p>Nederland</text:p>
          </table:table-cell>
          <table:table-cell table:style-name="ce31" office:value-type="string" calcext:value-type="string">
            <text:p>12. OC-Drugs</text:p>
          </table:table-cell>
          <table:table-cell table:style-name="ce31" office:value-type="string" calcext:value-type="string">
            <text:p>Zie tabblad projectbeschrijving</text:p>
          </table:table-cell>
          <table:table-cell table:number-columns-repeated="15"/>
          <table:table-cell table:style-name="ce107" table:number-columns-repeated="16352"/>
        </table:table-row>
        <table:table-row table:style-name="ro8">
          <table:table-cell table:style-name="ce45" office:value-type="string" calcext:value-type="string">
            <text:p>2024ISF2024</text:p>
          </table:table-cell>
          <table:table-cell table:style-name="ce22" office:value-type="string" calcext:value-type="string">
            <text:p>Nationale Politie</text:p>
          </table:table-cell>
          <table:table-cell table:style-name="ce22" office:value-type="string" calcext:value-type="string">
            <text:p>Het MARIT-Lab</text:p>
          </table:table-cell>
          <table:table-cell table:style-name="ce80" office:value-type="date" office:date-value="2025-03-01" calcext:value-type="date">
            <text:p>1-3-2025</text:p>
          </table:table-cell>
          <table:table-cell table:style-name="ce80" office:value-type="date" office:date-value="2027-12-31" calcext:value-type="date">
            <text:p>31-12-2027</text:p>
          </table:table-cell>
          <table:table-cell table:style-name="ce51" table:formula="of:=SUM(([.E74]-[.D74])/30.42)" office:value-type="float" office:value="34.0236686390533" calcext:value-type="float">
            <text:p>34</text:p>
          </table:table-cell>
          <table:table-cell table:style-name="ce31" office:value-type="string" calcext:value-type="string">
            <text:p>ISF</text:p>
          </table:table-cell>
          <table:table-cell table:style-name="ce31" office:value-type="string" calcext:value-type="string">
            <text:p>3. Preventie en bestrijding misdaad</text:p>
          </table:table-cell>
          <table:table-cell table:style-name="ce74" office:value-type="currency" office:currency="EUR" office:value="1625284" calcext:value-type="currency">
            <text:p>€ 1.625.284</text:p>
          </table:table-cell>
          <table:table-cell table:style-name="ce74" office:value-type="currency" office:currency="EUR" office:value="1218963" calcext:value-type="currency">
            <text:p>€ 1.218.963</text:p>
          </table:table-cell>
          <table:table-cell table:style-name="ce267" table:formula="of:=SUM([.J74]/[.I74])" office:value-type="percentage" office:value="0.75" calcext:value-type="percentage">
            <text:p>75%</text:p>
          </table:table-cell>
          <table:table-cell table:style-name="ce275" office:value-type="string" calcext:value-type="string">
            <text:p><text:s/></text:p>
          </table:table-cell>
          <table:table-cell table:style-name="ce74"/>
          <table:table-cell table:style-name="ce112"/>
          <table:table-cell table:style-name="ce31" office:value-type="string" calcext:value-type="string">
            <text:p>Nederland</text:p>
          </table:table-cell>
          <table:table-cell table:style-name="ce31" office:value-type="string" calcext:value-type="string">
            <text:p>12. OC-Drugs</text:p>
          </table:table-cell>
          <table:table-cell table:style-name="ce31" office:value-type="string" calcext:value-type="string">
            <text:p>Zie tabblad projectbeschrijving</text:p>
          </table:table-cell>
          <table:table-cell table:number-columns-repeated="15"/>
          <table:table-cell table:style-name="ce107" table:number-columns-repeated="16352"/>
        </table:table-row>
        <table:table-row table:style-name="ro8">
          <table:table-cell table:style-name="ce45" office:value-type="string" calcext:value-type="string">
            <text:p>2024ISF2025</text:p>
          </table:table-cell>
          <table:table-cell table:style-name="ce22" office:value-type="string" calcext:value-type="string">
            <text:p>Nationale Politie</text:p>
          </table:table-cell>
          <table:table-cell table:style-name="ce22" office:value-type="string" calcext:value-type="string">
            <text:p>Internationale Monitor</text:p>
          </table:table-cell>
          <table:table-cell table:style-name="ce80" office:value-type="date" office:date-value="2025-03-01" calcext:value-type="date">
            <text:p>1-3-2025</text:p>
          </table:table-cell>
          <table:table-cell table:style-name="ce80" office:value-type="date" office:date-value="2027-12-31" calcext:value-type="date">
            <text:p>31-12-2027</text:p>
          </table:table-cell>
          <table:table-cell table:style-name="ce51" table:formula="of:=SUM(([.E75]-[.D75])/30.42)" office:value-type="float" office:value="34.0236686390533" calcext:value-type="float">
            <text:p>34</text:p>
          </table:table-cell>
          <table:table-cell table:style-name="ce31" office:value-type="string" calcext:value-type="string">
            <text:p>ISF</text:p>
          </table:table-cell>
          <table:table-cell table:style-name="ce31" office:value-type="string" calcext:value-type="string">
            <text:p>3. Preventie en bestrijding misdaad</text:p>
          </table:table-cell>
          <table:table-cell table:style-name="ce74" office:value-type="currency" office:currency="EUR" office:value="1625284" calcext:value-type="currency">
            <text:p>€ 1.625.284</text:p>
          </table:table-cell>
          <table:table-cell table:style-name="ce74" office:value-type="currency" office:currency="EUR" office:value="1218963" calcext:value-type="currency">
            <text:p>€ 1.218.963</text:p>
          </table:table-cell>
          <table:table-cell table:style-name="ce267" table:formula="of:=SUM([.J75]/[.I75])" office:value-type="percentage" office:value="0.75" calcext:value-type="percentage">
            <text:p>75%</text:p>
          </table:table-cell>
          <table:table-cell table:style-name="ce275" office:value-type="string" calcext:value-type="string">
            <text:p><text:s/></text:p>
          </table:table-cell>
          <table:table-cell table:style-name="ce74"/>
          <table:table-cell table:style-name="ce112"/>
          <table:table-cell table:style-name="ce31" office:value-type="string" calcext:value-type="string">
            <text:p>Nederland</text:p>
          </table:table-cell>
          <table:table-cell table:style-name="ce31" office:value-type="string" calcext:value-type="string">
            <text:p>12. OC-Drugs</text:p>
          </table:table-cell>
          <table:table-cell table:style-name="ce31" office:value-type="string" calcext:value-type="string">
            <text:p>Zie tabblad projectbeschrijving</text:p>
          </table:table-cell>
          <table:table-cell table:number-columns-repeated="15"/>
          <table:table-cell table:style-name="ce107" table:number-columns-repeated="16352"/>
        </table:table-row>
        <table:table-row table:style-name="ro6">
          <table:table-cell table:style-name="ce45" office:value-type="string" calcext:value-type="string">
            <text:p>2024ISF2023</text:p>
          </table:table-cell>
          <table:table-cell table:style-name="ce22" office:value-type="string" calcext:value-type="string">
            <text:p>Nationale Politie</text:p>
          </table:table-cell>
          <table:table-cell table:style-name="ce22" office:value-type="string" calcext:value-type="string">
            <text:p>SA Trinity of Victim Notification</text:p>
          </table:table-cell>
          <table:table-cell table:style-name="ce80" office:value-type="date" office:date-value="2025-12-01" calcext:value-type="date">
            <text:p>1-12-2025</text:p>
          </table:table-cell>
          <table:table-cell table:style-name="ce80" office:value-type="date" office:date-value="2028-01-31" calcext:value-type="date">
            <text:p>31-1-2028</text:p>
          </table:table-cell>
          <table:table-cell table:style-name="ce51" table:formula="of:=SUM(([.E76]-[.D76])/30.42)" office:value-type="float" office:value="26.0026298487837" calcext:value-type="float">
            <text:p>26</text:p>
          </table:table-cell>
          <table:table-cell table:style-name="ce31" office:value-type="string" calcext:value-type="string">
            <text:p>ISF</text:p>
          </table:table-cell>
          <table:table-cell table:style-name="ce62" office:value-type="string" calcext:value-type="string">
            <text:p>2. grensoverschrijdende samenwerking</text:p>
          </table:table-cell>
          <table:table-cell table:style-name="ce74" office:value-type="currency" office:currency="EUR" office:value="989761" calcext:value-type="currency">
            <text:p>€ 989.761</text:p>
          </table:table-cell>
          <table:table-cell table:style-name="ce74" office:value-type="currency" office:currency="EUR" office:value="890784" calcext:value-type="currency">
            <text:p>€ 890.784</text:p>
          </table:table-cell>
          <table:table-cell table:style-name="ce267" table:formula="of:=SUM([.J76]/[.I76])" office:value-type="percentage" office:value="0.899999090689571" calcext:value-type="percentage">
            <text:p>90%</text:p>
          </table:table-cell>
          <table:table-cell table:style-name="ce275" office:value-type="string" calcext:value-type="string">
            <text:p><text:s/></text:p>
          </table:table-cell>
          <table:table-cell table:style-name="ce74"/>
          <table:table-cell table:style-name="ce112"/>
          <table:table-cell table:style-name="ce31" office:value-type="string" calcext:value-type="string">
            <text:p>Nederland</text:p>
          </table:table-cell>
          <table:table-cell table:style-name="ce22" office:value-type="string" calcext:value-type="string">
            <text:p>21. CC-Cybercriminaliteit — Preventie</text:p>
          </table:table-cell>
          <table:table-cell table:style-name="ce31" office:value-type="string" calcext:value-type="string">
            <text:p>Zie tabblad projectbeschrijving</text:p>
          </table:table-cell>
          <table:table-cell table:number-columns-repeated="15"/>
          <table:table-cell table:style-name="ce107" table:number-columns-repeated="16352"/>
        </table:table-row>
        <table:table-row table:style-name="ro6">
          <table:table-cell table:style-name="ce45" office:value-type="string" calcext:value-type="string">
            <text:p>2025BMVI2021</text:p>
          </table:table-cell>
          <table:table-cell table:style-name="ce31" office:value-type="string" calcext:value-type="string">
            <text:p>Ministerie van Asiel en Migratie</text:p>
          </table:table-cell>
          <table:table-cell table:style-name="ce31" office:value-type="string" calcext:value-type="string">
            <text:p>Hulpstructuur Grenzen en Veiligheid</text:p>
          </table:table-cell>
          <table:table-cell table:style-name="ce80" office:value-type="date" office:date-value="2024-01-01" calcext:value-type="date">
            <text:p>1-1-2024</text:p>
          </table:table-cell>
          <table:table-cell table:style-name="ce80" office:value-type="date" office:date-value="2025-12-31" calcext:value-type="date">
            <text:p>31-12-2025</text:p>
          </table:table-cell>
          <table:table-cell table:style-name="ce51" table:formula="of:=SUM(([.E77]-[.D77])/30.42)" office:value-type="float" office:value="23.9973701512163" calcext:value-type="float">
            <text:p>24</text:p>
          </table:table-cell>
          <table:table-cell table:style-name="ce31" office:value-type="string" calcext:value-type="string">
            <text:p>BMVI</text:p>
          </table:table-cell>
          <table:table-cell table:style-name="ce235" office:value-type="string" calcext:value-type="string">
            <text:p>1. Europees geïntegreerd grensbeheer</text:p>
          </table:table-cell>
          <table:table-cell table:style-name="ce74" office:value-type="currency" office:currency="EUR" office:value="1048000" calcext:value-type="currency">
            <text:p>€ 1.048.000</text:p>
          </table:table-cell>
          <table:table-cell table:style-name="ce74" office:value-type="currency" office:currency="EUR" office:value="943200" calcext:value-type="currency">
            <text:p>€ 943.200</text:p>
          </table:table-cell>
          <table:table-cell table:style-name="ce267" table:formula="of:=SUM([.J77]/[.I77])" office:value-type="percentage" office:value="0.9" calcext:value-type="percentage">
            <text:p>90%</text:p>
          </table:table-cell>
          <table:table-cell table:style-name="ce275" office:value-type="string" calcext:value-type="string">
            <text:p><text:s text:c="2"/></text:p>
          </table:table-cell>
          <table:table-cell table:style-name="ce74"/>
          <table:table-cell table:style-name="ce112"/>
          <table:table-cell table:style-name="ce31" office:value-type="string" calcext:value-type="string">
            <text:p>Nederland</text:p>
          </table:table-cell>
          <table:table-cell table:style-name="ce22" office:value-type="string" calcext:value-type="string">
            <text:p>15. Samenwerking tussen instanties — nationaal niveau.</text:p>
          </table:table-cell>
          <table:table-cell table:style-name="ce31" office:value-type="string" calcext:value-type="string">
            <text:p>Zie tabblad projectbeschrijving</text:p>
          </table:table-cell>
          <table:table-cell table:number-columns-repeated="15"/>
          <table:table-cell table:style-name="ce107" table:number-columns-repeated="16352"/>
        </table:table-row>
        <table:table-row table:style-name="ro8">
          <table:table-cell table:style-name="ce47" office:value-type="string" calcext:value-type="string">
            <text:p>2025ISF2021</text:p>
          </table:table-cell>
          <table:table-cell table:style-name="ce94" office:value-type="string" calcext:value-type="string">
            <text:p>Nationale Politie</text:p>
          </table:table-cell>
          <table:table-cell table:style-name="ce68" office:value-type="string" calcext:value-type="string">
            <text:p>Open European DFAAS Platform Hansken</text:p>
          </table:table-cell>
          <table:table-cell table:style-name="ce96" office:value-type="date" office:date-value="2025-01-01" calcext:value-type="date">
            <text:p>1-1-2025</text:p>
          </table:table-cell>
          <table:table-cell table:style-name="ce96" office:value-type="date" office:date-value="2027-12-31" calcext:value-type="date">
            <text:p>31-12-2027</text:p>
          </table:table-cell>
          <table:table-cell table:style-name="ce97" table:formula="of:=SUM(([.E78]-[.D78])/30.42)" office:value-type="float" office:value="35.9631821170283" calcext:value-type="float">
            <text:p>36</text:p>
          </table:table-cell>
          <table:table-cell table:style-name="ce68" office:value-type="string" calcext:value-type="string">
            <text:p>ISF</text:p>
          </table:table-cell>
          <table:table-cell table:style-name="ce98" office:value-type="string" calcext:value-type="string">
            <text:p>1. Uitwisseling van informatie</text:p>
          </table:table-cell>
          <table:table-cell table:style-name="ce99" office:value-type="currency" office:currency="EUR" office:value="577778" calcext:value-type="currency">
            <text:p>€ 577.778</text:p>
          </table:table-cell>
          <table:table-cell table:style-name="ce99" office:value-type="currency" office:currency="EUR" office:value="433333" calcext:value-type="currency">
            <text:p>€ 433.333</text:p>
          </table:table-cell>
          <table:table-cell table:style-name="ce270" table:formula="of:=SUM([.J78]/[.I78])" office:value-type="percentage" office:value="0.749999134615717" calcext:value-type="percentage">
            <text:p>75%</text:p>
          </table:table-cell>
          <table:table-cell table:style-name="ce279" office:value-type="string" calcext:value-type="string">
            <text:p><text:s/></text:p>
          </table:table-cell>
          <table:table-cell table:style-name="ce99"/>
          <table:table-cell table:style-name="ce116"/>
          <table:table-cell table:style-name="ce68" office:value-type="string" calcext:value-type="string">
            <text:p>Nederland</text:p>
          </table:table-cell>
          <table:table-cell table:style-name="ce107" office:value-type="string" calcext:value-type="string">
            <text:p>29. GEN-Informatie-uitwisseling</text:p>
          </table:table-cell>
          <table:table-cell table:style-name="ce68" office:value-type="string" calcext:value-type="string">
            <text:p>Zie tabblad projectbeschrijving</text:p>
          </table:table-cell>
          <table:table-cell table:number-columns-repeated="15"/>
          <table:table-cell table:style-name="ce107" table:number-columns-repeated="16352"/>
        </table:table-row>
        <table:table-row table:style-name="ro9">
          <table:table-cell table:style-name="ce45" office:value-type="string" calcext:value-type="string">
            <text:p>2025BMVI2022</text:p>
          </table:table-cell>
          <table:table-cell table:style-name="ce22" office:value-type="string" calcext:value-type="string">
            <text:p>Nationale Politie</text:p>
          </table:table-cell>
          <table:table-cell table:style-name="ce22" office:value-type="string" calcext:value-type="string">
            <text:p>SA Smart Borders - EES en ETIAS</text:p>
          </table:table-cell>
          <table:table-cell table:style-name="ce80" office:value-type="date" office:date-value="2024-01-01" calcext:value-type="date">
            <text:p>1-1-2024</text:p>
          </table:table-cell>
          <table:table-cell table:style-name="ce80" office:value-type="date" office:date-value="2026-12-31" calcext:value-type="date">
            <text:p>31-12-2026</text:p>
          </table:table-cell>
          <table:table-cell table:style-name="ce51" table:formula="of:=SUM(([.E79]-[.D79])/30.42)" office:value-type="float" office:value="35.9960552268245" calcext:value-type="float">
            <text:p>36</text:p>
          </table:table-cell>
          <table:table-cell table:style-name="ce31" office:value-type="string" calcext:value-type="string">
            <text:p>BMVI</text:p>
          </table:table-cell>
          <table:table-cell table:style-name="ce237" office:value-type="string" calcext:value-type="string">
            <text:p>1. Europees geïntegreerd grensbeheer</text:p>
          </table:table-cell>
          <table:table-cell table:style-name="ce74" office:value-type="currency" office:currency="EUR" office:value="2236199" calcext:value-type="currency">
            <text:p>€ 2.236.199</text:p>
          </table:table-cell>
          <table:table-cell table:style-name="ce74" office:value-type="currency" office:currency="EUR" office:value="2012578.2" calcext:value-type="currency">
            <text:p>€ 2.012.578</text:p>
          </table:table-cell>
          <table:table-cell table:style-name="ce102" table:formula="of:=SUM([.J79]/[.I79])" office:value-type="percentage" office:value="0.899999597531347" calcext:value-type="percentage">
            <text:p>90%</text:p>
          </table:table-cell>
          <table:table-cell table:style-name="ce74" office:value-type="string" calcext:value-type="string">
            <text:p><text:s/></text:p>
          </table:table-cell>
          <table:table-cell table:style-name="ce74"/>
          <table:table-cell table:style-name="ce112"/>
          <table:table-cell table:style-name="ce31" office:value-type="string" calcext:value-type="string">
            <text:p>Nederland</text:p>
          </table:table-cell>
          <table:table-cell table:style-name="ce31" office:value-type="string" calcext:value-type="string">
            <text:p>20. Grootschalige IT-systemen — Inreis-uitreissysteem (EES)</text:p>
            <text:p>22. Grootschalige IT-systemen — Europees reisinformatie- en -autorisatiesysteem (Etias) — artikel 85,</text:p>
            <text:p>lid 2, van Verordening (EU) 2018/1240</text:p>
          </table:table-cell>
          <table:table-cell table:style-name="ce31" office:value-type="string" calcext:value-type="string">
            <text:p>Zie tabblad projectbeschrijving</text:p>
          </table:table-cell>
          <table:table-cell table:number-columns-repeated="15"/>
          <table:table-cell table:style-name="ce107" table:number-columns-repeated="16352"/>
        </table:table-row>
        <table:table-row table:style-name="ro6">
          <table:table-cell table:style-name="ce45" office:value-type="string" calcext:value-type="string">
            <text:p>2024AMIF2026</text:p>
          </table:table-cell>
          <table:table-cell table:style-name="ce31" office:value-type="string" calcext:value-type="string">
            <text:p>Immigratie- en Naturalisatiedienst</text:p>
          </table:table-cell>
          <table:table-cell table:style-name="ce22" office:value-type="string" calcext:value-type="string">
            <text:p>CELIA</text:p>
          </table:table-cell>
          <table:table-cell table:style-name="ce80" office:value-type="date" office:date-value="2024-01-01" calcext:value-type="date">
            <text:p>1-1-2024</text:p>
          </table:table-cell>
          <table:table-cell table:style-name="ce80" office:value-type="date" office:date-value="2027-12-31" calcext:value-type="date">
            <text:p>31-12-2027</text:p>
          </table:table-cell>
          <table:table-cell table:style-name="ce51" table:formula="of:=SUM(([.E80]-[.D80])/30.42)" office:value-type="float" office:value="47.9947403024326" calcext:value-type="float">
            <text:p>48</text:p>
          </table:table-cell>
          <table:table-cell table:style-name="ce31" office:value-type="string" calcext:value-type="string">
            <text:p>AMIF</text:p>
          </table:table-cell>
          <table:table-cell table:style-name="ce31" office:value-type="string" calcext:value-type="string">
            <text:p>1. Gemeenschappelijk Europees Asielstelsel</text:p>
          </table:table-cell>
          <table:table-cell table:style-name="ce74" office:value-type="currency" office:currency="EUR" office:value="6289308" calcext:value-type="currency">
            <text:p>€ 6.289.308</text:p>
          </table:table-cell>
          <table:table-cell table:style-name="ce74" office:value-type="currency" office:currency="EUR" office:value="5660377" calcext:value-type="currency">
            <text:p>€ 5.660.377</text:p>
          </table:table-cell>
          <table:table-cell table:style-name="ce102" table:formula="of:=SUM([.J80]/[.I80])" office:value-type="percentage" office:value="0.899999968199999" calcext:value-type="percentage">
            <text:p>90%</text:p>
          </table:table-cell>
          <table:table-cell table:style-name="ce74" table:number-columns-repeated="2"/>
          <table:table-cell table:style-name="ce112"/>
          <table:table-cell table:style-name="ce31" office:value-type="string" calcext:value-type="string">
            <text:p>Nederland</text:p>
          </table:table-cell>
          <table:table-cell table:style-name="ce31" office:value-type="string" calcext:value-type="string">
            <text:p>2. Asielprocedures</text:p>
          </table:table-cell>
          <table:table-cell table:style-name="ce31" office:value-type="string" calcext:value-type="string">
            <text:p>Zie tabblad projectbeschrijving</text:p>
          </table:table-cell>
          <table:table-cell table:number-columns-repeated="15"/>
          <table:table-cell table:style-name="ce107" table:number-columns-repeated="16352"/>
        </table:table-row>
        <table:table-row table:style-name="ro6">
          <table:table-cell table:style-name="ce105" office:value-type="string" calcext:value-type="string">
            <text:p>2024AMIF2027</text:p>
          </table:table-cell>
          <table:table-cell table:style-name="ce31" office:value-type="string" calcext:value-type="string">
            <text:p>International organisation for migration</text:p>
          </table:table-cell>
          <table:table-cell table:style-name="ce22" office:value-type="string" calcext:value-type="string">
            <text:p>AVRR NL 2025-2027 Return</text:p>
          </table:table-cell>
          <table:table-cell table:style-name="ce80" office:value-type="date" office:date-value="2025-01-01" calcext:value-type="date">
            <text:p>1-1-2025</text:p>
          </table:table-cell>
          <table:table-cell table:style-name="ce80" office:value-type="date" office:date-value="2027-12-31" calcext:value-type="date">
            <text:p>31-12-2027</text:p>
          </table:table-cell>
          <table:table-cell table:style-name="ce51" table:formula="of:=SUM(([.E81]-[.D81])/30.42)" office:value-type="float" office:value="35.9631821170283" calcext:value-type="float">
            <text:p>36</text:p>
          </table:table-cell>
          <table:table-cell table:style-name="ce31" office:value-type="string" calcext:value-type="string">
            <text:p>AMIF</text:p>
          </table:table-cell>
          <table:table-cell table:style-name="ce238" office:value-type="string" calcext:value-type="string">
            <text:p>3. Terugkeer</text:p>
          </table:table-cell>
          <table:table-cell table:style-name="ce74" office:value-type="currency" office:currency="EUR" office:value="8456247" calcext:value-type="currency">
            <text:p>€ 8.456.247</text:p>
          </table:table-cell>
          <table:table-cell table:style-name="ce74" office:value-type="currency" office:currency="EUR" office:value="7610622" calcext:value-type="currency">
            <text:p>€ 7.610.622</text:p>
          </table:table-cell>
          <table:table-cell table:style-name="ce102" table:formula="of:=SUM([.J81]/[.I81])" office:value-type="percentage" office:value="0.899999964523269" calcext:value-type="percentage">
            <text:p>90%</text:p>
          </table:table-cell>
          <table:table-cell table:style-name="ce74" table:number-columns-repeated="2"/>
          <table:table-cell table:style-name="ce112"/>
          <table:table-cell table:style-name="ce31" office:value-type="string" calcext:value-type="string">
            <text:p>Nederland</text:p>
          </table:table-cell>
          <table:table-cell table:style-name="ce31" office:value-type="string" calcext:value-type="string">
            <text:p>4. Gefaciliteerde vrijwillige terugkeer</text:p>
          </table:table-cell>
          <table:table-cell table:style-name="ce31" office:value-type="string" calcext:value-type="string">
            <text:p>Zie tabblad projectbeschrijving</text:p>
          </table:table-cell>
          <table:table-cell table:number-columns-repeated="15"/>
          <table:table-cell table:style-name="ce107" table:number-columns-repeated="16352"/>
        </table:table-row>
        <table:table-row table:style-name="ro8">
          <table:table-cell table:style-name="ce105" office:value-type="string" calcext:value-type="string">
            <text:p>2025AMIF2021</text:p>
          </table:table-cell>
          <table:table-cell table:style-name="ce22" office:value-type="string" calcext:value-type="string">
            <text:p>Ministerie van Asiel en Migratie / Dienst Terugkeer en Vertrek</text:p>
          </table:table-cell>
          <table:table-cell table:style-name="ce31" office:value-type="string" calcext:value-type="string">
            <text:p><text:tab/></text:p>
            <text:p>AMIF-ICT II 2025-2026</text:p>
          </table:table-cell>
          <table:table-cell table:style-name="ce80" office:value-type="date" office:date-value="2025-01-01" calcext:value-type="date">
            <text:p>1-1-2025</text:p>
          </table:table-cell>
          <table:table-cell table:style-name="ce80" office:value-type="date" office:date-value="2027-12-31" calcext:value-type="date">
            <text:p>31-12-2027</text:p>
          </table:table-cell>
          <table:table-cell table:style-name="ce51" table:formula="of:=SUM(([.E82]-[.D82])/30.42)" office:value-type="float" office:value="35.9631821170283" calcext:value-type="float">
            <text:p>36</text:p>
          </table:table-cell>
          <table:table-cell table:style-name="ce31" office:value-type="string" calcext:value-type="string">
            <text:p>AMIF</text:p>
          </table:table-cell>
          <table:table-cell table:style-name="ce238" office:value-type="string" calcext:value-type="string">
            <text:p>3. Terugkeer</text:p>
          </table:table-cell>
          <table:table-cell table:style-name="ce74" office:value-type="currency" office:currency="EUR" office:value="7999993" calcext:value-type="currency">
            <text:p>€ 7.999.993</text:p>
          </table:table-cell>
          <table:table-cell table:style-name="ce74" office:value-type="currency" office:currency="EUR" office:value="5999994" calcext:value-type="currency">
            <text:p>€ 5.999.994</text:p>
          </table:table-cell>
          <table:table-cell table:style-name="ce102" table:formula="of:=SUM([.J82]/[.I82])" office:value-type="percentage" office:value="0.749999906249918" calcext:value-type="percentage">
            <text:p>75%</text:p>
          </table:table-cell>
          <table:table-cell table:style-name="ce74" table:number-columns-repeated="2"/>
          <table:table-cell table:style-name="ce112"/>
          <table:table-cell table:style-name="ce31" office:value-type="string" calcext:value-type="string">
            <text:p>Nederland</text:p>
          </table:table-cell>
          <table:table-cell table:style-name="ce31" office:value-type="string" calcext:value-type="string">
            <text:p>3. Terugkeerprocedures</text:p>
          </table:table-cell>
          <table:table-cell table:style-name="ce31" office:value-type="string" calcext:value-type="string">
            <text:p>Zie tabblad projectbeschrijving</text:p>
          </table:table-cell>
          <table:table-cell table:number-columns-repeated="15"/>
          <table:table-cell table:style-name="ce107" table:number-columns-repeated="16352"/>
        </table:table-row>
        <table:table-row table:style-name="ro17">
          <table:table-cell table:style-name="ce105" office:value-type="string" calcext:value-type="string">
            <text:p>2025ISF2022</text:p>
          </table:table-cell>
          <table:table-cell table:style-name="ce31" office:value-type="string" calcext:value-type="string">
            <text:p><text:tab/></text:p>
            <text:p>Directoraat-Generaal Rechtspleging en Rechtshandhaving, min J-V</text:p>
          </table:table-cell>
          <table:table-cell table:style-name="ce31" office:value-type="string" calcext:value-type="string">
            <text:p><text:tab/></text:p>
            <text:p>VB2 Plateau 2 implementatie</text:p>
          </table:table-cell>
          <table:table-cell table:style-name="ce80" office:value-type="date" office:date-value="2025-01-01" calcext:value-type="date">
            <text:p>1-1-2025</text:p>
          </table:table-cell>
          <table:table-cell table:style-name="ce80" office:value-type="date" office:date-value="2027-03-31" calcext:value-type="date">
            <text:p>31-3-2027</text:p>
          </table:table-cell>
          <table:table-cell table:style-name="ce51" table:formula="of:=SUM(([.E83]-[.D83])/30.42)" office:value-type="float" office:value="26.9230769230769" calcext:value-type="float">
            <text:p>27</text:p>
          </table:table-cell>
          <table:table-cell table:style-name="ce31" office:value-type="string" calcext:value-type="string">
            <text:p>ISF</text:p>
          </table:table-cell>
          <table:table-cell table:style-name="ce62" office:value-type="string" calcext:value-type="string">
            <text:p>1. Uitwisseling van informatie</text:p>
          </table:table-cell>
          <table:table-cell table:style-name="ce74" office:value-type="currency" office:currency="EUR" office:value="7658304" calcext:value-type="currency">
            <text:p>€ 7.658.304</text:p>
          </table:table-cell>
          <table:table-cell table:style-name="ce120" office:value-type="currency" office:currency="EUR" office:value="4665180.52" calcext:value-type="currency">
            <text:p>€ 4.665.181</text:p>
          </table:table-cell>
          <table:table-cell table:style-name="ce102" office:value-type="percentage" office:value="0.9" calcext:value-type="percentage">
            <text:p>90%</text:p>
          </table:table-cell>
          <table:table-cell table:style-name="ce74" table:number-columns-repeated="2"/>
          <table:table-cell table:style-name="ce112"/>
          <table:table-cell table:style-name="ce31" office:value-type="string" calcext:value-type="string">
            <text:p>Nederland</text:p>
          </table:table-cell>
          <table:table-cell table:style-name="ce31" office:value-type="string" calcext:value-type="string">
            <text:p>11. OC-Witwassen van opbrengsten van misdrijven</text:p>
          </table:table-cell>
          <table:table-cell table:style-name="ce31" office:value-type="string" calcext:value-type="string">
            <text:p>Zie tabblad projectbeschrijving</text:p>
          </table:table-cell>
          <table:table-cell table:number-columns-repeated="15"/>
          <table:table-cell table:style-name="ce107" table:number-columns-repeated="16352"/>
        </table:table-row>
        <table:table-row table:style-name="ro18">
          <table:table-cell table:style-name="ce45" office:value-type="string" calcext:value-type="string">
            <text:p>2025AMIF20210</text:p>
          </table:table-cell>
          <table:table-cell table:style-name="ce22" office:value-type="string" calcext:value-type="string">
            <text:p>Gemeenschappelijke Regeling Werkvoorzieningsschap Regio Eindhoven (GRWRE), Ergon</text:p>
          </table:table-cell>
          <table:table-cell table:style-name="ce22" office:value-type="string" calcext:value-type="string">
            <text:p>Ontwikkelbaan Statushouder</text:p>
          </table:table-cell>
          <table:table-cell table:style-name="ce80" office:value-type="date" office:date-value="2026-01-01" calcext:value-type="date">
            <text:p>1-1-2026</text:p>
          </table:table-cell>
          <table:table-cell table:style-name="ce80" office:value-type="date" office:date-value="2028-12-31" calcext:value-type="date">
            <text:p>31-12-2028</text:p>
          </table:table-cell>
          <table:table-cell table:style-name="ce51" table:formula="of:=SUM(([.E84]-[.D84])/30.42)" office:value-type="float" office:value="35.9960552268245" calcext:value-type="float">
            <text:p>36</text:p>
          </table:table-cell>
          <table:table-cell table:style-name="ce31" office:value-type="string" calcext:value-type="string">
            <text:p>AMIF</text:p>
          </table:table-cell>
          <table:table-cell table:style-name="ce239" office:value-type="string" calcext:value-type="string">
            <text:p>2. legale migratie en integratie</text:p>
          </table:table-cell>
          <table:table-cell table:style-name="ce74" office:value-type="currency" office:currency="EUR" office:value="1000000" calcext:value-type="currency">
            <text:p>€ 1.000.000</text:p>
          </table:table-cell>
          <table:table-cell table:style-name="ce74" office:value-type="currency" office:currency="EUR" office:value="900000" calcext:value-type="currency">
            <text:p>€ 900.000</text:p>
          </table:table-cell>
          <table:table-cell table:style-name="ce102" table:formula="of:=SUM([.J84]/[.I84])" office:value-type="percentage" office:value="0.9" calcext:value-type="percentage">
            <text:p>90%</text:p>
          </table:table-cell>
          <table:table-cell table:style-name="ce74" table:number-columns-repeated="2"/>
          <table:table-cell table:style-name="ce112"/>
          <table:table-cell table:style-name="ce31" office:value-type="string" calcext:value-type="string">
            <text:p>Nederland</text:p>
          </table:table-cell>
          <table:table-cell table:style-name="ce26" office:value-type="string" calcext:value-type="string">
            <text:p>1. Ontwikkeling van integratiestrategieën</text:p>
            <text:p>3. Integratiemaatregelen — informatie en oriëntatie, éénloketsystemen</text:p>
            <text:p>4. Integratiemaatregelen — taalcursussen </text:p>
            <text:p>5. Integratiemaatregelen — inburgeringscursussen en andere opleiding</text:p>
            <text:p>7. Integratiemaatregelen — basisbehoeften </text:p>
          </table:table-cell>
          <table:table-cell table:style-name="ce31" office:value-type="string" calcext:value-type="string">
            <text:p>Zie tabblad projectbeschrijving</text:p>
          </table:table-cell>
          <table:table-cell table:number-columns-repeated="15"/>
          <table:table-cell table:style-name="ce107" table:number-columns-repeated="16352"/>
        </table:table-row>
        <table:table-row table:style-name="ro18">
          <table:table-cell table:style-name="ce45" office:value-type="string" calcext:value-type="string">
            <text:p>2025AMIF20215</text:p>
          </table:table-cell>
          <table:table-cell table:style-name="ce22" office:value-type="string" calcext:value-type="string">
            <text:p>Gemeente Gouda</text:p>
          </table:table-cell>
          <table:table-cell table:style-name="ce22" office:value-type="string" calcext:value-type="string">
            <text:p>Nieuwe Buren - Iedereen doet mee</text:p>
          </table:table-cell>
          <table:table-cell table:style-name="ce80" office:value-type="date" office:date-value="2025-12-01" calcext:value-type="date">
            <text:p>1-12-2025</text:p>
          </table:table-cell>
          <table:table-cell table:style-name="ce80" office:value-type="date" office:date-value="2028-11-30" calcext:value-type="date">
            <text:p>30-11-2028</text:p>
          </table:table-cell>
          <table:table-cell table:style-name="ce51" table:formula="of:=SUM(([.E85]-[.D85])/30.42)" office:value-type="float" office:value="35.9960552268245" calcext:value-type="float">
            <text:p>36</text:p>
          </table:table-cell>
          <table:table-cell table:style-name="ce31" office:value-type="string" calcext:value-type="string">
            <text:p>AMIF</text:p>
          </table:table-cell>
          <table:table-cell table:style-name="ce31" office:value-type="string" calcext:value-type="string">
            <text:p>2. Legale migratie en integratie</text:p>
          </table:table-cell>
          <table:table-cell table:style-name="ce74" office:value-type="currency" office:currency="EUR" office:value="749956" calcext:value-type="currency">
            <text:p>€ 749.956</text:p>
          </table:table-cell>
          <table:table-cell table:style-name="ce74" office:value-type="currency" office:currency="EUR" office:value="674960" calcext:value-type="currency">
            <text:p>€ 674.960</text:p>
          </table:table-cell>
          <table:table-cell table:style-name="ce102" table:formula="of:=SUM([.J85]/[.I85])" office:value-type="percentage" office:value="0.899999466635376" calcext:value-type="percentage">
            <text:p>90%</text:p>
          </table:table-cell>
          <table:table-cell table:style-name="ce74" table:number-columns-repeated="2"/>
          <table:table-cell table:style-name="ce112"/>
          <table:table-cell table:style-name="ce31" office:value-type="string" calcext:value-type="string">
            <text:p>Nederland</text:p>
          </table:table-cell>
          <table:table-cell table:style-name="ce31" office:value-type="string" calcext:value-type="string">
            <text:p>3. Integratiemaatregelen — informatie en oriëntatie, éénloketsystemen </text:p>
            <text:p>5. Integratiemaatregelen — inburgeringscursussen en andere opleiding </text:p>
            <text:p>6. Integratiemaatregelen — introductie in, deelname aan en uitwisseling met de gastsamenleving</text:p>
          </table:table-cell>
          <table:table-cell table:style-name="ce31" office:value-type="string" calcext:value-type="string">
            <text:p>Zie tabblad projectbeschrijving</text:p>
          </table:table-cell>
          <table:table-cell table:number-columns-repeated="15"/>
          <table:table-cell table:style-name="ce107" table:number-columns-repeated="16352"/>
        </table:table-row>
        <table:table-row table:style-name="ro18">
          <table:table-cell table:style-name="ce45" office:value-type="string" calcext:value-type="string">
            <text:p>2025AMIF20218</text:p>
          </table:table-cell>
          <table:table-cell table:style-name="ce22" office:value-type="string" calcext:value-type="string">
            <text:p>Gemeente 's-Hertogenbosch sector Weener XL</text:p>
          </table:table-cell>
          <table:table-cell table:style-name="ce31" office:value-type="string" calcext:value-type="string">
            <text:p><text:tab/></text:p>
            <text:p>Project Zelfie 2 0</text:p>
          </table:table-cell>
          <table:table-cell table:style-name="ce80" office:value-type="date" office:date-value="2026-01-01" calcext:value-type="date">
            <text:p>1-1-2026</text:p>
          </table:table-cell>
          <table:table-cell table:style-name="ce80" office:value-type="date" office:date-value="2028-12-31" calcext:value-type="date">
            <text:p>31-12-2028</text:p>
          </table:table-cell>
          <table:table-cell table:style-name="ce51" table:formula="of:=SUM(([.E86]-[.D86])/30.42)" office:value-type="float" office:value="35.9960552268245" calcext:value-type="float">
            <text:p>36</text:p>
          </table:table-cell>
          <table:table-cell table:style-name="ce31" office:value-type="string" calcext:value-type="string">
            <text:p>AMIF</text:p>
          </table:table-cell>
          <table:table-cell table:style-name="ce31" office:value-type="string" calcext:value-type="string">
            <text:p>2. Legale migratie en integratie</text:p>
          </table:table-cell>
          <table:table-cell table:style-name="ce74" office:value-type="currency" office:currency="EUR" office:value="749981" calcext:value-type="currency">
            <text:p>€ 749.981</text:p>
          </table:table-cell>
          <table:table-cell table:style-name="ce74" office:value-type="currency" office:currency="EUR" office:value="674982" calcext:value-type="currency">
            <text:p>€ 674.982</text:p>
          </table:table-cell>
          <table:table-cell table:style-name="ce102" table:formula="of:=SUM([.J86]/[.I86])" office:value-type="percentage" office:value="0.899998799969599" calcext:value-type="percentage">
            <text:p>90%</text:p>
          </table:table-cell>
          <table:table-cell table:style-name="ce74" table:number-columns-repeated="2"/>
          <table:table-cell table:style-name="ce112"/>
          <table:table-cell table:style-name="ce31" office:value-type="string" calcext:value-type="string">
            <text:p>Nederland</text:p>
          </table:table-cell>
          <table:table-cell table:style-name="ce31" office:value-type="string" calcext:value-type="string">
            <text:p>1. Ontwikkeling van integratiestrategieën</text:p>
            <text:p>4. Integratiemaatregelen — taalcursussen</text:p>
            <text:p>5. Integratiemaatregelen — inburgeringscursussen en andere opleiding</text:p>
            <text:p>6. Integratiemaatregelen — introductie in, deelname aan en uitwisseling met de gastsamenleving</text:p>
          </table:table-cell>
          <table:table-cell table:style-name="ce31" office:value-type="string" calcext:value-type="string">
            <text:p>Zie tabblad projectbeschrijving</text:p>
          </table:table-cell>
          <table:table-cell table:number-columns-repeated="15"/>
          <table:table-cell table:style-name="ce107" table:number-columns-repeated="16352"/>
        </table:table-row>
        <table:table-row table:style-name="ro6">
          <table:table-cell table:style-name="ce45" office:value-type="string" calcext:value-type="string">
            <text:p>2025AMIF20219</text:p>
          </table:table-cell>
          <table:table-cell table:style-name="ce22" office:value-type="string" calcext:value-type="string">
            <text:p>Buddy to Buddy</text:p>
          </table:table-cell>
          <table:table-cell table:style-name="ce31" office:value-type="string" calcext:value-type="string">
            <text:p><text:tab/></text:p>
            <text:p>Buddy to Buddy Connect - Fase II</text:p>
          </table:table-cell>
          <table:table-cell table:style-name="ce80" office:value-type="date" office:date-value="2026-04-01" calcext:value-type="date">
            <text:p>1-4-2026</text:p>
          </table:table-cell>
          <table:table-cell table:style-name="ce80" office:value-type="date" office:date-value="2029-03-31" calcext:value-type="date">
            <text:p>31-3-2029</text:p>
          </table:table-cell>
          <table:table-cell table:style-name="ce51" table:formula="of:=SUM(([.E87]-[.D87])/30.42)" office:value-type="float" office:value="35.9960552268245" calcext:value-type="float">
            <text:p>36</text:p>
          </table:table-cell>
          <table:table-cell table:style-name="ce31" office:value-type="string" calcext:value-type="string">
            <text:p>AMIF</text:p>
          </table:table-cell>
          <table:table-cell table:style-name="ce31" office:value-type="string" calcext:value-type="string">
            <text:p>2. Legale migratie en integratie</text:p>
          </table:table-cell>
          <table:table-cell table:style-name="ce74" office:value-type="currency" office:currency="EUR" office:value="748440" calcext:value-type="currency">
            <text:p>€ 748.440</text:p>
          </table:table-cell>
          <table:table-cell table:style-name="ce74" office:value-type="currency" office:currency="EUR" office:value="673596" calcext:value-type="currency">
            <text:p>€ 673.596</text:p>
          </table:table-cell>
          <table:table-cell table:style-name="ce102" table:formula="of:=SUM([.J87]/[.I87])" office:value-type="percentage" office:value="0.9" calcext:value-type="percentage">
            <text:p>90%</text:p>
          </table:table-cell>
          <table:table-cell table:style-name="ce74" table:number-columns-repeated="2"/>
          <table:table-cell table:style-name="ce112"/>
          <table:table-cell table:style-name="ce31" office:value-type="string" calcext:value-type="string">
            <text:p>Nederland</text:p>
          </table:table-cell>
          <table:table-cell table:style-name="ce31" office:value-type="string" calcext:value-type="string">
            <text:p>6. Integratiemaatregelen — introductie in, deelname aan en uitwisseling met de gastsamenleving</text:p>
          </table:table-cell>
          <table:table-cell table:style-name="ce31" office:value-type="string" calcext:value-type="string">
            <text:p>Zie tabblad projectbeschrijving</text:p>
          </table:table-cell>
          <table:table-cell table:number-columns-repeated="15"/>
          <table:table-cell table:style-name="ce107" table:number-columns-repeated="16352"/>
        </table:table-row>
        <table:table-row table:style-name="ro6">
          <table:table-cell table:style-name="ce45" office:value-type="string" calcext:value-type="string">
            <text:p>2025AMIF20221</text:p>
          </table:table-cell>
          <table:table-cell table:style-name="ce31" office:value-type="string" calcext:value-type="string">
            <text:p><text:tab/></text:p>
            <text:p>Gemeente Assen</text:p>
          </table:table-cell>
          <table:table-cell table:style-name="ce31" office:value-type="string" calcext:value-type="string">
            <text:p>Snellere Start Sterkere Toekomst bewoners azc</text:p>
          </table:table-cell>
          <table:table-cell table:style-name="ce80" office:value-type="date" office:date-value="2025-06-01" calcext:value-type="date">
            <text:p>1-6-2025</text:p>
          </table:table-cell>
          <table:table-cell table:style-name="ce80" office:value-type="date" office:date-value="2028-05-31" calcext:value-type="date">
            <text:p>31-5-2028</text:p>
          </table:table-cell>
          <table:table-cell table:style-name="ce51" table:formula="of:=SUM(([.E88]-[.D88])/30.42)" office:value-type="float" office:value="35.9960552268245" calcext:value-type="float">
            <text:p>36</text:p>
          </table:table-cell>
          <table:table-cell table:style-name="ce31" office:value-type="string" calcext:value-type="string">
            <text:p>AMIF</text:p>
          </table:table-cell>
          <table:table-cell table:style-name="ce31" office:value-type="string" calcext:value-type="string">
            <text:p>2. Legale migratie en integratie</text:p>
          </table:table-cell>
          <table:table-cell table:style-name="ce74" office:value-type="currency" office:currency="EUR" office:value="749786" calcext:value-type="currency">
            <text:p>€ 749.786</text:p>
          </table:table-cell>
          <table:table-cell table:style-name="ce74" office:value-type="currency" office:currency="EUR" office:value="674807" calcext:value-type="currency">
            <text:p>€ 674.807</text:p>
          </table:table-cell>
          <table:table-cell table:style-name="ce102" table:formula="of:=SUM([.J88]/[.I88])" office:value-type="percentage" office:value="0.899999466514445" calcext:value-type="percentage">
            <text:p>90%</text:p>
          </table:table-cell>
          <table:table-cell table:style-name="ce74" table:number-columns-repeated="2"/>
          <table:table-cell table:style-name="ce112"/>
          <table:table-cell table:style-name="ce31" office:value-type="string" calcext:value-type="string">
            <text:p>Nederland</text:p>
          </table:table-cell>
          <table:table-cell table:style-name="ce31" office:value-type="string" calcext:value-type="string">
            <text:p>6. Integratiemaatregelen — introductie in, deelname aan en uitwisseling met de gastsamenleving </text:p>
          </table:table-cell>
          <table:table-cell table:style-name="ce31" office:value-type="string" calcext:value-type="string">
            <text:p>Zie tabblad projectbeschrijving</text:p>
          </table:table-cell>
          <table:table-cell table:number-columns-repeated="15"/>
          <table:table-cell table:style-name="ce107" table:number-columns-repeated="16352"/>
        </table:table-row>
        <table:table-row table:style-name="ro10">
          <table:table-cell table:style-name="ce50" office:value-type="string" calcext:value-type="string">
            <text:p>2025AMIF20223</text:p>
          </table:table-cell>
          <table:table-cell table:style-name="ce31" office:value-type="string" calcext:value-type="string">
            <text:p>Gemeente 's-Hertogenbosch sector Weener XL</text:p>
          </table:table-cell>
          <table:table-cell table:style-name="ce31" office:value-type="string" calcext:value-type="string">
            <text:p><text:tab/></text:p>
            <text:p>Project J_ROUTE</text:p>
          </table:table-cell>
          <table:table-cell table:style-name="ce80" office:value-type="date" office:date-value="2025-05-15" calcext:value-type="date">
            <text:p>15-5-2025</text:p>
          </table:table-cell>
          <table:table-cell table:style-name="ce80" office:value-type="date" office:date-value="2028-05-14" calcext:value-type="date">
            <text:p>14-5-2028</text:p>
          </table:table-cell>
          <table:table-cell table:style-name="ce51" table:formula="of:=SUM(([.E89]-[.D89])/30.42)" office:value-type="float" office:value="35.9960552268245" calcext:value-type="float">
            <text:p>36</text:p>
          </table:table-cell>
          <table:table-cell table:style-name="ce31" office:value-type="string" calcext:value-type="string">
            <text:p>AMIF</text:p>
          </table:table-cell>
          <table:table-cell table:style-name="ce31" office:value-type="string" calcext:value-type="string">
            <text:p>2. Legale migratie en integratie</text:p>
          </table:table-cell>
          <table:table-cell table:style-name="ce74" office:value-type="currency" office:currency="EUR" office:value="999934" calcext:value-type="currency">
            <text:p>€ 999.934</text:p>
          </table:table-cell>
          <table:table-cell table:style-name="ce74" office:value-type="currency" office:currency="EUR" office:value="899940" calcext:value-type="currency">
            <text:p>€ 899.940</text:p>
          </table:table-cell>
          <table:table-cell table:style-name="ce102" table:formula="of:=SUM([.J89]/[.I89])" office:value-type="percentage" office:value="0.899999399960397" calcext:value-type="percentage">
            <text:p>90%</text:p>
          </table:table-cell>
          <table:table-cell table:style-name="ce74" table:number-columns-repeated="2"/>
          <table:table-cell table:style-name="ce112"/>
          <table:table-cell table:style-name="ce31" office:value-type="string" calcext:value-type="string">
            <text:p>Nederland</text:p>
          </table:table-cell>
          <table:table-cell table:style-name="ce31" office:value-type="string" calcext:value-type="string">
            <text:p>1. Ontwikkeling van integratiestrategieën</text:p>
            <text:p>4. Integratiemaatregelen — taalcursussen </text:p>
            <text:p>5. Integratiemaatregelen — inburgeringscursussen en andere opleiding</text:p>
            <text:p>6. Integratiemaatregelen — introductie in, deelname aan en uitwisseling met de gastsamenleving</text:p>
            <text:p>11. Kwetsbare personen, waaronder niet-begeleide minderjarigen </text:p>
          </table:table-cell>
          <table:table-cell table:style-name="ce31" office:value-type="string" calcext:value-type="string">
            <text:p>Zie tabblad projectbeschrijving</text:p>
          </table:table-cell>
          <table:table-cell table:number-columns-repeated="15"/>
          <table:table-cell table:style-name="ce107" table:number-columns-repeated="16352"/>
        </table:table-row>
        <table:table-row table:style-name="ro17">
          <table:table-cell table:style-name="ce45" office:value-type="string" calcext:value-type="string">
            <text:p>2025AMIF20224</text:p>
          </table:table-cell>
          <table:table-cell table:style-name="ce31" office:value-type="string" calcext:value-type="string">
            <text:p>Stichting voor Vluchteling-Studenten UAF (University Assistance Fund)</text:p>
          </table:table-cell>
          <table:table-cell table:style-name="ce31" office:value-type="string" calcext:value-type="string">
            <text:p>Taalversnellingsprogramma UAF Academy</text:p>
          </table:table-cell>
          <table:table-cell table:style-name="ce80" office:value-type="date" office:date-value="2025-11-01" calcext:value-type="date">
            <text:p>1-11-2025</text:p>
          </table:table-cell>
          <table:table-cell table:style-name="ce80" office:value-type="date" office:date-value="2027-12-31" calcext:value-type="date">
            <text:p>31-12-2027</text:p>
          </table:table-cell>
          <table:table-cell table:style-name="ce51" table:formula="of:=SUM(([.E90]-[.D90])/30.42)" office:value-type="float" office:value="25.9697567389875" calcext:value-type="float">
            <text:p>26</text:p>
          </table:table-cell>
          <table:table-cell table:style-name="ce31" office:value-type="string" calcext:value-type="string">
            <text:p>AMIF</text:p>
          </table:table-cell>
          <table:table-cell table:style-name="ce31" office:value-type="string" calcext:value-type="string">
            <text:p>2. Legale migratie en integratie</text:p>
          </table:table-cell>
          <table:table-cell table:style-name="ce74" office:value-type="currency" office:currency="EUR" office:value="749973" calcext:value-type="currency">
            <text:p>€ 749.973</text:p>
          </table:table-cell>
          <table:table-cell table:style-name="ce74" office:value-type="currency" office:currency="EUR" office:value="674975" calcext:value-type="currency">
            <text:p>€ 674.975</text:p>
          </table:table-cell>
          <table:table-cell table:style-name="ce102" table:formula="of:=SUM([.J90]/[.I90])" office:value-type="percentage" office:value="0.899999066633066" calcext:value-type="percentage">
            <text:p>90%</text:p>
          </table:table-cell>
          <table:table-cell table:style-name="ce74" table:number-columns-repeated="2"/>
          <table:table-cell table:style-name="ce112"/>
          <table:table-cell table:style-name="ce31" office:value-type="string" calcext:value-type="string">
            <text:p>Nederland</text:p>
          </table:table-cell>
          <table:table-cell table:style-name="ce31" office:value-type="string" calcext:value-type="string">
            <text:p>1. Ontwikkeling van integratiestrategieën </text:p>
            <text:p>4. Integratiemaatregelen — taalcursussen </text:p>
            <text:p>6. Integratiemaatregelen — introductie in, deelname aan en uitwisseling met de gastsamenleving </text:p>
          </table:table-cell>
          <table:table-cell table:style-name="ce31" office:value-type="string" calcext:value-type="string">
            <text:p>Zie tabblad projectbeschrijving</text:p>
          </table:table-cell>
          <table:table-cell table:number-columns-repeated="15"/>
          <table:table-cell table:style-name="ce107" table:number-columns-repeated="16352"/>
        </table:table-row>
        <table:table-row table:style-name="ro8">
          <table:table-cell table:style-name="ce45" office:value-type="string" calcext:value-type="string">
            <text:p>2025AMIF20226</text:p>
          </table:table-cell>
          <table:table-cell table:style-name="ce22" office:value-type="string" calcext:value-type="string">
            <text:p>Gemeente Utrecht</text:p>
          </table:table-cell>
          <table:table-cell table:style-name="ce31" office:value-type="string" calcext:value-type="string">
            <text:p><text:tab/></text:p>
            <text:p>You-Track</text:p>
          </table:table-cell>
          <table:table-cell table:style-name="ce80" office:value-type="date" office:date-value="2026-01-19" calcext:value-type="date">
            <text:p>19-1-2026</text:p>
          </table:table-cell>
          <table:table-cell table:style-name="ce80" office:value-type="date" office:date-value="2028-07-18" calcext:value-type="date">
            <text:p>18-7-2028</text:p>
          </table:table-cell>
          <table:table-cell table:style-name="ce51" table:formula="of:=SUM(([.E91]-[.D91])/30.42)" office:value-type="float" office:value="29.9474030243261" calcext:value-type="float">
            <text:p>30</text:p>
          </table:table-cell>
          <table:table-cell table:style-name="ce31" office:value-type="string" calcext:value-type="string">
            <text:p>AMIF</text:p>
          </table:table-cell>
          <table:table-cell table:style-name="ce31" office:value-type="string" calcext:value-type="string">
            <text:p>2. Legale migratie en integratie</text:p>
          </table:table-cell>
          <table:table-cell table:style-name="ce74" office:value-type="currency" office:currency="EUR" office:value="750000" calcext:value-type="currency">
            <text:p>€ 750.000</text:p>
          </table:table-cell>
          <table:table-cell table:style-name="ce74" office:value-type="currency" office:currency="EUR" office:value="675000" calcext:value-type="currency">
            <text:p>€ 675.000</text:p>
          </table:table-cell>
          <table:table-cell table:style-name="ce102" table:formula="of:=SUM([.J91]/[.I91])" office:value-type="percentage" office:value="0.9" calcext:value-type="percentage">
            <text:p>90%</text:p>
          </table:table-cell>
          <table:table-cell table:style-name="ce74" table:number-columns-repeated="2"/>
          <table:table-cell table:style-name="ce112"/>
          <table:table-cell table:style-name="ce31" office:value-type="string" calcext:value-type="string">
            <text:p>Nederland</text:p>
          </table:table-cell>
          <table:table-cell table:style-name="ce31" office:value-type="string" calcext:value-type="string">
            <text:p>5. Integratiemaatregelen — inburgeringscursussen en andere opleiding</text:p>
          </table:table-cell>
          <table:table-cell table:style-name="ce31" office:value-type="string" calcext:value-type="string">
            <text:p>Zie tabblad projectbeschrijving</text:p>
          </table:table-cell>
          <table:table-cell table:number-columns-repeated="15"/>
          <table:table-cell table:style-name="ce107" table:number-columns-repeated="16352"/>
        </table:table-row>
        <table:table-row table:style-name="ro6">
          <table:table-cell table:style-name="ce45" office:value-type="string" calcext:value-type="string">
            <text:p>2025AMIF20227</text:p>
          </table:table-cell>
          <table:table-cell table:style-name="ce31" office:value-type="string" calcext:value-type="string">
            <text:p><text:tab/></text:p>
            <text:p>Gemeente Den Haag</text:p>
          </table:table-cell>
          <table:table-cell table:style-name="ce31" office:value-type="string" calcext:value-type="string">
            <text:p><text:tab/></text:p>
            <text:p>Online leren voor de inburgering</text:p>
          </table:table-cell>
          <table:table-cell table:style-name="ce80" office:value-type="date" office:date-value="2026-01-01" calcext:value-type="date">
            <text:p>1-1-2026</text:p>
          </table:table-cell>
          <table:table-cell table:style-name="ce80" office:value-type="date" office:date-value="2028-01-01" calcext:value-type="date">
            <text:p>1-1-2028</text:p>
          </table:table-cell>
          <table:table-cell table:style-name="ce51" table:formula="of:=SUM(([.E92]-[.D92])/30.42)" office:value-type="float" office:value="23.9973701512163" calcext:value-type="float">
            <text:p>24</text:p>
          </table:table-cell>
          <table:table-cell table:style-name="ce31" office:value-type="string" calcext:value-type="string">
            <text:p>AMIF</text:p>
          </table:table-cell>
          <table:table-cell table:style-name="ce31" office:value-type="string" calcext:value-type="string">
            <text:p>2. Legale migratie en integratie</text:p>
          </table:table-cell>
          <table:table-cell table:style-name="ce74" office:value-type="currency" office:currency="EUR" office:value="499962" calcext:value-type="currency">
            <text:p>€ 499.962</text:p>
          </table:table-cell>
          <table:table-cell table:style-name="ce74" office:value-type="currency" office:currency="EUR" office:value="449965" calcext:value-type="currency">
            <text:p>€ 449.965</text:p>
          </table:table-cell>
          <table:table-cell table:style-name="ce102" table:formula="of:=SUM([.J92]/[.I92])" office:value-type="percentage" office:value="0.899998399878391" calcext:value-type="percentage">
            <text:p>90%</text:p>
          </table:table-cell>
          <table:table-cell table:style-name="ce74" table:number-columns-repeated="2"/>
          <table:table-cell table:style-name="ce112"/>
          <table:table-cell table:style-name="ce31" office:value-type="string" calcext:value-type="string">
            <text:p>Nederland</text:p>
          </table:table-cell>
          <table:table-cell table:style-name="ce31" office:value-type="string" calcext:value-type="string">
            <text:p>1. Ontwikkeling van integratiestrategieën</text:p>
            <text:p>4. Integratiemaatregelen — taalcursussen</text:p>
          </table:table-cell>
          <table:table-cell table:style-name="ce31" office:value-type="string" calcext:value-type="string">
            <text:p>Zie tabblad projectbeschrijving</text:p>
          </table:table-cell>
          <table:table-cell table:number-columns-repeated="15"/>
          <table:table-cell table:style-name="ce107" table:number-columns-repeated="16352"/>
        </table:table-row>
        <table:table-row table:style-name="ro15">
          <table:table-cell table:style-name="ce45" office:value-type="string" calcext:value-type="string">
            <text:p>2025AMIF20228</text:p>
          </table:table-cell>
          <table:table-cell table:style-name="ce22" office:value-type="string" calcext:value-type="string">
            <text:p>Gemeente Maastricht</text:p>
          </table:table-cell>
          <table:table-cell table:style-name="ce31" office:value-type="string" calcext:value-type="string">
            <text:p><text:tab/></text:p>
            <text:p>Duaal Traject Maastricht MaakTalent</text:p>
          </table:table-cell>
          <table:table-cell table:style-name="ce80" office:value-type="date" office:date-value="2025-10-01" calcext:value-type="date">
            <text:p>1-10-2025</text:p>
          </table:table-cell>
          <table:table-cell table:style-name="ce80" office:value-type="date" office:date-value="2028-09-30" calcext:value-type="date">
            <text:p>30-9-2028</text:p>
          </table:table-cell>
          <table:table-cell table:style-name="ce51" table:formula="of:=SUM(([.E93]-[.D93])/30.42)" office:value-type="float" office:value="35.9960552268245" calcext:value-type="float">
            <text:p>36</text:p>
          </table:table-cell>
          <table:table-cell table:style-name="ce31" office:value-type="string" calcext:value-type="string">
            <text:p>AMIF</text:p>
          </table:table-cell>
          <table:table-cell table:style-name="ce31" office:value-type="string" calcext:value-type="string">
            <text:p>2. Legale migratie en integratie</text:p>
          </table:table-cell>
          <table:table-cell table:style-name="ce74" office:value-type="currency" office:currency="EUR" office:value="506559" calcext:value-type="currency">
            <text:p>€ 506.559</text:p>
          </table:table-cell>
          <table:table-cell table:style-name="ce74" office:value-type="currency" office:currency="EUR" office:value="455903" calcext:value-type="currency">
            <text:p>€ 455.903</text:p>
          </table:table-cell>
          <table:table-cell table:style-name="ce102" table:formula="of:=SUM([.J93]/[.I93])" office:value-type="percentage" office:value="0.899999802589629" calcext:value-type="percentage">
            <text:p>90%</text:p>
          </table:table-cell>
          <table:table-cell table:style-name="ce74" table:number-columns-repeated="2"/>
          <table:table-cell table:style-name="ce112"/>
          <table:table-cell table:style-name="ce31" office:value-type="string" calcext:value-type="string">
            <text:p>Nederland</text:p>
          </table:table-cell>
          <table:table-cell table:style-name="ce31" office:value-type="string" calcext:value-type="string">
            <text:p>3. Integratiemaatregelen — informatie en oriëntatie, éénloketsystemen </text:p>
            <text:p>4. Integratiemaatregelen — taalcursussen</text:p>
            <text:p>5. Integratiemaatregelen — inburgeringscursussen en andere opleiding </text:p>
            <text:p>6. Integratiemaatregelen — introductie in, deelname aan en uitwisseling met de gastsamenleving </text:p>
          </table:table-cell>
          <table:table-cell table:style-name="ce31" office:value-type="string" calcext:value-type="string">
            <text:p>Zie tabblad projectbeschrijving</text:p>
          </table:table-cell>
          <table:table-cell table:number-columns-repeated="15"/>
          <table:table-cell table:style-name="ce107" table:number-columns-repeated="16352"/>
        </table:table-row>
        <table:table-row table:style-name="ro9">
          <table:table-cell table:style-name="ce45" office:value-type="string" calcext:value-type="string">
            <text:p>2025AMIF20229</text:p>
          </table:table-cell>
          <table:table-cell table:style-name="ce22" office:value-type="string" calcext:value-type="string">
            <text:p>Gemeente Goes</text:p>
          </table:table-cell>
          <table:table-cell table:style-name="ce31" office:value-type="string" calcext:value-type="string">
            <text:p><text:tab/></text:p>
            <text:p>Werk versterkt in Zeeland</text:p>
          </table:table-cell>
          <table:table-cell table:style-name="ce80" office:value-type="date" office:date-value="2025-10-01" calcext:value-type="date">
            <text:p>1-10-2025</text:p>
          </table:table-cell>
          <table:table-cell table:style-name="ce80" office:value-type="date" office:date-value="2028-09-30" calcext:value-type="date">
            <text:p>30-9-2028</text:p>
          </table:table-cell>
          <table:table-cell table:style-name="ce51" table:formula="of:=SUM(([.E94]-[.D94])/30.42)" office:value-type="float" office:value="35.9960552268245" calcext:value-type="float">
            <text:p>36</text:p>
          </table:table-cell>
          <table:table-cell table:style-name="ce31" office:value-type="string" calcext:value-type="string">
            <text:p>AMIF</text:p>
          </table:table-cell>
          <table:table-cell table:style-name="ce31" office:value-type="string" calcext:value-type="string">
            <text:p>2. Legale migratie en integratie</text:p>
          </table:table-cell>
          <table:table-cell table:style-name="ce74" office:value-type="currency" office:currency="EUR" office:value="738448" calcext:value-type="currency">
            <text:p>€ 738.448</text:p>
          </table:table-cell>
          <table:table-cell table:style-name="ce74" office:value-type="currency" office:currency="EUR" office:value="664603" calcext:value-type="currency">
            <text:p>€ 664.603</text:p>
          </table:table-cell>
          <table:table-cell table:style-name="ce102" table:formula="of:=SUM([.J94]/[.I94])" office:value-type="percentage" office:value="0.899999729161701" calcext:value-type="percentage">
            <text:p>90%</text:p>
          </table:table-cell>
          <table:table-cell table:style-name="ce74" table:number-columns-repeated="2"/>
          <table:table-cell table:style-name="ce112"/>
          <table:table-cell table:style-name="ce31" office:value-type="string" calcext:value-type="string">
            <text:p>Nederland</text:p>
          </table:table-cell>
          <table:table-cell table:style-name="ce31" office:value-type="string" calcext:value-type="string">
            <text:p>4. Integratiemaatregelen — taalcursussen </text:p>
            <text:p>5. Integratiemaatregelen — inburgeringscursussen en andere opleiding</text:p>
            <text:p>6. Integratiemaatregelen — introductie in, deelname aan en uitwisseling met de gastsamenleving</text:p>
          </table:table-cell>
          <table:table-cell table:style-name="ce31" office:value-type="string" calcext:value-type="string">
            <text:p>Zie tabblad projectbeschrijving</text:p>
          </table:table-cell>
          <table:table-cell table:number-columns-repeated="15"/>
          <table:table-cell table:style-name="ce107" table:number-columns-repeated="16352"/>
        </table:table-row>
        <table:table-row table:style-name="ro17">
          <table:table-cell table:style-name="ce45" office:value-type="string" calcext:value-type="string">
            <text:p>2025AMIF20230</text:p>
          </table:table-cell>
          <table:table-cell table:style-name="ce31" office:value-type="string" calcext:value-type="string">
            <text:p>Gemeente 's-Hertogenbosch sector Weener XL</text:p>
          </table:table-cell>
          <table:table-cell table:style-name="ce31" office:value-type="string" calcext:value-type="string">
            <text:p><text:tab/></text:p>
            <text:p>Project Startkracht</text:p>
          </table:table-cell>
          <table:table-cell table:style-name="ce80" office:value-type="date" office:date-value="2025-10-01" calcext:value-type="date">
            <text:p>1-10-2025</text:p>
          </table:table-cell>
          <table:table-cell table:style-name="ce80" office:value-type="date" office:date-value="2028-04-01" calcext:value-type="date">
            <text:p>1-4-2028</text:p>
          </table:table-cell>
          <table:table-cell table:style-name="ce51" table:formula="of:=SUM(([.E95]-[.D95])/30.42)" office:value-type="float" office:value="30.0131492439185" calcext:value-type="float">
            <text:p>30</text:p>
          </table:table-cell>
          <table:table-cell table:style-name="ce31" office:value-type="string" calcext:value-type="string">
            <text:p>AMIF</text:p>
          </table:table-cell>
          <table:table-cell table:style-name="ce31" office:value-type="string" calcext:value-type="string">
            <text:p>2. Legale migratie en integratie</text:p>
          </table:table-cell>
          <table:table-cell table:style-name="ce74" office:value-type="currency" office:currency="EUR" office:value="749980" calcext:value-type="currency">
            <text:p>€ 749.980</text:p>
          </table:table-cell>
          <table:table-cell table:style-name="ce74" office:value-type="currency" office:currency="EUR" office:value="674982" calcext:value-type="currency">
            <text:p>€ 674.982</text:p>
          </table:table-cell>
          <table:table-cell table:style-name="ce102" table:formula="of:=SUM([.J95]/[.I95])" office:value-type="percentage" office:value="0.9" calcext:value-type="percentage">
            <text:p>90%</text:p>
          </table:table-cell>
          <table:table-cell table:style-name="ce74" table:number-columns-repeated="2"/>
          <table:table-cell table:style-name="ce112"/>
          <table:table-cell table:style-name="ce31" office:value-type="string" calcext:value-type="string">
            <text:p>Nederland</text:p>
          </table:table-cell>
          <table:table-cell table:style-name="ce31" office:value-type="string" calcext:value-type="string">
            <text:p>1. Ontwikkeling van integratiestrategieën </text:p>
            <text:p>3. Integratiemaatregelen — informatie en oriëntatie, éénloketsystemen</text:p>
            <text:p>5. Integratiemaatregelen — inburgeringscursussen en andere opleiding </text:p>
          </table:table-cell>
          <table:table-cell table:style-name="ce31" office:value-type="string" calcext:value-type="string">
            <text:p>Zie tabblad projectbeschrijving</text:p>
          </table:table-cell>
          <table:table-cell table:number-columns-repeated="15"/>
          <table:table-cell table:style-name="ce107" table:number-columns-repeated="16352"/>
        </table:table-row>
        <table:table-row table:style-name="ro6">
          <table:table-cell table:style-name="ce45" office:value-type="string" calcext:value-type="string">
            <text:p>2025AMIF20232</text:p>
          </table:table-cell>
          <table:table-cell table:style-name="ce31" office:value-type="string" calcext:value-type="string">
            <text:p><text:tab/></text:p>
            <text:p>Stichting Refugees Forward</text:p>
          </table:table-cell>
          <table:table-cell table:style-name="ce31" office:value-type="string" calcext:value-type="string">
            <text:p>Integratie via ondernemerschap met Forward-Inc</text:p>
          </table:table-cell>
          <table:table-cell table:style-name="ce80" office:value-type="date" office:date-value="2026-01-01" calcext:value-type="date">
            <text:p>1-1-2026</text:p>
          </table:table-cell>
          <table:table-cell table:style-name="ce80" office:value-type="date" office:date-value="2028-12-31" calcext:value-type="date">
            <text:p>31-12-2028</text:p>
          </table:table-cell>
          <table:table-cell table:style-name="ce51" table:formula="of:=SUM(([.E96]-[.D96])/30.42)" office:value-type="float" office:value="35.9960552268245" calcext:value-type="float">
            <text:p>36</text:p>
          </table:table-cell>
          <table:table-cell table:style-name="ce31" office:value-type="string" calcext:value-type="string">
            <text:p>AMIF</text:p>
          </table:table-cell>
          <table:table-cell table:style-name="ce31" office:value-type="string" calcext:value-type="string">
            <text:p>2. Legale migratie en integratie</text:p>
          </table:table-cell>
          <table:table-cell table:style-name="ce74" office:value-type="currency" office:currency="EUR" office:value="745568" calcext:value-type="currency">
            <text:p>€ 745.568</text:p>
          </table:table-cell>
          <table:table-cell table:style-name="ce74" office:value-type="currency" office:currency="EUR" office:value="671011" calcext:value-type="currency">
            <text:p>€ 671.011</text:p>
          </table:table-cell>
          <table:table-cell table:style-name="ce102" table:formula="of:=SUM([.J96]/[.I96])" office:value-type="percentage" office:value="0.899999731748144" calcext:value-type="percentage">
            <text:p>90%</text:p>
          </table:table-cell>
          <table:table-cell table:style-name="ce74" table:number-columns-repeated="2"/>
          <table:table-cell table:style-name="ce112"/>
          <table:table-cell table:style-name="ce31" office:value-type="string" calcext:value-type="string">
            <text:p>Nederland</text:p>
          </table:table-cell>
          <table:table-cell table:style-name="ce31" office:value-type="string" calcext:value-type="string">
            <text:p>6. Integratiemaatregelen — introductie in, deelname aan en uitwisseling met de gastsamenleving</text:p>
          </table:table-cell>
          <table:table-cell table:style-name="ce31" office:value-type="string" calcext:value-type="string">
            <text:p>Zie tabblad projectbeschrijving</text:p>
          </table:table-cell>
          <table:table-cell table:number-columns-repeated="15"/>
          <table:table-cell table:style-name="ce107" table:number-columns-repeated="16352"/>
        </table:table-row>
        <table:table-row table:style-name="ro7">
          <table:table-cell table:style-name="ce45" office:value-type="string" calcext:value-type="string">
            <text:p>2025AMIF20240</text:p>
          </table:table-cell>
          <table:table-cell table:style-name="ce31" office:value-type="string" calcext:value-type="string">
            <text:p><text:tab/></text:p>
            <text:p>Stichting Op Weg Naar Werk</text:p>
          </table:table-cell>
          <table:table-cell table:style-name="ce31" office:value-type="string" calcext:value-type="string">
            <text:p><text:tab/></text:p>
            <text:p>Deel van het Geheel - Participatie in Praktijk</text:p>
          </table:table-cell>
          <table:table-cell table:style-name="ce80" office:value-type="date" office:date-value="2025-12-01" calcext:value-type="date">
            <text:p>1-12-2025</text:p>
          </table:table-cell>
          <table:table-cell table:style-name="ce80" office:value-type="date" office:date-value="2027-11-30" calcext:value-type="date">
            <text:p>30-11-2027</text:p>
          </table:table-cell>
          <table:table-cell table:style-name="ce51" table:formula="of:=SUM(([.E97]-[.D97])/30.42)" office:value-type="float" office:value="23.9644970414201" calcext:value-type="float">
            <text:p>24</text:p>
          </table:table-cell>
          <table:table-cell table:style-name="ce31" office:value-type="string" calcext:value-type="string">
            <text:p>AMIF</text:p>
          </table:table-cell>
          <table:table-cell table:style-name="ce31" office:value-type="string" calcext:value-type="string">
            <text:p>2. Legale migratie en integratie</text:p>
          </table:table-cell>
          <table:table-cell table:style-name="ce74" office:value-type="currency" office:currency="EUR" office:value="749070" calcext:value-type="currency">
            <text:p>€ 749.070</text:p>
          </table:table-cell>
          <table:table-cell table:style-name="ce74" office:value-type="currency" office:currency="EUR" office:value="674163" calcext:value-type="currency">
            <text:p>€ 674.163</text:p>
          </table:table-cell>
          <table:table-cell table:style-name="ce102" table:formula="of:=SUM([.J97]/[.I97])" office:value-type="percentage" office:value="0.9" calcext:value-type="percentage">
            <text:p>90%</text:p>
          </table:table-cell>
          <table:table-cell table:style-name="ce74" table:number-columns-repeated="2"/>
          <table:table-cell table:style-name="ce112"/>
          <table:table-cell table:style-name="ce31" office:value-type="string" calcext:value-type="string">
            <text:p>Nerderland</text:p>
          </table:table-cell>
          <table:table-cell table:style-name="ce31" office:value-type="string" calcext:value-type="string">
            <text:p>6. Integratiemaatregelen — introductie in, deelname aan en uitwisseling met de gastsamenleving</text:p>
            <text:p>7. Integratiemaatregelen — basisbehoeften </text:p>
          </table:table-cell>
          <table:table-cell table:style-name="ce31" office:value-type="string" calcext:value-type="string">
            <text:p>Zie tabblad projectbeschrijving</text:p>
          </table:table-cell>
          <table:table-cell table:number-columns-repeated="15"/>
          <table:table-cell table:style-name="ce107" table:number-columns-repeated="16352"/>
        </table:table-row>
        <table:table-row table:style-name="ro8">
          <table:table-cell table:style-name="ce45" office:value-type="string" calcext:value-type="string">
            <text:p>2025AMIF20243</text:p>
          </table:table-cell>
          <table:table-cell table:style-name="ce31" office:value-type="string" calcext:value-type="string">
            <text:p>Stichting Multicultureel Vrouwencentrum Jasmijn</text:p>
          </table:table-cell>
          <table:table-cell table:style-name="ce31" office:value-type="string" calcext:value-type="string">
            <text:p>Gezond integreren - Sterk participeren</text:p>
          </table:table-cell>
          <table:table-cell table:style-name="ce80" office:value-type="date" office:date-value="2026-01-01" calcext:value-type="date">
            <text:p>1-1-2026</text:p>
          </table:table-cell>
          <table:table-cell table:style-name="ce80" office:value-type="date" office:date-value="2028-12-31" calcext:value-type="date">
            <text:p>31-12-2028</text:p>
          </table:table-cell>
          <table:table-cell table:style-name="ce51" table:formula="of:=SUM(([.E98]-[.D98])/30.42)" office:value-type="float" office:value="35.9960552268245" calcext:value-type="float">
            <text:p>36</text:p>
          </table:table-cell>
          <table:table-cell table:style-name="ce31" office:value-type="string" calcext:value-type="string">
            <text:p>AMIF</text:p>
          </table:table-cell>
          <table:table-cell table:style-name="ce31" office:value-type="string" calcext:value-type="string">
            <text:p>2. Legale migratie en integratie</text:p>
          </table:table-cell>
          <table:table-cell table:style-name="ce74" office:value-type="currency" office:currency="EUR" office:value="749044" calcext:value-type="currency">
            <text:p>€ 749.044</text:p>
          </table:table-cell>
          <table:table-cell table:style-name="ce74" office:value-type="currency" office:currency="EUR" office:value="674139" calcext:value-type="currency">
            <text:p>€ 674.139</text:p>
          </table:table-cell>
          <table:table-cell table:style-name="ce102" table:formula="of:=SUM([.J98]/[.I98])" office:value-type="percentage" office:value="0.899999198978965" calcext:value-type="percentage">
            <text:p>90%</text:p>
          </table:table-cell>
          <table:table-cell table:style-name="ce74" table:number-columns-repeated="2"/>
          <table:table-cell table:style-name="ce112"/>
          <table:table-cell table:style-name="ce31" office:value-type="string" calcext:value-type="string">
            <text:p>Nederland</text:p>
          </table:table-cell>
          <table:table-cell table:style-name="ce31" office:value-type="string" calcext:value-type="string">
            <text:p>7. Integratiemaatregelen — basisbehoeften</text:p>
          </table:table-cell>
          <table:table-cell table:style-name="ce31" office:value-type="string" calcext:value-type="string">
            <text:p>Zie tabblad projectbeschrijving</text:p>
          </table:table-cell>
          <table:table-cell table:number-columns-repeated="15"/>
          <table:table-cell table:style-name="ce107" table:number-columns-repeated="16352"/>
        </table:table-row>
        <table:table-row table:style-name="ro17">
          <table:table-cell table:style-name="ce45" office:value-type="string" calcext:value-type="string">
            <text:p>2025AMIF20244</text:p>
          </table:table-cell>
          <table:table-cell table:style-name="ce31" office:value-type="string" calcext:value-type="string">
            <text:p><text:tab/></text:p>
            <text:p>WSP Parkstad</text:p>
          </table:table-cell>
          <table:table-cell table:style-name="ce31" office:value-type="string" calcext:value-type="string">
            <text:p><text:tab/></text:p>
            <text:p>Nieuwkomers in de Medtech</text:p>
          </table:table-cell>
          <table:table-cell table:style-name="ce80" office:value-type="date" office:date-value="2025-05-01" calcext:value-type="date">
            <text:p>1-5-2025</text:p>
          </table:table-cell>
          <table:table-cell table:style-name="ce80" office:value-type="date" office:date-value="2028-04-30" calcext:value-type="date">
            <text:p>30-4-2028</text:p>
          </table:table-cell>
          <table:table-cell table:style-name="ce51" table:formula="of:=SUM(([.E99]-[.D99])/30.42)" office:value-type="float" office:value="35.9960552268245" calcext:value-type="float">
            <text:p>36</text:p>
          </table:table-cell>
          <table:table-cell table:style-name="ce31" office:value-type="string" calcext:value-type="string">
            <text:p>AMIF</text:p>
          </table:table-cell>
          <table:table-cell table:style-name="ce31" office:value-type="string" calcext:value-type="string">
            <text:p>2. Legale migratie en integratie</text:p>
          </table:table-cell>
          <table:table-cell table:style-name="ce74" office:value-type="currency" office:currency="EUR" office:value="628680" calcext:value-type="currency">
            <text:p>€ 628.680</text:p>
          </table:table-cell>
          <table:table-cell table:style-name="ce74" office:value-type="currency" office:currency="EUR" office:value="565812" calcext:value-type="currency">
            <text:p>€ 565.812</text:p>
          </table:table-cell>
          <table:table-cell table:style-name="ce102" table:formula="of:=SUM([.J99]/[.I99])" office:value-type="percentage" office:value="0.9" calcext:value-type="percentage">
            <text:p>90%</text:p>
          </table:table-cell>
          <table:table-cell table:style-name="ce74" table:number-columns-repeated="2"/>
          <table:table-cell table:style-name="ce112"/>
          <table:table-cell table:style-name="ce31" office:value-type="string" calcext:value-type="string">
            <text:p>Nederland</text:p>
          </table:table-cell>
          <table:table-cell table:style-name="ce31" office:value-type="string" calcext:value-type="string">
            <text:p>3. Integratiemaatregelen — informatie en oriëntatie, éénloketsystemen</text:p>
            <text:p>4. Integratiemaatregelen — taalcursussen </text:p>
            <text:p>5. Integratiemaatregelen — inburgeringscursussen en andere opleiding</text:p>
          </table:table-cell>
          <table:table-cell table:style-name="ce31" office:value-type="string" calcext:value-type="string">
            <text:p>Zie tabblad projectbeschrijving</text:p>
          </table:table-cell>
          <table:table-cell table:number-columns-repeated="15"/>
          <table:table-cell table:style-name="ce107" table:number-columns-repeated="16352"/>
        </table:table-row>
        <table:table-row table:style-name="ro8">
          <table:table-cell table:style-name="ce45" office:value-type="string" calcext:value-type="string">
            <text:p>2025AMIF20246</text:p>
          </table:table-cell>
          <table:table-cell table:style-name="ce31" office:value-type="string" calcext:value-type="string">
            <text:p><text:tab/></text:p>
            <text:p>Gemeente Den Helder</text:p>
          </table:table-cell>
          <table:table-cell table:style-name="ce31" office:value-type="string" calcext:value-type="string">
            <text:p><text:tab/></text:p>
            <text:p>Vaktaal werkt</text:p>
          </table:table-cell>
          <table:table-cell table:style-name="ce106" office:value-type="date" office:date-value="2026-01-01" calcext:value-type="date">
            <text:p>1-1-2026</text:p>
          </table:table-cell>
          <table:table-cell table:style-name="ce80" office:value-type="date" office:date-value="2028-03-31" calcext:value-type="date">
            <text:p>31-3-2028</text:p>
          </table:table-cell>
          <table:table-cell table:style-name="ce51" table:formula="of:=SUM(([.E100]-[.D100])/30.42)" office:value-type="float" office:value="26.9559500328731" calcext:value-type="float">
            <text:p>27</text:p>
          </table:table-cell>
          <table:table-cell table:style-name="ce31" office:value-type="string" calcext:value-type="string">
            <text:p>AMIF</text:p>
          </table:table-cell>
          <table:table-cell table:style-name="ce31" office:value-type="string" calcext:value-type="string">
            <text:p>2. Legale migratie en integratie</text:p>
          </table:table-cell>
          <table:table-cell table:style-name="ce74" office:value-type="currency" office:currency="EUR" office:value="579691" calcext:value-type="currency">
            <text:p>€ 579.691</text:p>
          </table:table-cell>
          <table:table-cell table:style-name="ce74" office:value-type="currency" office:currency="EUR" office:value="521721" calcext:value-type="currency">
            <text:p>€ 521.721</text:p>
          </table:table-cell>
          <table:table-cell table:style-name="ce102" table:formula="of:=SUM([.J100]/[.I100])" office:value-type="percentage" office:value="0.899998447448727" calcext:value-type="percentage">
            <text:p>90%</text:p>
          </table:table-cell>
          <table:table-cell table:style-name="ce74" table:number-columns-repeated="2"/>
          <table:table-cell table:style-name="ce112"/>
          <table:table-cell table:style-name="ce31" office:value-type="string" calcext:value-type="string">
            <text:p>Nerderland</text:p>
          </table:table-cell>
          <table:table-cell table:style-name="ce31" office:value-type="string" calcext:value-type="string">
            <text:p>5. Integratiemaatregelen — inburgeringscursussen en andere opleiding </text:p>
          </table:table-cell>
          <table:table-cell table:style-name="ce31" office:value-type="string" calcext:value-type="string">
            <text:p>Zie tabblad projectbeschrijving</text:p>
          </table:table-cell>
          <table:table-cell table:number-columns-repeated="15"/>
          <table:table-cell table:style-name="ce107" table:number-columns-repeated="16352"/>
        </table:table-row>
        <table:table-row table:style-name="ro6">
          <table:table-cell table:style-name="ce45" office:value-type="string" calcext:value-type="string">
            <text:p>2025AMIF20247</text:p>
          </table:table-cell>
          <table:table-cell table:style-name="ce31" office:value-type="string" calcext:value-type="string">
            <text:p><text:tab/></text:p>
            <text:p>Gemeente Haarlem</text:p>
          </table:table-cell>
          <table:table-cell table:style-name="ce22" office:value-type="string" calcext:value-type="string">
            <text:p>Werken aan een nieuwe toekomst</text:p>
          </table:table-cell>
          <table:table-cell table:style-name="ce80" office:value-type="date" office:date-value="2026-01-01" calcext:value-type="date">
            <text:p>1-1-2026</text:p>
          </table:table-cell>
          <table:table-cell table:style-name="ce80" office:value-type="date" office:date-value="2028-02-29" calcext:value-type="date">
            <text:p>29-2-2028</text:p>
          </table:table-cell>
          <table:table-cell table:style-name="ce51" table:formula="of:=SUM(([.E101]-[.D101])/30.42)" office:value-type="float" office:value="25.9368836291913" calcext:value-type="float">
            <text:p>26</text:p>
          </table:table-cell>
          <table:table-cell table:style-name="ce31" office:value-type="string" calcext:value-type="string">
            <text:p>AMIF</text:p>
          </table:table-cell>
          <table:table-cell table:style-name="ce31" office:value-type="string" calcext:value-type="string">
            <text:p>2. Legale migratie en integratie</text:p>
          </table:table-cell>
          <table:table-cell table:style-name="ce74" office:value-type="currency" office:currency="EUR" office:value="743763" calcext:value-type="currency">
            <text:p>€ 743.763</text:p>
          </table:table-cell>
          <table:table-cell table:style-name="ce74" office:value-type="currency" office:currency="EUR" office:value="669386" calcext:value-type="currency">
            <text:p>€ 669.386</text:p>
          </table:table-cell>
          <table:table-cell table:style-name="ce102" table:formula="of:=SUM([.J101]/[.I101])" office:value-type="percentage" office:value="0.89999905883998" calcext:value-type="percentage">
            <text:p>90%</text:p>
          </table:table-cell>
          <table:table-cell table:style-name="ce74" table:number-columns-repeated="2"/>
          <table:table-cell table:style-name="ce112"/>
          <table:table-cell table:style-name="ce31" office:value-type="string" calcext:value-type="string">
            <text:p>Nederland</text:p>
          </table:table-cell>
          <table:table-cell table:style-name="ce31" office:value-type="string" calcext:value-type="string">
            <text:p>6. Integratiemaatregelen — introductie in, deelname aan en uitwisseling met de gastsamenleving</text:p>
          </table:table-cell>
          <table:table-cell table:style-name="ce31" office:value-type="string" calcext:value-type="string">
            <text:p>Zie tabblad projectbeschrijving</text:p>
          </table:table-cell>
          <table:table-cell table:number-columns-repeated="15"/>
          <table:table-cell table:style-name="ce107" table:number-columns-repeated="16352"/>
        </table:table-row>
        <table:table-row table:style-name="ro6">
          <table:table-cell table:style-name="ce45" office:value-type="string" calcext:value-type="string">
            <text:p>2025AMIF20251</text:p>
          </table:table-cell>
          <table:table-cell table:style-name="ce22" office:value-type="string" calcext:value-type="string">
            <text:p>Gemeente Amsterdam</text:p>
          </table:table-cell>
          <table:table-cell table:style-name="ce31" office:value-type="string" calcext:value-type="string">
            <text:p><text:tab/></text:p>
            <text:p>Participatie- en taalimpuls nieuwe stijl Amsterdam</text:p>
          </table:table-cell>
          <table:table-cell table:style-name="ce80" office:value-type="date" office:date-value="2026-03-30" calcext:value-type="date">
            <text:p>30-3-2026</text:p>
          </table:table-cell>
          <table:table-cell table:style-name="ce80" office:value-type="date" office:date-value="2029-03-29" calcext:value-type="date">
            <text:p>29-3-2029</text:p>
          </table:table-cell>
          <table:table-cell table:style-name="ce51" table:formula="of:=SUM(([.E102]-[.D102])/30.42)" office:value-type="float" office:value="35.9960552268245" calcext:value-type="float">
            <text:p>36</text:p>
          </table:table-cell>
          <table:table-cell table:style-name="ce31" office:value-type="string" calcext:value-type="string">
            <text:p>AMIF</text:p>
          </table:table-cell>
          <table:table-cell table:style-name="ce31" office:value-type="string" calcext:value-type="string">
            <text:p>2. Legale migratie en integratie</text:p>
          </table:table-cell>
          <table:table-cell table:style-name="ce74" office:value-type="currency" office:currency="EUR" office:value="956628" calcext:value-type="currency">
            <text:p>€ 956.628</text:p>
          </table:table-cell>
          <table:table-cell table:style-name="ce74" office:value-type="currency" office:currency="EUR" office:value="860965" calcext:value-type="currency">
            <text:p>€ 860.965</text:p>
          </table:table-cell>
          <table:table-cell table:style-name="ce102" table:formula="of:=SUM([.J102]/[.I102])" office:value-type="percentage" office:value="0.899999790932316" calcext:value-type="percentage">
            <text:p>90%</text:p>
          </table:table-cell>
          <table:table-cell table:style-name="ce74" table:number-columns-repeated="2"/>
          <table:table-cell table:style-name="ce112"/>
          <table:table-cell table:style-name="ce31" office:value-type="string" calcext:value-type="string">
            <text:p>Nederland</text:p>
          </table:table-cell>
          <table:table-cell table:style-name="ce31" office:value-type="string" calcext:value-type="string">
            <text:p>4. Integratiemaatregelen — taalcursussen </text:p>
          </table:table-cell>
          <table:table-cell table:style-name="ce31" office:value-type="string" calcext:value-type="string">
            <text:p>Zie tabblad projectbeschrijving</text:p>
          </table:table-cell>
          <table:table-cell table:number-columns-repeated="15"/>
          <table:table-cell table:style-name="ce107" table:number-columns-repeated="16352"/>
        </table:table-row>
        <table:table-row table:style-name="ro6">
          <table:table-cell table:style-name="ce45" office:value-type="string" calcext:value-type="string">
            <text:p>2025AMIF20252</text:p>
          </table:table-cell>
          <table:table-cell table:style-name="ce22" office:value-type="string" calcext:value-type="string">
            <text:p>Gemeente Utrecht</text:p>
          </table:table-cell>
          <table:table-cell table:style-name="ce31" office:value-type="string" calcext:value-type="string">
            <text:p><text:tab/></text:p>
            <text:p>Jobhunters op het AZC</text:p>
          </table:table-cell>
          <table:table-cell table:style-name="ce106" office:value-type="date" office:date-value="2026-03-01" calcext:value-type="date">
            <text:p>1-3-2026</text:p>
          </table:table-cell>
          <table:table-cell table:style-name="ce80" office:value-type="date" office:date-value="2028-02-29" calcext:value-type="date">
            <text:p>29-2-2028</text:p>
          </table:table-cell>
          <table:table-cell table:style-name="ce51" table:formula="of:=SUM(([.E103]-[.D103])/30.42)" office:value-type="float" office:value="23.9973701512163" calcext:value-type="float">
            <text:p>24</text:p>
          </table:table-cell>
          <table:table-cell table:style-name="ce31" office:value-type="string" calcext:value-type="string">
            <text:p>AMIF</text:p>
          </table:table-cell>
          <table:table-cell table:style-name="ce31" office:value-type="string" calcext:value-type="string">
            <text:p>2. Legale migratie en integratie</text:p>
          </table:table-cell>
          <table:table-cell table:style-name="ce74" office:value-type="currency" office:currency="EUR" office:value="750000" calcext:value-type="currency">
            <text:p>€ 750.000</text:p>
          </table:table-cell>
          <table:table-cell table:style-name="ce74" office:value-type="currency" office:currency="EUR" office:value="675000" calcext:value-type="currency">
            <text:p>€ 675.000</text:p>
          </table:table-cell>
          <table:table-cell table:style-name="ce102" table:formula="of:=SUM([.J103]/[.I103])" office:value-type="percentage" office:value="0.9" calcext:value-type="percentage">
            <text:p>90%</text:p>
          </table:table-cell>
          <table:table-cell table:style-name="ce74" table:number-columns-repeated="2"/>
          <table:table-cell table:style-name="ce112"/>
          <table:table-cell table:style-name="ce31" office:value-type="string" calcext:value-type="string">
            <text:p>Nederland</text:p>
          </table:table-cell>
          <table:table-cell table:style-name="ce31" office:value-type="string" calcext:value-type="string">
            <text:p>6. Integratiemaatregelen — introductie in, deelname aan en uitwisseling met de gastsamenleving</text:p>
          </table:table-cell>
          <table:table-cell table:style-name="ce31" office:value-type="string" calcext:value-type="string">
            <text:p>Zie tabblad projectbeschrijving</text:p>
          </table:table-cell>
          <table:table-cell table:number-columns-repeated="15"/>
          <table:table-cell table:style-name="ce107" table:number-columns-repeated="16352"/>
        </table:table-row>
        <table:table-row table:style-name="ro8">
          <table:table-cell table:style-name="ce45" office:value-type="string" calcext:value-type="string">
            <text:p>2025AMIF20256</text:p>
          </table:table-cell>
          <table:table-cell table:style-name="ce31" office:value-type="string" calcext:value-type="string">
            <text:p>VluchtelingenWerk Nederland</text:p>
          </table:table-cell>
          <table:table-cell table:style-name="ce31" office:value-type="string" calcext:value-type="string">
            <text:p>GeldGids 2026 - 2027</text:p>
          </table:table-cell>
          <table:table-cell table:style-name="ce80" office:value-type="date" office:date-value="2026-03-01" calcext:value-type="date">
            <text:p>1-3-2026</text:p>
          </table:table-cell>
          <table:table-cell table:style-name="ce80" office:value-type="date" office:date-value="2028-02-29" calcext:value-type="date">
            <text:p>29-2-2028</text:p>
          </table:table-cell>
          <table:table-cell table:style-name="ce51" table:formula="of:=SUM(([.E104]-[.D104])/30.42)" office:value-type="float" office:value="23.9973701512163" calcext:value-type="float">
            <text:p>24</text:p>
          </table:table-cell>
          <table:table-cell table:style-name="ce31" office:value-type="string" calcext:value-type="string">
            <text:p>AMIF</text:p>
          </table:table-cell>
          <table:table-cell table:style-name="ce31" office:value-type="string" calcext:value-type="string">
            <text:p>2. Legale migratie en integratie</text:p>
          </table:table-cell>
          <table:table-cell table:style-name="ce74" office:value-type="currency" office:currency="EUR" office:value="627883" calcext:value-type="currency">
            <text:p>€ 627.883</text:p>
          </table:table-cell>
          <table:table-cell table:style-name="ce74" office:value-type="currency" office:currency="EUR" office:value="565094" calcext:value-type="currency">
            <text:p>€ 565.094</text:p>
          </table:table-cell>
          <table:table-cell table:style-name="ce102" table:formula="of:=SUM([.J104]/[.I104])" office:value-type="percentage" office:value="0.899998885142614" calcext:value-type="percentage">
            <text:p>90%</text:p>
          </table:table-cell>
          <table:table-cell table:style-name="ce74" table:number-columns-repeated="2"/>
          <table:table-cell table:style-name="ce112"/>
          <table:table-cell table:style-name="ce31" office:value-type="string" calcext:value-type="string">
            <text:p>Nederland</text:p>
          </table:table-cell>
          <table:table-cell table:style-name="ce31" office:value-type="string" calcext:value-type="string">
            <text:p>5. Integratiemaatregelen — inburgeringscursussen en andere opleiding </text:p>
          </table:table-cell>
          <table:table-cell table:style-name="ce31" office:value-type="string" calcext:value-type="string">
            <text:p>Zie tabblad projectbeschrijving</text:p>
          </table:table-cell>
          <table:table-cell table:number-columns-repeated="15"/>
          <table:table-cell table:style-name="ce107" table:number-columns-repeated="16352"/>
        </table:table-row>
        <table:table-row table:style-name="ro8">
          <table:table-cell table:style-name="ce45" office:value-type="string" calcext:value-type="string">
            <text:p>2025AMIF20257</text:p>
          </table:table-cell>
          <table:table-cell table:style-name="ce31" office:value-type="string" calcext:value-type="string">
            <text:p><text:tab/></text:p>
            <text:p>Gemeente Haarlem</text:p>
          </table:table-cell>
          <table:table-cell table:style-name="ce31" office:value-type="string" calcext:value-type="string">
            <text:p><text:tab/></text:p>
            <text:p>Taalles zonder drempels</text:p>
          </table:table-cell>
          <table:table-cell table:style-name="ce80" office:value-type="date" office:date-value="2025-12-01" calcext:value-type="date">
            <text:p>1-12-2025</text:p>
          </table:table-cell>
          <table:table-cell table:style-name="ce80" office:value-type="date" office:date-value="2028-11-30" calcext:value-type="date">
            <text:p>30-11-2028</text:p>
          </table:table-cell>
          <table:table-cell table:style-name="ce51" table:formula="of:=SUM(([.E105]-[.D105])/30.42)" office:value-type="float" office:value="35.9960552268245" calcext:value-type="float">
            <text:p>36</text:p>
          </table:table-cell>
          <table:table-cell table:style-name="ce31" office:value-type="string" calcext:value-type="string">
            <text:p>AMIF</text:p>
          </table:table-cell>
          <table:table-cell table:style-name="ce31" office:value-type="string" calcext:value-type="string">
            <text:p>2. Legale migratie en integratie</text:p>
          </table:table-cell>
          <table:table-cell table:style-name="ce74" office:value-type="currency" office:currency="EUR" office:value="500000" calcext:value-type="currency">
            <text:p>€ 500.000</text:p>
          </table:table-cell>
          <table:table-cell table:style-name="ce74" office:value-type="currency" office:currency="EUR" office:value="450000" calcext:value-type="currency">
            <text:p>€ 450.000</text:p>
          </table:table-cell>
          <table:table-cell table:style-name="ce102" table:formula="of:=SUM([.J105]/[.I105])" office:value-type="percentage" office:value="0.9" calcext:value-type="percentage">
            <text:p>90%</text:p>
          </table:table-cell>
          <table:table-cell table:style-name="ce74" table:number-columns-repeated="2"/>
          <table:table-cell table:style-name="ce112"/>
          <table:table-cell table:style-name="ce31" office:value-type="string" calcext:value-type="string">
            <text:p>Nederland</text:p>
          </table:table-cell>
          <table:table-cell table:style-name="ce31" office:value-type="string" calcext:value-type="string">
            <text:p>4. Integratiemaatregelen — taalcursussen</text:p>
          </table:table-cell>
          <table:table-cell table:style-name="ce31" office:value-type="string" calcext:value-type="string">
            <text:p>Zie tabblad projectbeschrijving</text:p>
          </table:table-cell>
          <table:table-cell table:number-columns-repeated="15"/>
          <table:table-cell table:style-name="ce107" table:number-columns-repeated="16352"/>
        </table:table-row>
        <table:table-row table:style-name="ro7">
          <table:table-cell table:style-name="ce45" office:value-type="string" calcext:value-type="string">
            <text:p>2025AMIF20258</text:p>
          </table:table-cell>
          <table:table-cell table:style-name="ce31" office:value-type="string" calcext:value-type="string">
            <text:p><text:tab/></text:p>
            <text:p>Gemeente Hilversum</text:p>
          </table:table-cell>
          <table:table-cell table:style-name="ce31" office:value-type="string" calcext:value-type="string">
            <text:p><text:tab/></text:p>
            <text:p>Participeren vanaf dag 1</text:p>
          </table:table-cell>
          <table:table-cell table:style-name="ce80" office:value-type="date" office:date-value="2026-01-01" calcext:value-type="date">
            <text:p>1-1-2026</text:p>
          </table:table-cell>
          <table:table-cell table:style-name="ce80" office:value-type="date" office:date-value="2028-12-31" calcext:value-type="date">
            <text:p>31-12-2028</text:p>
          </table:table-cell>
          <table:table-cell table:style-name="ce51" table:formula="of:=SUM(([.E106]-[.D106])/30.42)" office:value-type="float" office:value="35.9960552268245" calcext:value-type="float">
            <text:p>36</text:p>
          </table:table-cell>
          <table:table-cell table:style-name="ce31" office:value-type="string" calcext:value-type="string">
            <text:p>AMIF</text:p>
          </table:table-cell>
          <table:table-cell table:style-name="ce31" office:value-type="string" calcext:value-type="string">
            <text:p>2. Legale migratie en integratie</text:p>
          </table:table-cell>
          <table:table-cell table:style-name="ce74" office:value-type="currency" office:currency="EUR" office:value="749242" calcext:value-type="currency">
            <text:p>€ 749.242</text:p>
          </table:table-cell>
          <table:table-cell table:style-name="ce74" office:value-type="currency" office:currency="EUR" office:value="674317" calcext:value-type="currency">
            <text:p>€ 674.317</text:p>
          </table:table-cell>
          <table:table-cell table:style-name="ce102" table:formula="of:=SUM([.J106]/[.I106])" office:value-type="percentage" office:value="0.899998932254198" calcext:value-type="percentage">
            <text:p>90%</text:p>
          </table:table-cell>
          <table:table-cell table:style-name="ce74" table:number-columns-repeated="2"/>
          <table:table-cell table:style-name="ce112"/>
          <table:table-cell table:style-name="ce31" office:value-type="string" calcext:value-type="string">
            <text:p>Nederland</text:p>
          </table:table-cell>
          <table:table-cell table:style-name="ce31" office:value-type="string" calcext:value-type="string">
            <text:p>6. Integratiemaatregelen — introductie in, deelname aan en uitwisseling met de gastsamenleving</text:p>
            <text:p>7. Integratiemaatregelen — basisbehoeften</text:p>
          </table:table-cell>
          <table:table-cell table:style-name="ce31" office:value-type="string" calcext:value-type="string">
            <text:p>Zie tabblad projectbeschrijving</text:p>
          </table:table-cell>
          <table:table-cell table:number-columns-repeated="15"/>
          <table:table-cell table:style-name="ce107" table:number-columns-repeated="16352"/>
        </table:table-row>
        <table:table-row table:style-name="ro17">
          <table:table-cell table:style-name="ce45" office:value-type="string" calcext:value-type="string">
            <text:p>2025AMIF20262</text:p>
          </table:table-cell>
          <table:table-cell table:style-name="ce31" office:value-type="string" calcext:value-type="string">
            <text:p><text:tab/></text:p>
            <text:p>Gemeente Hilversum</text:p>
          </table:table-cell>
          <table:table-cell table:style-name="ce31" office:value-type="string" calcext:value-type="string">
            <text:p><text:tab/></text:p>
            <text:p>Duale Trajecten</text:p>
          </table:table-cell>
          <table:table-cell table:style-name="ce80" office:value-type="date" office:date-value="2026-01-01" calcext:value-type="date">
            <text:p>1-1-2026</text:p>
          </table:table-cell>
          <table:table-cell table:style-name="ce80" office:value-type="date" office:date-value="2028-12-31" calcext:value-type="date">
            <text:p>31-12-2028</text:p>
          </table:table-cell>
          <table:table-cell table:style-name="ce51" table:formula="of:=SUM(([.E107]-[.D107])/30.42)" office:value-type="float" office:value="35.9960552268245" calcext:value-type="float">
            <text:p>36</text:p>
          </table:table-cell>
          <table:table-cell table:style-name="ce31" office:value-type="string" calcext:value-type="string">
            <text:p>AMIF</text:p>
          </table:table-cell>
          <table:table-cell table:style-name="ce31" office:value-type="string" calcext:value-type="string">
            <text:p>2. Legale migratie en integratie</text:p>
          </table:table-cell>
          <table:table-cell table:style-name="ce74" office:value-type="currency" office:currency="EUR" office:value="997601" calcext:value-type="currency">
            <text:p>€ 997.601</text:p>
          </table:table-cell>
          <table:table-cell table:style-name="ce74" office:value-type="currency" office:currency="EUR" office:value="897840" calcext:value-type="currency">
            <text:p>€ 897.840</text:p>
          </table:table-cell>
          <table:table-cell table:style-name="ce102" table:formula="of:=SUM([.J107]/[.I107])" office:value-type="percentage" office:value="0.899999097835708" calcext:value-type="percentage">
            <text:p>90%</text:p>
          </table:table-cell>
          <table:table-cell table:style-name="ce74" table:number-columns-repeated="2"/>
          <table:table-cell table:style-name="ce112"/>
          <table:table-cell table:style-name="ce31" office:value-type="string" calcext:value-type="string">
            <text:p>Nederland</text:p>
          </table:table-cell>
          <table:table-cell table:style-name="ce31" office:value-type="string" calcext:value-type="string">
            <text:p>4. Integratiemaatregelen — taalcursussen </text:p>
            <text:p>6. Integratiemaatregelen — introductie in, deelname aan en uitwisseling met de gastsamenleving</text:p>
            <text:p>7. Integratiemaatregelen — basisbehoeften </text:p>
          </table:table-cell>
          <table:table-cell table:style-name="ce31" office:value-type="string" calcext:value-type="string">
            <text:p>Zie tabblad projectbeschrijving</text:p>
          </table:table-cell>
          <table:table-cell table:number-columns-repeated="15"/>
          <table:table-cell table:style-name="ce107" table:number-columns-repeated="16352"/>
        </table:table-row>
        <table:table-row table:style-name="ro6">
          <table:table-cell table:style-name="ce45" office:value-type="string" calcext:value-type="string">
            <text:p>2025AMIF20263</text:p>
          </table:table-cell>
          <table:table-cell table:style-name="ce31" office:value-type="string" calcext:value-type="string">
            <text:p><text:tab/></text:p>
            <text:p>Gemeenschappelijke regeling Avres</text:p>
          </table:table-cell>
          <table:table-cell table:style-name="ce31" office:value-type="string" calcext:value-type="string">
            <text:p><text:tab/></text:p>
            <text:p>AVRES - Vooruit naar Volwaardig Meedoen</text:p>
          </table:table-cell>
          <table:table-cell table:style-name="ce80" office:value-type="date" office:date-value="2025-11-01" calcext:value-type="date">
            <text:p>1-11-2025</text:p>
          </table:table-cell>
          <table:table-cell table:style-name="ce80" office:value-type="date" office:date-value="2028-10-31" calcext:value-type="date">
            <text:p>31-10-2028</text:p>
          </table:table-cell>
          <table:table-cell table:style-name="ce51" table:formula="of:=SUM(([.E108]-[.D108])/30.42)" office:value-type="float" office:value="35.9960552268245" calcext:value-type="float">
            <text:p>36</text:p>
          </table:table-cell>
          <table:table-cell table:style-name="ce31" office:value-type="string" calcext:value-type="string">
            <text:p>AMIF</text:p>
          </table:table-cell>
          <table:table-cell table:style-name="ce31" office:value-type="string" calcext:value-type="string">
            <text:p>2. Legale migratie en integratie</text:p>
          </table:table-cell>
          <table:table-cell table:style-name="ce74" office:value-type="currency" office:currency="EUR" office:value="748554" calcext:value-type="currency">
            <text:p>€ 748.554</text:p>
          </table:table-cell>
          <table:table-cell table:style-name="ce74" office:value-type="currency" office:currency="EUR" office:value="673698" calcext:value-type="currency">
            <text:p>€ 673.698</text:p>
          </table:table-cell>
          <table:table-cell table:style-name="ce102" table:formula="of:=SUM([.J108]/[.I108])" office:value-type="percentage" office:value="0.899999198454621" calcext:value-type="percentage">
            <text:p>90%</text:p>
          </table:table-cell>
          <table:table-cell table:style-name="ce74" table:number-columns-repeated="2"/>
          <table:table-cell table:style-name="ce112"/>
          <table:table-cell table:style-name="ce31" office:value-type="string" calcext:value-type="string">
            <text:p>Nederland</text:p>
          </table:table-cell>
          <table:table-cell table:style-name="ce31" office:value-type="string" calcext:value-type="string">
            <text:p>7. Integratiemaatregelen — basisbehoeften</text:p>
          </table:table-cell>
          <table:table-cell table:style-name="ce31" office:value-type="string" calcext:value-type="string">
            <text:p>Zie tabblad projectbeschrijving</text:p>
          </table:table-cell>
          <table:table-cell table:number-columns-repeated="15"/>
          <table:table-cell table:style-name="ce107" table:number-columns-repeated="16352"/>
        </table:table-row>
        <table:table-row table:style-name="ro8">
          <table:table-cell table:style-name="ce45" office:value-type="string" calcext:value-type="string">
            <text:p>2025AMIF2027</text:p>
          </table:table-cell>
          <table:table-cell table:style-name="ce22" office:value-type="string" calcext:value-type="string">
            <text:p>Gemeente Leeuwarden</text:p>
          </table:table-cell>
          <table:table-cell table:style-name="ce31" office:value-type="string" calcext:value-type="string">
            <text:p>Samen werken - Samen spreken in Friesland</text:p>
          </table:table-cell>
          <table:table-cell table:style-name="ce80" office:value-type="date" office:date-value="2025-12-01" calcext:value-type="date">
            <text:p>1-12-2025</text:p>
          </table:table-cell>
          <table:table-cell table:style-name="ce80" office:value-type="date" office:date-value="2028-11-28" calcext:value-type="date">
            <text:p>28-11-2028</text:p>
          </table:table-cell>
          <table:table-cell table:style-name="ce51" table:formula="of:=SUM(([.E109]-[.D109])/30.42)" office:value-type="float" office:value="35.9303090072321" calcext:value-type="float">
            <text:p>36</text:p>
          </table:table-cell>
          <table:table-cell table:style-name="ce31" office:value-type="string" calcext:value-type="string">
            <text:p>AMIF</text:p>
          </table:table-cell>
          <table:table-cell table:style-name="ce31" office:value-type="string" calcext:value-type="string">
            <text:p>2. Legale migratie en integratie</text:p>
          </table:table-cell>
          <table:table-cell table:style-name="ce74" office:value-type="currency" office:currency="EUR" office:value="816500" calcext:value-type="currency">
            <text:p>€ 816.500</text:p>
          </table:table-cell>
          <table:table-cell table:style-name="ce74" office:value-type="currency" office:currency="EUR" office:value="734850" calcext:value-type="currency">
            <text:p>€ 734.850</text:p>
          </table:table-cell>
          <table:table-cell table:style-name="ce102" table:formula="of:=SUM([.J109]/[.I109])" office:value-type="percentage" office:value="0.9" calcext:value-type="percentage">
            <text:p>90%</text:p>
          </table:table-cell>
          <table:table-cell table:style-name="ce74" table:number-columns-repeated="2"/>
          <table:table-cell table:style-name="ce112"/>
          <table:table-cell table:style-name="ce31" office:value-type="string" calcext:value-type="string">
            <text:p>Nederland</text:p>
          </table:table-cell>
          <table:table-cell table:style-name="ce31" office:value-type="string" calcext:value-type="string">
            <text:p>7. Integratiemaatregelen — basisbehoeften</text:p>
          </table:table-cell>
          <table:table-cell table:style-name="ce31" office:value-type="string" calcext:value-type="string">
            <text:p>Zie tabblad projectbeschrijving</text:p>
          </table:table-cell>
          <table:table-cell table:number-columns-repeated="15"/>
          <table:table-cell table:style-name="ce107" table:number-columns-repeated="16352"/>
        </table:table-row>
        <table:table-row table:style-name="ro8">
          <table:table-cell table:style-name="ce45" office:value-type="string" calcext:value-type="string">
            <text:p>2025AMIF2028</text:p>
          </table:table-cell>
          <table:table-cell table:style-name="ce31" office:value-type="string" calcext:value-type="string">
            <text:p>Gemeente Alphen aan den Rijn</text:p>
          </table:table-cell>
          <table:table-cell table:style-name="ce31" office:value-type="string" calcext:value-type="string">
            <text:p>Bewoners AZC Alphen aan den Rijn aan het werk</text:p>
          </table:table-cell>
          <table:table-cell table:style-name="ce80" office:value-type="date" office:date-value="2026-01-01" calcext:value-type="date">
            <text:p>1-1-2026</text:p>
          </table:table-cell>
          <table:table-cell table:style-name="ce80" office:value-type="date" office:date-value="2028-12-31" calcext:value-type="date">
            <text:p>31-12-2028</text:p>
          </table:table-cell>
          <table:table-cell table:style-name="ce51" table:formula="of:=SUM(([.E110]-[.D110])/30.42)" office:value-type="float" office:value="35.9960552268245" calcext:value-type="float">
            <text:p>36</text:p>
          </table:table-cell>
          <table:table-cell table:style-name="ce31" office:value-type="string" calcext:value-type="string">
            <text:p>AMIF</text:p>
          </table:table-cell>
          <table:table-cell table:style-name="ce31" office:value-type="string" calcext:value-type="string">
            <text:p>2. Legale migratie en integratie</text:p>
          </table:table-cell>
          <table:table-cell table:style-name="ce74" office:value-type="currency" office:currency="EUR" office:value="737436" calcext:value-type="currency">
            <text:p>€ 737.436</text:p>
          </table:table-cell>
          <table:table-cell table:style-name="ce74" office:value-type="currency" office:currency="EUR" office:value="663692" calcext:value-type="currency">
            <text:p>€ 663.692</text:p>
          </table:table-cell>
          <table:table-cell table:style-name="ce102" table:formula="of:=SUM([.J110]/[.I110])" office:value-type="percentage" office:value="0.899999457580048" calcext:value-type="percentage">
            <text:p>90%</text:p>
          </table:table-cell>
          <table:table-cell table:style-name="ce74" table:number-columns-repeated="2"/>
          <table:table-cell table:style-name="ce112"/>
          <table:table-cell table:style-name="ce31" office:value-type="string" calcext:value-type="string">
            <text:p>Nederland</text:p>
          </table:table-cell>
          <table:table-cell table:style-name="ce31" office:value-type="string" calcext:value-type="string">
            <text:p>4. Integratiemaatregelen — taalcursussen</text:p>
            <text:p>7. Integratiemaatregelen — basisbehoeften </text:p>
          </table:table-cell>
          <table:table-cell table:style-name="ce31" office:value-type="string" calcext:value-type="string">
            <text:p>Zie tabblad projectbeschrijving</text:p>
          </table:table-cell>
          <table:table-cell table:number-columns-repeated="15"/>
          <table:table-cell table:style-name="ce107" table:number-columns-repeated="16352"/>
        </table:table-row>
        <table:table-row table:style-name="ro9">
          <table:table-cell table:style-name="ce45" office:value-type="string" calcext:value-type="string">
            <text:p>2025AMIF2029</text:p>
          </table:table-cell>
          <table:table-cell table:style-name="ce31" office:value-type="string" calcext:value-type="string">
            <text:p><text:tab/></text:p>
            <text:p>Gemeente Den Haag</text:p>
          </table:table-cell>
          <table:table-cell table:style-name="ce31" office:value-type="string" calcext:value-type="string">
            <text:p><text:tab/></text:p>
            <text:p>Haagse regio werkt voor inburgeraars</text:p>
          </table:table-cell>
          <table:table-cell table:style-name="ce80" office:value-type="date" office:date-value="2026-01-01" calcext:value-type="date">
            <text:p>1-1-2026</text:p>
          </table:table-cell>
          <table:table-cell table:style-name="ce80" office:value-type="date" office:date-value="2028-12-31" calcext:value-type="date">
            <text:p>31-12-2028</text:p>
          </table:table-cell>
          <table:table-cell table:style-name="ce51" table:formula="of:=SUM(([.E111]-[.D111])/30.42)" office:value-type="float" office:value="35.9960552268245" calcext:value-type="float">
            <text:p>36</text:p>
          </table:table-cell>
          <table:table-cell table:style-name="ce31" office:value-type="string" calcext:value-type="string">
            <text:p>AMIF</text:p>
          </table:table-cell>
          <table:table-cell table:style-name="ce31" office:value-type="string" calcext:value-type="string">
            <text:p>2. Legale migratie en integratie</text:p>
          </table:table-cell>
          <table:table-cell table:style-name="ce74" office:value-type="currency" office:currency="EUR" office:value="1000000" calcext:value-type="currency">
            <text:p>€ 1.000.000</text:p>
          </table:table-cell>
          <table:table-cell table:style-name="ce74" office:value-type="currency" office:currency="EUR" office:value="900000" calcext:value-type="currency">
            <text:p>€ 900.000</text:p>
          </table:table-cell>
          <table:table-cell table:style-name="ce102" table:formula="of:=SUM([.J111]/[.I111])" office:value-type="percentage" office:value="0.9" calcext:value-type="percentage">
            <text:p>90%</text:p>
          </table:table-cell>
          <table:table-cell table:style-name="ce74" table:number-columns-repeated="2"/>
          <table:table-cell table:style-name="ce112"/>
          <table:table-cell table:style-name="ce31" office:value-type="string" calcext:value-type="string">
            <text:p>Nederland</text:p>
          </table:table-cell>
          <table:table-cell table:style-name="ce31" office:value-type="string" calcext:value-type="string">
            <text:p>4. Integratiemaatregelen — taalcursussen</text:p>
            <text:p>5. Integratiemaatregelen — inburgeringscursussen en andere opleiding</text:p>
            <text:p>6. Integratiemaatregelen — introductie in, deelname aan en uitwisseling met de gastsamenleving</text:p>
          </table:table-cell>
          <table:table-cell table:style-name="ce31" office:value-type="string" calcext:value-type="string">
            <text:p>Zie tabblad projectbeschrijving</text:p>
          </table:table-cell>
          <table:table-cell table:number-columns-repeated="15"/>
          <table:table-cell table:style-name="ce107" table:number-columns-repeated="16352"/>
        </table:table-row>
        <table:table-row table:style-name="ro6">
          <table:table-cell table:style-name="ce45" office:value-type="string" calcext:value-type="string">
            <text:p>2025AMIF2023</text:p>
          </table:table-cell>
          <table:table-cell table:style-name="ce118" office:value-type="string" calcext:value-type="string">
            <text:p>Ministerie van Asiel en Migratie / Dienst Terugkeer en Vertrek</text:p>
          </table:table-cell>
          <table:table-cell table:style-name="ce119" office:value-type="string" calcext:value-type="string">
            <text:p>AMIF-IRPD 2025-2028</text:p>
          </table:table-cell>
          <table:table-cell table:style-name="ce80" office:value-type="date" office:date-value="2025-05-01" calcext:value-type="date">
            <text:p>1-5-2025</text:p>
          </table:table-cell>
          <table:table-cell table:style-name="ce80" office:value-type="date" office:date-value="2027-12-31" calcext:value-type="date">
            <text:p>31-12-2027</text:p>
          </table:table-cell>
          <table:table-cell table:style-name="ce51" table:formula="of:=SUM(([.E112]-[.D112])/30.42)" office:value-type="float" office:value="32.0184089414859" calcext:value-type="float">
            <text:p>32</text:p>
          </table:table-cell>
          <table:table-cell table:style-name="ce31" office:value-type="string" calcext:value-type="string">
            <text:p>AMIF</text:p>
          </table:table-cell>
          <table:table-cell table:style-name="ce240" office:value-type="string" calcext:value-type="string">
            <text:p>3. Terugkeer</text:p>
          </table:table-cell>
          <table:table-cell table:style-name="ce74" office:value-type="currency" office:currency="EUR" office:value="2000000" calcext:value-type="currency">
            <text:p>€ 2.000.000</text:p>
          </table:table-cell>
          <table:table-cell table:style-name="ce74" office:value-type="currency" office:currency="EUR" office:value="1500000" calcext:value-type="currency">
            <text:p>€ 1.500.000</text:p>
          </table:table-cell>
          <table:table-cell table:style-name="ce102" table:formula="of:=SUM([.J112]/[.I112])" office:value-type="percentage" office:value="0.75" calcext:value-type="percentage">
            <text:p>75%</text:p>
          </table:table-cell>
          <table:table-cell table:style-name="ce74" table:number-columns-repeated="2"/>
          <table:table-cell table:style-name="ce112"/>
          <table:table-cell table:style-name="ce31" office:value-type="string" calcext:value-type="string">
            <text:p>Nederland</text:p>
          </table:table-cell>
          <table:table-cell table:style-name="ce31" office:value-type="string" calcext:value-type="string">
            <text:p>8. <text:s/>Kwetsbare personen, waaronder niet-begeleide minderjarigen</text:p>
          </table:table-cell>
          <table:table-cell table:style-name="ce31" office:value-type="string" calcext:value-type="string">
            <text:p>Zie tabblad projectbeschrijving</text:p>
          </table:table-cell>
          <table:table-cell table:number-columns-repeated="15"/>
          <table:table-cell table:style-name="ce107" table:number-columns-repeated="16352"/>
        </table:table-row>
        <table:table-row table:style-name="ro6">
          <table:table-cell table:style-name="ce45" office:value-type="string" calcext:value-type="string">
            <text:p>2025AMIF20266</text:p>
          </table:table-cell>
          <table:table-cell table:style-name="ce31" office:value-type="string" calcext:value-type="string">
            <text:p>COA</text:p>
          </table:table-cell>
          <table:table-cell table:style-name="ce70" office:value-type="string" calcext:value-type="string">
            <text:p>Methodisch Doelgericht en Thematisch opleiden </text:p>
          </table:table-cell>
          <table:table-cell table:style-name="ce80" office:value-type="date" office:date-value="2026-01-01" calcext:value-type="date">
            <text:p>1-1-2026</text:p>
          </table:table-cell>
          <table:table-cell table:style-name="ce80" office:value-type="date" office:date-value="2028-12-31" calcext:value-type="date">
            <text:p>31-12-2028</text:p>
          </table:table-cell>
          <table:table-cell table:style-name="ce51" table:formula="of:=SUM(([.E113]-[.D113])/30.42)" office:value-type="float" office:value="35.9960552268245" calcext:value-type="float">
            <text:p>36</text:p>
          </table:table-cell>
          <table:table-cell table:style-name="ce31" office:value-type="string" calcext:value-type="string">
            <text:p>AMIF</text:p>
          </table:table-cell>
          <table:table-cell table:style-name="ce240" office:value-type="string" calcext:value-type="string">
            <text:p>1. Gemeenschappelijk Europees Asielstelsel</text:p>
          </table:table-cell>
          <table:table-cell table:style-name="ce74" office:value-type="currency" office:currency="EUR" office:value="2999871" calcext:value-type="currency">
            <text:p>€ 2.999.871</text:p>
          </table:table-cell>
          <table:table-cell table:style-name="ce74" office:value-type="currency" office:currency="EUR" office:value="2699883" calcext:value-type="currency">
            <text:p>€ 2.699.883</text:p>
          </table:table-cell>
          <table:table-cell table:style-name="ce102" office:value-type="percentage" office:value="0.9" calcext:value-type="percentage">
            <text:p>90%</text:p>
          </table:table-cell>
          <table:table-cell table:style-name="ce74" table:number-columns-repeated="2"/>
          <table:table-cell table:style-name="ce112"/>
          <table:table-cell table:style-name="ce31" office:value-type="string" calcext:value-type="string">
            <text:p>Nederland</text:p>
          </table:table-cell>
          <table:table-cell table:style-name="ce31" office:value-type="string" calcext:value-type="string">
            <text:p>2. Asielprocedures</text:p>
          </table:table-cell>
          <table:table-cell table:style-name="ce31" office:value-type="string" calcext:value-type="string">
            <text:p>Zie tabblad projectbeschrijving</text:p>
          </table:table-cell>
          <table:table-cell table:style-name="Default" table:number-columns-repeated="16367"/>
        </table:table-row>
        <table:table-row table:style-name="ro6">
          <table:table-cell table:style-name="ce45" office:value-type="string" calcext:value-type="string">
            <text:p>2026BMVI2022</text:p>
          </table:table-cell>
          <table:table-cell table:style-name="ce31" office:value-type="string" calcext:value-type="string">
            <text:p>Nationale Politie</text:p>
          </table:table-cell>
          <table:table-cell table:style-name="ce70" office:value-type="string" calcext:value-type="string">
            <text:p>BMVI Schengenaanbeveling 2</text:p>
          </table:table-cell>
          <table:table-cell table:style-name="ce80" office:value-type="date" office:date-value="2026-07-01" calcext:value-type="date">
            <text:p>1-7-2026</text:p>
          </table:table-cell>
          <table:table-cell table:style-name="ce80" office:value-type="date" office:date-value="2028-08-31" calcext:value-type="date">
            <text:p>31-8-2028</text:p>
          </table:table-cell>
          <table:table-cell table:style-name="ce51" table:formula="of:=SUM(([.E114]-[.D114])/30.42)" office:value-type="float" office:value="26.0355029585799" calcext:value-type="float">
            <text:p>26</text:p>
          </table:table-cell>
          <table:table-cell table:style-name="ce31" office:value-type="string" calcext:value-type="string">
            <text:p>BMVI</text:p>
          </table:table-cell>
          <table:table-cell table:style-name="ce240" office:value-type="string" calcext:value-type="string">
            <text:p>1. Europees geïntegreerd grensbeheer </text:p>
          </table:table-cell>
          <table:table-cell table:style-name="ce74" office:value-type="currency" office:currency="EUR" office:value="4082747" calcext:value-type="currency">
            <text:p>€ 4.082.747</text:p>
          </table:table-cell>
          <table:table-cell table:style-name="ce74" office:value-type="currency" office:currency="EUR" office:value="3674472" calcext:value-type="currency">
            <text:p>€ 3.674.472</text:p>
          </table:table-cell>
          <table:table-cell table:style-name="ce102" office:value-type="percentage" office:value="0.9" calcext:value-type="percentage">
            <text:p>90%</text:p>
          </table:table-cell>
          <table:table-cell table:style-name="ce74" table:number-columns-repeated="2"/>
          <table:table-cell table:style-name="ce112"/>
          <table:table-cell table:style-name="ce31" office:value-type="string" calcext:value-type="string">
            <text:p>Nederland</text:p>
          </table:table-cell>
          <table:table-cell table:style-name="ce31" office:value-type="string" calcext:value-type="string">
            <text:p>7. Technische en operationele maatregelen in het Schengengebied die samenhangen met grenstoezicht </text:p>
          </table:table-cell>
          <table:table-cell table:style-name="ce31" office:value-type="string" calcext:value-type="string">
            <text:p>Zie tabblad projectbeschrijving</text:p>
          </table:table-cell>
          <table:table-cell table:style-name="Default" table:number-columns-repeated="15"/>
          <table:table-cell table:style-name="ce107" table:number-columns-repeated="16352"/>
        </table:table-row>
        <table:table-row table:style-name="ro8">
          <table:table-cell table:style-name="ce45" office:value-type="string" calcext:value-type="string">
            <text:p>2026ISF2021</text:p>
          </table:table-cell>
          <table:table-cell table:style-name="ce31" office:value-type="string" calcext:value-type="string">
            <text:p>Ministerie van Justitie en Veiligheid</text:p>
          </table:table-cell>
          <table:table-cell table:style-name="ce70" office:value-type="string" calcext:value-type="string">
            <text:p>Integrale Aanpak Online Fraude</text:p>
          </table:table-cell>
          <table:table-cell table:style-name="ce80" office:value-type="date" office:date-value="2026-01-01" calcext:value-type="date">
            <text:p>1-1-2026</text:p>
          </table:table-cell>
          <table:table-cell table:style-name="ce80" office:value-type="date" office:date-value="2027-12-31" calcext:value-type="date">
            <text:p>31-12-2027</text:p>
          </table:table-cell>
          <table:table-cell table:style-name="ce51" table:formula="of:=SUM(([.E115]-[.D115])/30.42)" office:value-type="float" office:value="23.9644970414201" calcext:value-type="float">
            <text:p>24</text:p>
          </table:table-cell>
          <table:table-cell table:style-name="ce31" office:value-type="string" calcext:value-type="string">
            <text:p>ISF</text:p>
          </table:table-cell>
          <table:table-cell table:style-name="ce240" office:value-type="string" calcext:value-type="string">
            <text:p>3. Preventie en bestrijding misdaad</text:p>
          </table:table-cell>
          <table:table-cell table:style-name="ce74" office:value-type="currency" office:currency="EUR" office:value="2436368" calcext:value-type="currency">
            <text:p>€ 2.436.368</text:p>
          </table:table-cell>
          <table:table-cell table:style-name="ce74" office:value-type="currency" office:currency="EUR" office:value="2140439" calcext:value-type="currency">
            <text:p>€ 2.140.439</text:p>
          </table:table-cell>
          <table:table-cell table:style-name="ce102" office:value-type="percentage" office:value="0.9" calcext:value-type="percentage">
            <text:p>90%</text:p>
          </table:table-cell>
          <table:table-cell table:style-name="ce74" table:number-columns-repeated="2"/>
          <table:table-cell table:style-name="ce112"/>
          <table:table-cell table:style-name="ce31" office:value-type="string" calcext:value-type="string">
            <text:p>Nederland</text:p>
          </table:table-cell>
          <table:table-cell table:style-name="ce31" office:value-type="string" calcext:value-type="string">
            <text:p>21. CC-Cybercriminaliteit — Preventie</text:p>
          </table:table-cell>
          <table:table-cell table:style-name="ce31" office:value-type="string" calcext:value-type="string">
            <text:p>Zie tabblad projectbeschrijving</text:p>
          </table:table-cell>
          <table:table-cell table:number-columns-repeated="15"/>
          <table:table-cell table:style-name="ce107" table:number-columns-repeated="16352"/>
        </table:table-row>
        <table:table-row table:style-name="ro8">
          <table:table-cell table:style-name="ce45" office:value-type="string" calcext:value-type="string">
            <text:p>2026BMVI2025</text:p>
          </table:table-cell>
          <table:table-cell table:style-name="ce31" office:value-type="string" calcext:value-type="string">
            <text:p>Ministerie van Buitenlandse Zaken</text:p>
          </table:table-cell>
          <table:table-cell table:style-name="ce70" office:value-type="string" calcext:value-type="string">
            <text:p>Gedigitaliseerde Visumsystemen BZ</text:p>
          </table:table-cell>
          <table:table-cell table:style-name="ce80" office:value-type="date" office:date-value="2026-04-01" calcext:value-type="date">
            <text:p>1-4-2026</text:p>
          </table:table-cell>
          <table:table-cell table:style-name="ce80" office:value-type="date" office:date-value="2028-12-31" calcext:value-type="date">
            <text:p>31-12-2028</text:p>
          </table:table-cell>
          <table:table-cell table:style-name="ce51" table:formula="of:=SUM(([.E116]-[.D116])/30.42)" office:value-type="float" office:value="33.0374753451677" calcext:value-type="float">
            <text:p>33</text:p>
          </table:table-cell>
          <table:table-cell table:style-name="ce31" office:value-type="string" calcext:value-type="string">
            <text:p>BMVI</text:p>
          </table:table-cell>
          <table:table-cell table:style-name="ce240" office:value-type="string" calcext:value-type="string">
            <text:p>2. Gemeenschappelijk visumbeleid</text:p>
          </table:table-cell>
          <table:table-cell table:style-name="ce74" office:value-type="currency" office:currency="EUR" office:value="13476108" calcext:value-type="currency">
            <text:p>€ 13.476.108</text:p>
          </table:table-cell>
          <table:table-cell table:style-name="ce74" office:value-type="currency" office:currency="EUR" office:value="8362424" calcext:value-type="currency">
            <text:p>€ 8.362.424</text:p>
          </table:table-cell>
          <table:table-cell table:style-name="ce102" office:value-type="percentage" office:value="0.75" calcext:value-type="percentage">
            <text:p>75%</text:p>
          </table:table-cell>
          <table:table-cell table:style-name="ce74" table:number-columns-repeated="2"/>
          <table:table-cell table:style-name="ce112"/>
          <table:table-cell table:style-name="ce31" office:value-type="string" calcext:value-type="string">
            <text:p>Nederland</text:p>
          </table:table-cell>
          <table:table-cell table:style-name="ce31" office:value-type="string" calcext:value-type="string">
            <text:p>1. Verbetering van de behandeling van visumaanvragen.</text:p>
          </table:table-cell>
          <table:table-cell table:style-name="ce31" office:value-type="string" calcext:value-type="string">
            <text:p>Zie tabblad projectbeschrijving</text:p>
          </table:table-cell>
          <table:table-cell table:number-columns-repeated="15"/>
          <table:table-cell table:style-name="ce107" table:number-columns-repeated="16352"/>
        </table:table-row>
        <table:table-row table:style-name="ro8">
          <table:table-cell table:style-name="ce45" office:value-type="string" calcext:value-type="string">
            <text:p>2026AMIF2021</text:p>
          </table:table-cell>
          <table:table-cell table:style-name="ce31" office:value-type="string" calcext:value-type="string">
            <text:p>COA</text:p>
          </table:table-cell>
          <table:table-cell table:style-name="ce70" office:value-type="string" calcext:value-type="string">
            <text:p>Jong en samen sterk</text:p>
          </table:table-cell>
          <table:table-cell table:style-name="ce80" office:value-type="date" office:date-value="2026-01-01" calcext:value-type="date">
            <text:p>1-1-2026</text:p>
          </table:table-cell>
          <table:table-cell table:style-name="ce80" office:value-type="date" office:date-value="2028-12-31" calcext:value-type="date">
            <text:p>31-12-2028</text:p>
          </table:table-cell>
          <table:table-cell table:style-name="ce51" table:formula="of:=SUM(([.E117]-[.D117])/30.42)" office:value-type="float" office:value="35.9960552268245" calcext:value-type="float">
            <text:p>36</text:p>
          </table:table-cell>
          <table:table-cell table:style-name="ce31" office:value-type="string" calcext:value-type="string">
            <text:p>AMIF</text:p>
          </table:table-cell>
          <table:table-cell table:style-name="ce240" office:value-type="string" calcext:value-type="string">
            <text:p>1. Gemeenschappelijk Europees Asielstelsel</text:p>
          </table:table-cell>
          <table:table-cell table:style-name="ce74" office:value-type="currency" office:currency="EUR" office:value="9350000" calcext:value-type="currency">
            <text:p>€ 9.350.000</text:p>
          </table:table-cell>
          <table:table-cell table:style-name="ce74" office:value-type="currency" office:currency="EUR" office:value="7012500" calcext:value-type="currency">
            <text:p>€ 7.012.500</text:p>
          </table:table-cell>
          <table:table-cell table:style-name="ce102" office:value-type="percentage" office:value="0.75" calcext:value-type="percentage">
            <text:p>75%</text:p>
          </table:table-cell>
          <table:table-cell table:style-name="ce74" table:number-columns-repeated="2"/>
          <table:table-cell table:style-name="ce112"/>
          <table:table-cell table:style-name="ce31" office:value-type="string" calcext:value-type="string">
            <text:p>Nederland</text:p>
          </table:table-cell>
          <table:table-cell table:style-name="ce31" office:value-type="string" calcext:value-type="string">
            <text:p>2. Asielprocedures</text:p>
          </table:table-cell>
          <table:table-cell table:style-name="ce31" office:value-type="string" calcext:value-type="string">
            <text:p>Zie tabblad projectbeschrijving</text:p>
          </table:table-cell>
          <table:table-cell table:number-columns-repeated="15"/>
          <table:table-cell table:style-name="ce107" table:number-columns-repeated="16352"/>
        </table:table-row>
        <table:table-row table:style-name="ro8">
          <table:table-cell table:style-name="ce45" office:value-type="string" calcext:value-type="string">
            <text:p>2025AMIF20268</text:p>
          </table:table-cell>
          <table:table-cell table:style-name="ce31" office:value-type="string" calcext:value-type="string">
            <text:p>COA</text:p>
          </table:table-cell>
          <table:table-cell table:style-name="ce70" office:value-type="string" calcext:value-type="string">
            <text:p>Duurzame Flexibele Opvanglocaties</text:p>
          </table:table-cell>
          <table:table-cell table:style-name="ce80" office:value-type="date" office:date-value="2026-01-01" calcext:value-type="date">
            <text:p>1-1-2026</text:p>
          </table:table-cell>
          <table:table-cell table:style-name="ce80" office:value-type="date" office:date-value="2028-12-31" calcext:value-type="date">
            <text:p>31-12-2028</text:p>
          </table:table-cell>
          <table:table-cell table:style-name="ce51" table:formula="of:=SUM(([.E118]-[.D118])/30.42)" office:value-type="float" office:value="35.9960552268245" calcext:value-type="float">
            <text:p>36</text:p>
          </table:table-cell>
          <table:table-cell table:style-name="ce31" office:value-type="string" calcext:value-type="string">
            <text:p>AMIF</text:p>
          </table:table-cell>
          <table:table-cell table:style-name="ce240" office:value-type="string" calcext:value-type="string">
            <text:p>1. Gemeenschappelijk Europees Asielstelsel</text:p>
          </table:table-cell>
          <table:table-cell table:style-name="ce74" office:value-type="currency" office:currency="EUR" office:value="9851133" calcext:value-type="currency">
            <text:p>€ 9.851.133</text:p>
          </table:table-cell>
          <table:table-cell table:style-name="ce74" office:value-type="currency" office:currency="EUR" office:value="7388349" calcext:value-type="currency">
            <text:p>€ 7.388.349</text:p>
          </table:table-cell>
          <table:table-cell table:style-name="ce102" office:value-type="percentage" office:value="0.75" calcext:value-type="percentage">
            <text:p>75%</text:p>
          </table:table-cell>
          <table:table-cell table:style-name="ce74" table:number-columns-repeated="2"/>
          <table:table-cell table:style-name="ce112"/>
          <table:table-cell table:style-name="ce31" office:value-type="string" calcext:value-type="string">
            <text:p>Nederland</text:p>
          </table:table-cell>
          <table:table-cell table:style-name="ce31" office:value-type="string" calcext:value-type="string">
            <text:p>1. Opvangvoorzieningen</text:p>
          </table:table-cell>
          <table:table-cell table:style-name="ce31" office:value-type="string" calcext:value-type="string">
            <text:p>Zie tabblad projectbeschrijving</text:p>
          </table:table-cell>
          <table:table-cell table:number-columns-repeated="15"/>
          <table:table-cell table:style-name="ce107" table:number-columns-repeated="16352"/>
        </table:table-row>
        <table:table-row table:style-name="ro8">
          <table:table-cell table:style-name="ce45" office:value-type="string" calcext:value-type="string">
            <text:p>2026ISF2022</text:p>
          </table:table-cell>
          <table:table-cell table:style-name="ce31" office:value-type="string" calcext:value-type="string">
            <text:p>Nationale Politie</text:p>
          </table:table-cell>
          <table:table-cell table:style-name="ce70" office:value-type="string" calcext:value-type="string">
            <text:p>ISF SA SIENA</text:p>
          </table:table-cell>
          <table:table-cell table:style-name="ce80" office:value-type="date" office:date-value="2026-06-01" calcext:value-type="date">
            <text:p>1-6-2026</text:p>
          </table:table-cell>
          <table:table-cell table:style-name="ce80" office:value-type="date" office:date-value="2027-06-12" calcext:value-type="date">
            <text:p>12-6-2027</text:p>
          </table:table-cell>
          <table:table-cell table:style-name="ce51" table:formula="of:=SUM(([.E119]-[.D119])/30.42)" office:value-type="float" office:value="12.3602892833662" calcext:value-type="float">
            <text:p>12</text:p>
          </table:table-cell>
          <table:table-cell table:style-name="ce31" office:value-type="string" calcext:value-type="string">
            <text:p>ISF</text:p>
          </table:table-cell>
          <table:table-cell table:style-name="ce240" office:value-type="string" calcext:value-type="string">
            <text:p>1. Uitwisseling van informatie</text:p>
          </table:table-cell>
          <table:table-cell table:style-name="ce74" office:value-type="currency" office:currency="EUR" office:value="451014" calcext:value-type="currency">
            <text:p>€ 451.014</text:p>
          </table:table-cell>
          <table:table-cell table:style-name="ce74" office:value-type="currency" office:currency="EUR" office:value="405912" calcext:value-type="currency">
            <text:p>€ 405.912</text:p>
          </table:table-cell>
          <table:table-cell table:style-name="ce102" office:value-type="percentage" office:value="0.9" calcext:value-type="percentage">
            <text:p>90%</text:p>
          </table:table-cell>
          <table:table-cell table:style-name="ce74" table:number-columns-repeated="2"/>
          <table:table-cell table:style-name="ce112"/>
          <table:table-cell table:style-name="ce31" office:value-type="string" calcext:value-type="string">
            <text:p>Nederland</text:p>
          </table:table-cell>
          <table:table-cell table:style-name="ce31" office:value-type="string" calcext:value-type="string">
            <text:p>29. GEN-Informatie-uitwisseling</text:p>
          </table:table-cell>
          <table:table-cell table:style-name="ce31" office:value-type="string" calcext:value-type="string">
            <text:p>Zie tabblad projectbeschrijving</text:p>
          </table:table-cell>
          <table:table-cell table:number-columns-repeated="15"/>
          <table:table-cell table:style-name="ce107" table:number-columns-repeated="16352"/>
        </table:table-row>
        <table:table-row table:style-name="ro3">
          <table:table-cell table:number-columns-repeated="32"/>
          <table:table-cell table:style-name="ce107" table:number-columns-repeated="16352"/>
        </table:table-row>
        <table:table-row table:style-name="ro19" table:number-rows-repeated="1048449">
          <table:table-cell table:number-columns-repeated="32"/>
          <table:table-cell table:style-name="ce107" table:number-columns-repeated="16352"/>
        </table:table-row>
        <table:table-row table:style-name="ro20" table:number-rows-repeated="6">
          <table:table-cell table:number-columns-repeated="32"/>
          <table:table-cell table:style-name="ce107" table:number-columns-repeated="16352"/>
        </table:table-row>
        <table:table-row table:style-name="ro20">
          <table:table-cell table:number-columns-repeated="32"/>
          <table:table-cell table:style-name="ce107" table:number-columns-repeated="16352"/>
        </table:table-row>
        <calcext:conditional-formats>
          <calcext:conditional-format calcext:target-range-address="Overzicht_projecten.A5:Overzicht_projecten.A51">
            <calcext:condition calcext:apply-style-name="cf1" calcext:value="formula-is(AND(COUNTIF([.$A$1:.$A$80]; [.A5])+COUNTIF([.$A$84:.$A$1048576]; [.A5])&gt;1;NOT(ISBLANK([.A5]))))" calcext:base-cell-address="Overzicht_projecten.A5"/>
            <calcext:condition calcext:apply-style-name="cf2" calcext:value="formula-is(&quot;ISLEEG&quot;)" calcext:base-cell-address="Overzicht_projecten.A5"/>
          </calcext:conditional-format>
          <calcext:conditional-format calcext:target-range-address="Overzicht_projecten.A1:Overzicht_projecten.A4 Overzicht_projecten.A52:Overzicht_projecten.A80 Overzicht_projecten.A84:Overzicht_projecten.A1048576">
            <calcext:condition calcext:apply-style-name="cf1" calcext:value="formula-is(AND(COUNTIF([.$A$1:.$A$80]; [.A1])+COUNTIF([.$A$84:.$A$1048576]; [.A1])&gt;1;NOT(ISBLANK([.A1]))))" calcext:base-cell-address="Overzicht_projecten.A1"/>
          </calcext:conditional-format>
          <calcext:conditional-format calcext:target-range-address="Overzicht_projecten.F6:Overzicht_projecten.G11 Overzicht_projecten.B12:Overzicht_projecten.G51 Overzicht_projecten.B5:Overzicht_projecten.E11 Overzicht_projecten.H11:Overzicht_projecten.H14 Overzicht_projecten.H19:Overzicht_projecten.H19 Overzicht_projecten.H26:Overzicht_projecten.H26 Overzicht_projecten.F5:Overzicht_projecten.Q5 Overzicht_projecten.H6:Overzicht_projecten.H6 Overzicht_projecten.D54:Overzicht_projecten.D54 Overzicht_projecten.D57:Overzicht_projecten.D60 Overzicht_projecten.B63:Overzicht_projecten.B63 Overzicht_projecten.D65:Overzicht_projecten.E66 Overzicht_projecten.F52:Overzicht_projecten.F66 Overzicht_projecten.E53:Overzicht_projecten.E59 Overzicht_projecten.E63:Overzicht_projecten.E64">
            <calcext:condition calcext:apply-style-name="cf2" calcext:value="formula-is(&quot;ISLEEG&quot;)" calcext:base-cell-address="Overzicht_projecten.B5"/>
          </calcext:conditional-format>
          <calcext:conditional-format calcext:target-range-address="Overzicht_projecten.I11:Overzicht_projecten.L11 Overzicht_projecten.I12:Overzicht_projecten.J26 Overzicht_projecten.I6:Overzicht_projecten.M6 Overzicht_projecten.K12:Overzicht_projecten.L78 Overzicht_projecten.H15:Overzicht_projecten.H18 Overzicht_projecten.H20:Overzicht_projecten.H25">
            <calcext:condition calcext:apply-style-name="cf2" calcext:value="formula-is(&quot;ISLEEG&quot;)" calcext:base-cell-address="Overzicht_projecten.H6"/>
            <calcext:condition calcext:apply-style-name="cf3" calcext:value="formula-is(ISBLANK([.H6]))" calcext:base-cell-address="Overzicht_projecten.H6"/>
            <calcext:condition calcext:apply-style-name="cf3" calcext:value="formula-is(ISBLANK(&quot;&quot;))" calcext:base-cell-address="Overzicht_projecten.H6"/>
            <calcext:condition calcext:apply-style-name="cf3" calcext:value="formula-is(0)" calcext:base-cell-address="Overzicht_projecten.H6"/>
          </calcext:conditional-format>
          <calcext:conditional-format calcext:target-range-address="Overzicht_projecten.Q52:Overzicht_projecten.Q66">
            <calcext:condition calcext:apply-style-name="cf3" calcext:value="formula-is(ISBLANK(&quot;&quot;))" calcext:base-cell-address="Overzicht_projecten.Q52"/>
            <calcext:condition calcext:apply-style-name="cf3" calcext:value="formula-is(0)" calcext:base-cell-address="Overzicht_projecten.Q52"/>
            <calcext:condition calcext:apply-style-name="cf2" calcext:value="formula-is(&quot;ISLEEG&quot;)" calcext:base-cell-address="Overzicht_projecten.Q52"/>
          </calcext:conditional-format>
          <calcext:conditional-format calcext:target-range-address="Overzicht_projecten.H53:Overzicht_projecten.H59">
            <calcext:condition calcext:apply-style-name="cf3" calcext:value="formula-is(ISBLANK([.H53]))" calcext:base-cell-address="Overzicht_projecten.H53"/>
            <calcext:condition calcext:apply-style-name="cf3" calcext:value="formula-is(ISBLANK(&quot;&quot;))" calcext:base-cell-address="Overzicht_projecten.H53"/>
            <calcext:condition calcext:apply-style-name="cf3" calcext:value="formula-is(0)" calcext:base-cell-address="Overzicht_projecten.H53"/>
            <calcext:condition calcext:apply-style-name="cf2" calcext:value="formula-is(&quot;ISLEEG&quot;)" calcext:base-cell-address="Overzicht_projecten.H53"/>
          </calcext:conditional-format>
          <calcext:conditional-format calcext:target-range-address="Overzicht_projecten.H77:Overzicht_projecten.H77">
            <calcext:condition calcext:apply-style-name="cf2" calcext:value="formula-is(&quot;ISLEEG&quot;)" calcext:base-cell-address="Overzicht_projecten.H77"/>
            <calcext:condition calcext:apply-style-name="cf3" calcext:value="formula-is(ISBLANK(&quot;&quot;))" calcext:base-cell-address="Overzicht_projecten.H77"/>
            <calcext:condition calcext:apply-style-name="cf3" calcext:value="formula-is(0)" calcext:base-cell-address="Overzicht_projecten.H77"/>
            <calcext:condition calcext:apply-style-name="cf3" calcext:value="formula-is(ISBLANK([.H77]))" calcext:base-cell-address="Overzicht_projecten.H77"/>
          </calcext:conditional-format>
          <calcext:conditional-format calcext:target-range-address="Overzicht_projecten.H79:Overzicht_projecten.H79">
            <calcext:condition calcext:apply-style-name="cf2" calcext:value="formula-is(&quot;ISLEEG&quot;)" calcext:base-cell-address="Overzicht_projecten.H79"/>
            <calcext:condition calcext:apply-style-name="cf3" calcext:value="formula-is(ISBLANK(&quot;&quot;))" calcext:base-cell-address="Overzicht_projecten.H79"/>
            <calcext:condition calcext:apply-style-name="cf3" calcext:value="formula-is(0)" calcext:base-cell-address="Overzicht_projecten.H79"/>
            <calcext:condition calcext:apply-style-name="cf3" calcext:value="formula-is(ISBLANK([.H79]))" calcext:base-cell-address="Overzicht_projecten.H79"/>
          </calcext:conditional-format>
          <calcext:conditional-format calcext:target-range-address="Overzicht_projecten.H81:Overzicht_projecten.H82">
            <calcext:condition calcext:apply-style-name="cf2" calcext:value="formula-is(&quot;ISLEEG&quot;)" calcext:base-cell-address="Overzicht_projecten.H81"/>
            <calcext:condition calcext:apply-style-name="cf3" calcext:value="formula-is(ISBLANK([.H81]))" calcext:base-cell-address="Overzicht_projecten.H81"/>
            <calcext:condition calcext:apply-style-name="cf3" calcext:value="formula-is(ISBLANK(&quot;&quot;))" calcext:base-cell-address="Overzicht_projecten.H81"/>
            <calcext:condition calcext:apply-style-name="cf3" calcext:value="formula-is(0)" calcext:base-cell-address="Overzicht_projecten.H81"/>
          </calcext:conditional-format>
          <calcext:conditional-format calcext:target-range-address="Overzicht_projecten.H84:Overzicht_projecten.H84">
            <calcext:condition calcext:apply-style-name="cf2" calcext:value="formula-is(&quot;ISLEEG&quot;)" calcext:base-cell-address="Overzicht_projecten.H84"/>
            <calcext:condition calcext:apply-style-name="cf3" calcext:value="formula-is(ISBLANK(&quot;&quot;))" calcext:base-cell-address="Overzicht_projecten.H84"/>
            <calcext:condition calcext:apply-style-name="cf3" calcext:value="formula-is(0)" calcext:base-cell-address="Overzicht_projecten.H84"/>
            <calcext:condition calcext:apply-style-name="cf3" calcext:value="formula-is(ISBLANK([.H84]))" calcext:base-cell-address="Overzicht_projecten.H84"/>
          </calcext:conditional-format>
          <calcext:conditional-format calcext:target-range-address="Overzicht_projecten.H7:Overzicht_projecten.M10">
            <calcext:condition calcext:apply-style-name="cf2" calcext:value="formula-is(&quot;ISLEEG&quot;)" calcext:base-cell-address="Overzicht_projecten.H7"/>
            <calcext:condition calcext:apply-style-name="cf3" calcext:value="formula-is(ISBLANK([.H7]))" calcext:base-cell-address="Overzicht_projecten.H7"/>
            <calcext:condition calcext:apply-style-name="cf3" calcext:value="formula-is(ISBLANK(&quot;&quot;))" calcext:base-cell-address="Overzicht_projecten.H7"/>
            <calcext:condition calcext:apply-style-name="cf3" calcext:value="formula-is(0)" calcext:base-cell-address="Overzicht_projecten.H7"/>
          </calcext:conditional-format>
          <calcext:conditional-format calcext:target-range-address="Overzicht_projecten.H27:Overzicht_projecten.J51">
            <calcext:condition calcext:apply-style-name="cf2" calcext:value="formula-is(&quot;ISLEEG&quot;)" calcext:base-cell-address="Overzicht_projecten.H27"/>
            <calcext:condition calcext:apply-style-name="cf3" calcext:value="formula-is(ISBLANK(&quot;&quot;))" calcext:base-cell-address="Overzicht_projecten.H27"/>
            <calcext:condition calcext:apply-style-name="cf3" calcext:value="formula-is(0)" calcext:base-cell-address="Overzicht_projecten.H27"/>
            <calcext:condition calcext:apply-style-name="cf3" calcext:value="formula-is(ISBLANK([.H27]))" calcext:base-cell-address="Overzicht_projecten.H27"/>
          </calcext:conditional-format>
          <calcext:conditional-format calcext:target-range-address="Overzicht_projecten.M11:Overzicht_projecten.M51">
            <calcext:condition calcext:apply-style-name="cf3" calcext:value="formula-is(ISBLANK(&quot;&quot;))" calcext:base-cell-address="Overzicht_projecten.M11"/>
            <calcext:condition calcext:apply-style-name="cf3" calcext:value="formula-is(0)" calcext:base-cell-address="Overzicht_projecten.M11"/>
            <calcext:condition calcext:apply-style-name="cf2" calcext:value="formula-is(&quot;ISLEEG&quot;)" calcext:base-cell-address="Overzicht_projecten.M11"/>
            <calcext:condition calcext:apply-style-name="cf3" calcext:value="formula-is(ISBLANK([.M11]))" calcext:base-cell-address="Overzicht_projecten.M11"/>
          </calcext:conditional-format>
          <calcext:conditional-format calcext:target-range-address="Overzicht_projecten.O6:Overzicht_projecten.P51">
            <calcext:condition calcext:apply-style-name="cf2" calcext:value="formula-is(&quot;ISLEEG&quot;)" calcext:base-cell-address="Overzicht_projecten.O6"/>
            <calcext:condition calcext:apply-style-name="cf3" calcext:value="formula-is(ISBLANK(&quot;&quot;))" calcext:base-cell-address="Overzicht_projecten.O6"/>
            <calcext:condition calcext:apply-style-name="cf3" calcext:value="formula-is(0)" calcext:base-cell-address="Overzicht_projecten.O6"/>
            <calcext:condition calcext:apply-style-name="cf3" calcext:value="formula-is(ISBLANK([.O6]))" calcext:base-cell-address="Overzicht_projecten.O6"/>
          </calcext:conditional-format>
          <calcext:conditional-format calcext:target-range-address="Overzicht_projecten.Q6:Overzicht_projecten.Q51">
            <calcext:condition calcext:apply-style-name="cf2" calcext:value="formula-is(&quot;ISLEEG&quot;)" calcext:base-cell-address="Overzicht_projecten.Q6"/>
            <calcext:condition calcext:apply-style-name="cf3" calcext:value="formula-is(ISBLANK(&quot;&quot;))" calcext:base-cell-address="Overzicht_projecten.Q6"/>
            <calcext:condition calcext:apply-style-name="cf3" calcext:value="formula-is(0)" calcext:base-cell-address="Overzicht_projecten.Q6"/>
          </calcext:conditional-format>
          <calcext:conditional-format calcext:target-range-address="Overzicht_projecten.H112:Overzicht_projecten.H119">
            <calcext:condition calcext:apply-style-name="cf2" calcext:value="formula-is(&quot;ISLEEG&quot;)" calcext:base-cell-address="Overzicht_projecten.H112"/>
            <calcext:condition calcext:apply-style-name="cf3" calcext:value="formula-is(ISBLANK([.H112]))" calcext:base-cell-address="Overzicht_projecten.H112"/>
            <calcext:condition calcext:apply-style-name="cf3" calcext:value="formula-is(ISBLANK(&quot;&quot;))" calcext:base-cell-address="Overzicht_projecten.H112"/>
            <calcext:condition calcext:apply-style-name="cf3" calcext:value="formula-is(0)" calcext:base-cell-address="Overzicht_projecten.H112"/>
          </calcext:conditional-format>
        </calcext:conditional-formats>
      </table:table>
      <table:table table:name="Projectbeschrijvingen" table:style-name="ta2">
        <table:table-column table:style-name="co18" table:default-cell-style-name="ce317"/>
        <table:table-column table:style-name="co19" table:default-cell-style-name="ce2"/>
        <table:table-column table:style-name="co20" table:number-columns-repeated="11" table:default-cell-style-name="ce1"/>
        <table:table-column table:style-name="co21" table:default-cell-style-name="ce1"/>
        <table:table-column table:style-name="co20" table:number-columns-repeated="16370"/>
        <table:table-row table:style-name="ro1">
          <table:table-cell table:style-name="ce311"/>
          <table:table-cell table:style-name="ce15"/>
          <table:table-cell table:number-columns-repeated="3"/>
          <table:table-cell table:style-name="ce6"/>
          <table:table-cell table:style-name="ce2" table:number-columns-repeated="2"/>
          <table:table-cell table:style-name="ce5" table:number-columns-repeated="2"/>
          <table:table-cell table:style-name="ce2" table:number-columns-repeated="4"/>
          <table:table-cell table:style-name="ce1" table:number-columns-repeated="16370"/>
        </table:table-row>
        <table:table-row table:style-name="ro2">
          <table:table-cell table:style-name="ce312" office:value-type="string" calcext:value-type="string">
            <text:p>Overzicht verleende en vastgestelde projctaanvragen AMIF, ISF en BMVI</text:p>
          </table:table-cell>
          <table:table-cell table:style-name="ce15">
            <draw:frame draw:z-index="0" draw:name="Afbeelding 3" draw:style-name="gr1" draw:text-style-name="P1" svg:width="4.501cm" svg:height="1.06cm" svg:x="16.303cm" svg:y="0.176cm">
              <draw:image xlink:href="Pictures/10000001000011CA00000397455CA4A1.png" xlink:type="simple" xlink:show="embed" xlink:actuate="onLoad" draw:mime-type="image/png">
                <text:p/>
              </draw:image>
            </draw:frame>
          </table:table-cell>
          <table:table-cell table:number-columns-repeated="3"/>
          <table:table-cell table:style-name="ce6"/>
          <table:table-cell table:style-name="ce2" table:number-columns-repeated="2"/>
          <table:table-cell table:style-name="ce5" table:number-columns-repeated="2"/>
          <table:table-cell table:style-name="ce2" table:number-columns-repeated="4"/>
          <table:table-cell table:style-name="ce1" table:number-columns-repeated="16370"/>
        </table:table-row>
        <table:table-row table:style-name="ro3">
          <table:table-cell table:style-name="ce311"/>
          <table:table-cell table:style-name="ce15"/>
          <table:table-cell table:number-columns-repeated="3"/>
          <table:table-cell table:style-name="ce6"/>
          <table:table-cell table:style-name="ce2" table:number-columns-repeated="2"/>
          <table:table-cell table:style-name="ce5" table:number-columns-repeated="2"/>
          <table:table-cell table:style-name="ce2" table:number-columns-repeated="4"/>
          <table:table-cell table:style-name="ce1" table:number-columns-repeated="16370"/>
        </table:table-row>
        <table:table-row table:style-name="ro20">
          <table:table-cell table:style-name="ce313" office:value-type="string" calcext:value-type="string">
            <text:p>Projectnummer</text:p>
          </table:table-cell>
          <table:table-cell table:style-name="ce25" office:value-type="string" calcext:value-type="string">
            <text:p>Doel en resultaten</text:p>
          </table:table-cell>
          <table:table-cell table:style-name="ce7" table:number-columns-repeated="3"/>
          <table:table-cell table:style-name="ce8"/>
          <table:table-cell table:style-name="ce9" table:number-columns-repeated="2"/>
          <table:table-cell table:style-name="ce10" table:number-columns-repeated="2"/>
          <table:table-cell table:style-name="ce9" table:number-columns-repeated="3"/>
          <table:table-cell table:style-name="ce11"/>
        </table:table-row>
        <table:table-row table:style-name="ro10">
          <table:table-cell table:style-name="ce291" table:formula="of:=[Overzicht_projecten.A5]" office:value-type="string" office:string-value="2022AMIF2021" calcext:value-type="string">
            <text:p>2022AMIF2021</text:p>
          </table:table-cell>
          <table:table-cell table:style-name="ce23" office:value-type="string" calcext:value-type="string">
            <text:p>Het COA vangt vreemdelingen, waaronder alleenstaande minderjarige vreemdelingen, op ten tijde van hun asielprocedure. Voor deze doelgroep is het belangrijk een veilig thuis te bieden. Dit vraagt om kwalitatief hoogwaardige methodische en pedagogische begeleiding door deels geregistreerd professionals. Het COA volgt hierin externe ontwikkelingen van de Jeugdwet en de eisen die hierbij van toepassing zijn. De amv-medewerkers bieden ondersteuning en begeleiding aan de amv-jongeren ten tijde van de asielprocedure in de tijdelijke leefomgeving. Begeleiding is gericht op het versterken van competenties in hun weg naar volwassenheid en zelfredzaamheid/zelfstandigheid. Een deel van de professionals zijn geregistreerd in het Kwaliteitsregister Jeugd. Registratie in dit register maakt dat amv-medewerkers zich actief moeten blijven ontwikkelen op hun vakgebied. Het COA dient hiervoor een geaccrediteerd palet aan gerichte deskundigheidsbevordering aan te bieden dat de professional voorziet in zijn cyclische ontwikkeling.</text:p>
            <text:p>Het projectplan is gericht op de professionele ontwikkeling van de amv-medewerkers op basis van de leerfases in hun ontwikkeling (functiegericht). Deze deskundigheid is gericht op het minimaal op niveau van de beroepsopleiding actueel houden en het verdiepen van de vakkennis. Dit draagt daarmee bij aan het kunnen hanteren van de professionele opgaven die de medewerkers amv-opvang in hun beroepspraktijk tegenkomen. De output van dit projectplan is gericht op de (door) ontwikkeling van het vakmanschap van de amv-medewerkers. Het versterken, vergroten van competenties die nodig zijn voor de uitvoering van rol en taken t.b.v. begeleiden van de amv-jongeren op locatie. De outcome van dit projectplan is gericht op de amv-jongeren. De amv-medewerkers begeleiden en ondersteunen gedurende het asielproces de amv-jongeren (tot 18 jaar) in het versterken van hun competities in hun weg naar</text:p>
            <text:p>volwassenheid en zelfstandigheid, hier of in land van herkomst.</text:p>
          </table:table-cell>
          <table:table-cell table:number-columns-repeated="12"/>
          <table:table-cell table:style-name="ce1" table:number-columns-repeated="16370"/>
        </table:table-row>
        <table:table-row table:style-name="ro10">
          <table:table-cell table:style-name="ce291" table:formula="of:=[Overzicht_projecten.A6]" office:value-type="string" office:string-value="2022AMIF20210" calcext:value-type="string">
            <text:p>2022AMIF20210</text:p>
          </table:table-cell>
          <table:table-cell table:style-name="ce27" office:value-type="string" calcext:value-type="string">
            <text:p>Het doel van Welcoming Equality 2023-2025 is het vergroten van het welzijn van lhbti+ asielzoekers en statushouders. Om dit te bereiken zetten we ons in op het binnen de doelgroep vergroten van de (gevoelens van) veiligheid en het verminderen van het sociaal isolement. We werken aan het vergroten van de (gevoelens van) veiligheid door de kennis en vaardigheden van COA-medewerkers te versterken. We weten uit onderzoek dat de houding, kennis en vaardigheden van COA-medewerkers van invloed zijn op de (ervaren) veiligheid op COA-locaties en de meldingsbereidheid onder lhbti+ bewoners. (o.a. Deloitte, 2011). Hiernaast spelen zij een belangrijke rol in het identificeren van specifieke kwetsbaarheden van individuele bewoners. Door middel van een e-learningmodule en face-to-face training geven we COA-medewerkers de tools om lhbti+ bewoners zo goed mogelijk te begeleiden gedurende hun verblijf binnen de asielopvang. Via een aanvullende trainingsmodule en coaching ondersteunen we lhbti+ contactpersonen in het vervullen van hun rol op de locatie.</text:p>
            <text:p>Hiernaast werken we aan het verminderen van het sociaal isolement onder de doelgroep. Dit doen we door in te zetten op het sociale netwerk cocktail. Via dit netwerk bieden COC-vrijwilligers in het land maatjescontact en groepsbijeenkomsten. Dit biedt lhbti+ asielzoekers en statushouders de mogelijkheid om in contact te komen met hun peers en een sociaal netwerk op te bouwen terwijl zij geleidelijk aan hun weg vinden in Nederland. Door middel van onderzoek zetten we in op het vergaren van nieuwe kennis en inzichten in de ervaringen van lhbti+ asielzoekers en statushouders. Dit moet nieuwe inzichten geven in de factoren die bijdragen of juist afbreuk doen aan het welzijn van lhbti+ asielzoekers en statushouders en voedt daarmee de (toekomstige) inzet van COC als belangenbehartiger. Ten slotte faciliteren we kennisuitwisseling door middel van platformbijeenkomsten in Nederland en een Europese conferentie.</text:p>
          </table:table-cell>
          <table:table-cell table:number-columns-repeated="12"/>
          <table:table-cell table:style-name="ce1" table:number-columns-repeated="16370"/>
        </table:table-row>
        <table:table-row table:style-name="ro17">
          <table:table-cell table:style-name="ce291" table:formula="of:=[Overzicht_projecten.A7]" office:value-type="string" office:string-value="2022AMIF20211" calcext:value-type="string">
            <text:p>2022AMIF20211</text:p>
          </table:table-cell>
          <table:table-cell table:style-name="ce28" office:value-type="string" calcext:value-type="string">
            <text:p>Since 1991, through its programme Return and Emigration Assistance from the Netherlands (REAN), IOM has been contributing to one of the main pillars of the Dutch return policy: voluntary return. The REAN programme has assisted over 68,000 migrantsand has evolved to cover all aspects of IOM Assisted Voluntary Return and Reintegration (AVRR) support, pre-departure and post-arrival. Several developments have impacted the migration situation and political discussion in the Netherlands: the 2015-2016 European migration crisis, COVID19 pandemic, housing crisis and full asylum seekers centres and recently the influx of refugees from Ukraine. In this light, IOM AVRR assistance remains of significant importance, by offering assistance to migrants who decide to leave the Netherlands and return to their country of origin (CoO). This project is designed in complementarity with REAN 2022-2024 (funded by Dutch Repatriation and Departure Service (DTV)) and AVRR-NL 2022-2024 -Reintegration(to be submitted for funding to AMIF, with co-funding of the Ministry of Foreign Affairs). Together the 3 projects form a comprehensive AVRR Programme, responding to the challenges linked to the management of return migration in The Netherlands.</text:p>
          </table:table-cell>
          <table:table-cell table:number-columns-repeated="12"/>
          <table:table-cell table:style-name="ce1" table:number-columns-repeated="16370"/>
        </table:table-row>
        <table:table-row table:style-name="ro18">
          <table:table-cell table:style-name="ce291" table:formula="of:=[Overzicht_projecten.A8]" office:value-type="string" office:string-value="2022AMIF20212" calcext:value-type="string">
            <text:p>2022AMIF20212</text:p>
          </table:table-cell>
          <table:table-cell table:style-name="ce28" office:value-type="string" calcext:value-type="string">
            <text:p>Since 1991, through its programme Return and Emigration Assistance from the Netherlands (REAN), IOM has been contributing to one of the main pillars of the Dutch return policy: voluntary return. The REAN programme has assisted over 68,000 migrants and has evolved to cover all aspects of IOM AssistedVoluntary Return and Reintegration (AVRR) support, pre-departure and post-arrival. Several developments have impacted the migration situation and political discussion in the Netherlands: the 2015-2016 European migration crisi, COVID19 pandemic, housing crisis and full asylum seekers centres and recently the influx of refugees from Ukraine. In this light, IOM AVRR assistance remains of signification importance, by offering assistance to migrants who decide to leave the Netherlands and return to their country of origin (CoO). The aim of the project AVRR-NL 2022-2024 -Reintegration is to contribute effective migration management in the Netherlands by providing economic and medical reintegration assistance to returning migrants. By offering targeted services, such as pre-departure and post-arrival counselling and post-arrival financial support, IOM aims to adequately prepare migrants for their voluntary return, assist with their reintegration after return and address specific vulnerabilities. <text:s text:c="2"/>AVRR-NL 2022-2024 –Reintegration is designed in complementarity with REAN 2022-2024 and AVRR-NL 2022-2024 –Return. While these two projects cater for activities at pre-return and return stages, the AVRR-NL 2022-2024 –Reintegration project will focus on preparation for reintegration, on post-arrival stage and the provision of socio-economic and medical reintegration in the country of origin.</text:p>
          </table:table-cell>
          <table:table-cell table:number-columns-repeated="12"/>
          <table:table-cell table:style-name="ce1" table:number-columns-repeated="16370"/>
        </table:table-row>
        <table:table-row table:style-name="ro21">
          <table:table-cell table:style-name="ce291" table:formula="of:=[Overzicht_projecten.A9]" office:value-type="string" office:string-value="2022AMIF20213" calcext:value-type="string">
            <text:p>2022AMIF20213</text:p>
          </table:table-cell>
          <table:table-cell table:style-name="ce28" office:value-type="string" calcext:value-type="string">
            <text:p>Informatie en de uitwisseling hiervan is cruciaal bij het realiseren van de wettelijke taakstelling van de DT&amp;V. In de digitale wereld zijn informatievoorzieningen (IV) en ICT, de techniek, onmisbaar om deze informatie-uitwisseling op een professionele, transparante en herleidbare wijze te realiseren. In de iStrategie 2025 van de DT&amp;V zijn de ambities met betrekking tot de doorontwikkeling van de IV en ICT vastgesteld. Voor de uitvoering van deze strategie is een project opgezet, genaamd AMIF-ICT 2022-2024. Dit project omvat een vijftal projectstromen te weten: • Gerenoveerd ISTV en BI • Gebruikerswensen ISTV • Implementatie Agile DevOps • Optimaal Digitaal Lokaal • ICT-Projecten Met deze projectstromen wordt beoogd de volgende, onder artikel E5 lid 1 sub l, m en n (Subsidieregeling AMIF, ISF en BMVI 2021–2027), doelstellingen te bevorderen. NB in geval van externe publicatie graag voorafgaande afstemming.</text:p>
          </table:table-cell>
          <table:table-cell table:number-columns-repeated="12"/>
          <table:table-cell table:style-name="ce1" table:number-columns-repeated="16370"/>
        </table:table-row>
        <table:table-row table:style-name="ro15">
          <table:table-cell table:style-name="ce291" table:formula="of:=overzicht_projecten.#ref!" office:value-type="string" office:string-value="" calcext:value-type="error">
            <text:p>#NAAM?</text:p>
          </table:table-cell>
          <table:table-cell table:style-name="ce28" office:value-type="string" calcext:value-type="string">
            <text:p>Bij dit project zet WerkSaam Westfriesland (hierna WerkSaam) in op duurzame verbetering en versnelling van het huidige integratieproces, geholpen door de ervaringen welke zijn opgedaan bij het vorige AMIF-project en de beschikbaarheid van effectieve activiteiten, waarvan een deel zich reeds heeft bewezen in een pilot. De begeleiding vindt plaats door gespecialiseerde coaches, die vaak de taal van de statushouder beheersen en voor een deel ervaringsdeskundige zijn, daarbij ondersteund door leer/werk trajecten vanuit het eigen leerwerkbedrijf of een extern deskundige samenwerkingspartner. Het project bestaat uit een klein aantal activiteiten, welke bijdragen aan een snelle (arbeids)participatie door laagdrempelige ambachtelijke werkzaamheden, die ook in de landen van herkomst uitgevoerd worden. Iedere statushouder kan op zoek naar een werksoort die het beste past. De groepsgewijze aanpak om gezamenlijk een eindproduct te realiseren schept een onderlinge band. Het geheel wordt ondersteund door cursussen in taal en veiligheid op de werkvloer, wet en regelgeving, huisvesting, financiële zaken, sociale ontwikkeling, digitale-vaardigheid, gezondheidszorg, op tijd komen, ziekmelden, enz. Een pilot, die specifiek voor jongeren was, aangevuld met statushouders op individuele basis, heeft aangetoond dat dit resulteert in zeer positieve resultaten. Men maakt elkaar enthousiast, er ontstaan vriendschappen en is trots op het eindproduct. Na dit project kan men doorstromen naar een betaalde baan bij een externe werkgever of bij een andere activiteit. Met de opgedane ervaring zijn zij in de huidige arbeidsmarkt graag gewild. WerkSaam heeft de inzet van activiteiten bewust kleinschalig gehouden en met een (daar waar mogelijk) korte doorlooptijd. Door de opzet kan de overhead (aansturing door de projectleiding en administratie) geminimaliseerd worden, zodat een grote efficiëntie van de bestede gelden gegarandeerd wordt.</text:p>
          </table:table-cell>
          <table:table-cell table:number-columns-repeated="12"/>
          <table:table-cell table:style-name="ce1" table:number-columns-repeated="16370"/>
        </table:table-row>
        <table:table-row table:style-name="ro15">
          <table:table-cell table:style-name="ce291" table:formula="of:=[Overzicht_projecten.A10]" office:value-type="string" office:string-value="2022AMIF20215" calcext:value-type="string">
            <text:p>2022AMIF20215</text:p>
          </table:table-cell>
          <table:table-cell table:style-name="ce28" office:value-type="string" calcext:value-type="string">
            <text:p>In het kader van de veranderopgave wil de IND de dienstverlening aan de klant verbeteren door versterkte inzet op de expatcentra, die opereren o.b.v. het één-loket-principe, waarbij IND, gemeenten, bedrijfsleven en onderwijsinstellingen gezamenlijk optrekken om kennismigranten en studenten optimaal te faciliteren. Eén van de opdrachten van de IND is het leveren van een bijdrage aan de economische welvaart van Nederland. Met het creëren van een aantrekkelijk vestigingsklimaat voor kennismigranten en studenten halen we samen met onze partners internationaal talent binnen. Daarnaast bieden we een zodanige service dat internationale talent behouden blijft. De erkend-referent-procedure en een snelle en efficiënte dienstverlening aan deze doelgroep is noodzakelijk om de keuze van hoogopgeleid buitenlands personeel op vestiging in Nederland te laten vallen. Uitbreiding en versterking van het netwerk van expatcentra door meer IND-inzet op deze centra o.b.v. het één-loket-principe, waarbij IND, gemeenten en bedrijfsleven gezamenlijk optrekken om kennismigranten optimaal te faciliteren bij hun aankomst en verblijf. Door het verbeteren van dienstverlening en reguliere uitvoeringsprocessen en de uitbouw van de samenwerking met relevante partners worden voorwaarden gecreëerd voor het binnenhalen van voor de economische ontwikkeling van Nederland gewenste migranten. Tevens worden deze expatcentra ingezet om vanuit dezelfde één-loket-gedachte in nauwe samenwerking met de onderwijsinstellingen en gemeenten de dienstverlening aan buitenlandse studenten te professionaliseren. Deze doelgroep levert een belangrijke bijdrage aan de versterking van Nederland als aantrekkelijk kennisland. Bij beide doelgroepen gaat het erom hen op een snelle en gemakkelijke wijze verblijfsdocumenten te verstrekken, de registratie bij de verschillende overheidsinstanties te faciliteren, overige met hun verblijf verband houdende vragen te beantwoorden en naar de juiste instanties door te verwijzen.</text:p>
          </table:table-cell>
          <table:table-cell table:number-columns-repeated="12"/>
          <table:table-cell table:style-name="ce1" table:number-columns-repeated="16370"/>
        </table:table-row>
        <table:table-row table:style-name="ro9">
          <table:table-cell table:style-name="ce291" table:formula="of:=[Overzicht_projecten.A11]" office:value-type="string" office:string-value="2022AMIF20216" calcext:value-type="string">
            <text:p>2022AMIF20216</text:p>
          </table:table-cell>
          <table:table-cell table:style-name="ce28" office:value-type="string" calcext:value-type="string">
            <text:p>Betrouwbare identiteitspapieren zijn een belangrijke factor in het nationale beslisproces (IND) en bij de internationale grensbewaking (Frontex). Om de echtheid van deze brondocumenten snel en accuraat te beoordelen zijn hoog gekwalificeerde professionals (documentonderzoekers) nodig. Het aanbod van gekwalificeerd personeel is uiterst laag. Dit komt door het unieke karakter van het werk en omdat een lange periode van opleiden en het opdoen van de juiste ervaring nodig is. Hierdoor is het zeer lastig om het personeelsbestand voor het uitvoeren van zowel de nationale (IND) als internationale (Frontex) activiteiten op peil te houden. Als de benodigde capaciteit voor de documentonderzoeken niet aanwezig is, lopen we het risico op vertraging in onze procedures en een groot risico in het internationaal tegengaan van identiteitsfraude. Dit project heeft als doelstelling om: 1. een constante stroom van kandidaten te genereren met interesse in en het benodigde werk-en denkniveau om documentonderzoeker te worden. Dit resulteert in maximaal 7 trainees voor elk 6 maanden waarin wij heb opleiden tot documentonderzoeker. 2. een opleidingstraject tot documentonderzoeker te ontwikkelen. Dit resulteert in een inwerkprogramma en certificeringstraject m.b.v.o.a. e-learningmodules, trainingen, opdrachten, mentoring en nieuwe didactische methodes (o.a. serious gaming). Zo ‘leveren’ wij gekwalificeerde en nationaal en internationaal inzetbare documentonderzoekers.</text:p>
          </table:table-cell>
          <table:table-cell table:number-columns-repeated="12"/>
          <table:table-cell table:style-name="ce1" table:number-columns-repeated="16370"/>
        </table:table-row>
        <table:table-row table:style-name="ro9">
          <table:table-cell table:style-name="ce291" table:formula="of:=[Overzicht_projecten.A12]" office:value-type="string" office:string-value="2022AMIF20217" calcext:value-type="string">
            <text:p>2022AMIF20217</text:p>
          </table:table-cell>
          <table:table-cell table:style-name="ce28" office:value-type="string" calcext:value-type="string">
            <text:p>In het AMIF Nationaal Programma heeft Nederland opgenomen dat het de beschikbare gelden in te zetten op internationale samenwerking in de asielprocedure. Het project Dublin liaisons geeft hier invulling aan door het uitzenden van inhoudelijk experts op het gebied van de Dublin verordening om te fungeren als verbindende schakel tussen NL en de betreffende lidstaat. Op dit moment geldt dat voor België (combi met Frankrijk), Duitsland en Italië. We onderzoeken de mogelijkheid tot een zelfde constructie met Spanje. Het doel van het project is om uitzending van de Dublin liaisons in België, Duitsland en Italië voort te zetten en te onderzoeken of een vierde Dublin liaison naar Spanje kan worden uitgezonden. Voor uitvoering van de Dublin verordening is een goede samenwerking met andere EU lidstaten vereist, zeker als het vanwege termijnen aankomt op spoedverzoeken. Huidige systemen zijn daar niet altijd op ingericht. Daarnaast gebeurt er ten aanzien van asiel veel op politiek vlak in lidstaten waar we veel mee samenwerken. Om hier goed van op de hoogte te blijven en consequenties (tijdig) in te kunnen schatten is een Dublin liaison gewenst. Een goede verbinding tussen NL en betreffende lidstaat en om Internationale samenwerking op migratie te bevorderen. Tevens het goed en juist toepassen van de Dublin-verordening.</text:p>
          </table:table-cell>
          <table:table-cell table:number-columns-repeated="12"/>
          <table:table-cell table:style-name="ce1" table:number-columns-repeated="16370"/>
        </table:table-row>
        <table:table-row table:style-name="ro9">
          <table:table-cell table:style-name="ce291" table:formula="of:=[Overzicht_projecten.A13]" office:value-type="string" office:string-value="2022AMIF20218" calcext:value-type="string">
            <text:p>2022AMIF20218</text:p>
          </table:table-cell>
          <table:table-cell table:style-name="ce28" office:value-type="string" calcext:value-type="string">
            <text:p>Probleembeschrijving Er wordt zowel binnen de IND, vanuit het Rijk als vanuit de EU steeds meer aangestuurd op een snelle en efficiënte asielprocedure. Dit blijkt o.a. uit de recente wijzigingen in het Vreemdelingenbesluit. Voor het snel, correct en efficiënt kunnen vaststellen van de herkomst van vreemdelingen is het belangrijk om de geografische expertise dicht op het proces in te zetten, juist ook in de aanmeldfase. Het RIC is de laatste jaren flink gegroeid, en intern zijn op de aanmeldcentra in Ter Apel en Budel snelle manieren ontwikkeld om het geografische gedeelte van het herkomst onderzoek zo efficiënt mogelijk te maken. Hierbij is de geografische expertise van het RIC inmiddels onmisbaar geworden. Echter onze systemen, met als belangrijkste ons Geografisch Informatiesysteem (GIS), zijn hier nog niet in meegegroeid. Tevens wordt er in toenemende mate een beroep gedaan op samenwerking op Europees niveau. Doelstelling en doelgroepen van het project De doelstelling is het verbeteren en efficiënter maken van het herkomstonderzoek. Hierbij focussen we op twee pijlers. Een goed werkend IV-landschap met een GIS dat voldoet aan de maatstaven van deze tijd is van cruciaal belang, dat is één van de pijlers. Dit nieuwe systeem moet het ook mogelijk maken om op een eenvoudige manier geografische data uit te wisselen binnen Nederland en tussen Europese partnerlanden. Daarnaast willen we internationale samenwerking op het gebied van herkomstonderzoek initiëren.</text:p>
          </table:table-cell>
          <table:table-cell table:number-columns-repeated="12"/>
          <table:table-cell table:style-name="ce1" table:number-columns-repeated="16370"/>
        </table:table-row>
        <table:table-row table:style-name="ro15">
          <table:table-cell table:style-name="ce291" table:formula="of:=[Overzicht_projecten.A14]" office:value-type="string" office:string-value="2022AMIF2022" calcext:value-type="string">
            <text:p>2022AMIF2022</text:p>
          </table:table-cell>
          <table:table-cell table:style-name="ce28" office:value-type="string" calcext:value-type="string">
            <text:p>Het Internationaal Kennisplatform draagt actief bij aan harmonisering en verbetering van de praktijk van opvang en begeleiding van asielzoekers in Europa – aanvullend op het werk van EUAA, en gebaseerd op praktijkervaring en samenwerking. Op de langere termijn helpt dit om eerder en beter te anticiperen op internationale ontwikkelingen in de sfeer van asielmigratie. De doelstellingen van het Internationaal Kennisplatform: 1. Uitwisseling van kennis, ervaringen en best practices; 2. Samenwerking over landsgrenzen heen, gezamenlijke aanpak van actuele issues; 3. Internationale community van professionals in de opvang en begeleiding. Met het Internationaal Kennisplatform spelen we pro-actief en flexibel in op issues die in meerdere landen actueel zijn of naar verwachting gaan worden, laten we professionals kijken en voelen hoe die issues in het buitenland worden aangepakt en geregeld, en steken we in een vroege fase de hoofden bij elkaar om af te stemmen. De focus van het Kennisplatform ligt op uitwisseling van kennis, ervaringen en best practices, en samenwerking over landsgrenzen heen, zoals een gezamenlijke aanpak van issues. Daarvoor organiseren we bijeenkomsten en workshops over specifieke thema’s met deelnemers uit verschillende landen, een combi van praktijk- en beleidsprofessionals, en ook internationale uitwisselbezoeken en snuffelstages. We delen kennis en best practices op toegankelijke en toepasbare manieren, onder meer op het online platform en via EUAA. Ook zijn we actief betrokken bij kennisuitwisseling in bestaande netwerken van EUAA, bilateraal, met EMN, etc. Dit is een pilot project, waarin we aan de hand van een paar thema’s zullen ervaren hoe dit deze kennisuitwisseling en samenwerking het best werkt en het meest effect heeft, en na tussentijdse evaluaties eventueel aanpassingen zullen doen.</text:p>
          </table:table-cell>
          <table:table-cell table:number-columns-repeated="12"/>
          <table:table-cell table:style-name="ce1" table:number-columns-repeated="16370"/>
        </table:table-row>
        <table:table-row table:style-name="ro15">
          <table:table-cell table:style-name="ce291" table:formula="of:=[Overzicht_projecten.A15]" office:value-type="string" office:string-value="2022AMIF20220" calcext:value-type="string">
            <text:p>2022AMIF20220</text:p>
          </table:table-cell>
          <table:table-cell table:style-name="ce28" office:value-type="string" calcext:value-type="string">
            <text:p>Leeuwarden wil de integratie van personen die inburgeringsplichtig zijn of zijn geweest versnellen en effectiever maken. In Leeuwarden woonachtige statushouders kunnen bij verschillende werkgevers in verschillende bedrijfssectoren hun beroepsvaardigheden ontwikkelen, hun netwerk vergroten en daarbij praktische ondersteuning krijgen bij het leren van de Nederlandse taal. Leeuwarden verwacht dat het aantal personen die inburgeringsplichtig zijn de komende drie jaar met tenminste 500 zal toenemen (op basis van huidige taakstelling huisvesting vergunninghouders). Met alleen een inburgeringstraject op basis van de Inburgeringswet redden de meeste statushouders het niet om voldoende te kunnen participeren. Leeuwarden heeft ervaren dat het hebben van relevante werknemersvaardigheden, beroepsvaardigheden en een relevant netwerk statushouders beter in staat stelt mee te doen. Naast Nederlandse taalcursussen is het dagelijks praktisch toepassen van taal essentieel om het Nederlands voldoende te beheersen. Erg weinig statushouder blijken zonder extra begeleiding voldoende te kunnen participeren of aan werk te komen. Leeuwarden is ervan overtuigd dat verbinding maken met de vitaliteit van de statushouder nodig is om inburgering en integratie tot een succes te maken. Inburgering vergt aandacht van twee kanten. Niet alleen focus op de rol van de statushouder, maar ook op de rol en houding van bijvoorbeeld een werkgever. In het project Taaltrajecten binnen bedrijven gaat Leeuwarden werken vanuit het perspectief van de klant in plaats van het volgen van wettelijke kaders. Bij de intake staat de vraag centraal; Wat geeft de klant zelf aan wat nodig is om te slagen? En dat verzorgen we dan samen. Ook werkgevers adresseren bij de gemeente hun problemen met het in dienst nemen van statushouders. Daarom gaan we ook trainingen cultuursensitief werkgeverschap inzetten. Leeuwarden wil 225 statushouders een duaal traject aanbieden bij een passende werkgever.</text:p>
          </table:table-cell>
          <table:table-cell table:number-columns-repeated="12"/>
          <table:table-cell table:style-name="ce1" table:number-columns-repeated="16370"/>
        </table:table-row>
        <table:table-row table:style-name="ro15">
          <table:table-cell table:style-name="ce291" table:formula="of:=[Overzicht_projecten.A16]" office:value-type="string" office:string-value="2022AMIF20221" calcext:value-type="string">
            <text:p>2022AMIF20221</text:p>
          </table:table-cell>
          <table:table-cell table:style-name="ce28" office:value-type="string" calcext:value-type="string">
            <text:p>Ondanks de bloeiende arbeidsmarkt en de grote personeelstekorten, is de groep niet-westerse migranten ook in 2022 ruim 2 keer zo vaak werkloos als mensen met een Nederlandse achtergrond . Zij stuiten op veel drempels om daadwerkelijk volwaardig mee te doen, waaronder een taal- en cultuurbarrière. Daarbij maakt de grillige onderkant van de arbeidsmarkt kwetsbaar; deze mensen raken sneller hun baan kwijt in een recessie, zoals in corona weer is gebleken. Een deel van deze Nieuwe Nederlanders zit in de uitkering, een veelvoud is onzichtbaar werkloos. Ook valt een deel onder de werkende armen. Met de torenhoge inflatie nemen de problemen in deze groepen toe, terwijl tegelijkertijd de arbeidsmarkt schreeuwt om mensen. Gemeenten hebben door de bezuinigingen en het wegvallen van de Asscher-gelden, minder oog voor deze mensen in de uitkering en de groep buiten de uitkering is nog verder buiten beeld. Maatschappelijk gebeurt er veel, maar die organisaties weten de stap naar werk lastig te faciliteren. De huidige arbeidsmarkt biedt grote kansen om de kloof in arbeidsparticipatie, inkomensniveau en carrièreontwikkeling tussen Nieuwe Nederlanders en de gemiddelde Nederlander te verkleinen. Deze Nieuwe Nederlanders kloppen bij ons aan, maar we kunnen ze sinds het einde van AMIF-1 niet meer begeleiden. Soms springt de gemeente bij, maar dit is de uitzondering en veelal gericht op migranten die net in Nederland zijn. Juist de groep die hier langer is, geen inburgering meer heeft, die beschikt over een klein netwerk en de taal steeds slechter beheerst, loopt grote kans op langdurige armoede voor henzelf en hun kinderen. Een startbaan vinden ze soms, maar raken ze ook snel weer kwijt. Wat ze nodig hebben is zelfvertrouwen, carrièreplanning en werknemersvaardigheden om uit de armoedeval te komen. Dan groeien ook deze Nieuwe Nederlanders.</text:p>
          </table:table-cell>
          <table:table-cell table:number-columns-repeated="12"/>
          <table:table-cell table:style-name="ce1" table:number-columns-repeated="16370"/>
        </table:table-row>
        <table:table-row table:style-name="ro15">
          <table:table-cell table:style-name="ce291" table:formula="of:=[Overzicht_projecten.A17]" office:value-type="string" office:string-value="2022AMIF20225" calcext:value-type="string">
            <text:p>2022AMIF20225</text:p>
          </table:table-cell>
          <table:table-cell table:style-name="ce28" office:value-type="string" calcext:value-type="string">
            <text:p>Sinds 1 januari 2022 voert de gemeente op grond van de Wet inburgering 2021 de regie over de inburgering van statushouders in Rotterdam. Zo kan Rotterdamse inburgeraars beter op weg helpen actieve, zelfstandige burgers van onze stad te worden. Rotterdam werkt sinds 2018 met een intensieve aanpak. Begeleiding en ondersteuning van statushouders omvatten veel meer gedaan dan de wettelijke taken. Met en reden: meer aandacht voor deze groep zorgt voor een betere start in Rotterdam. In een eerder subsidieverzoek (2019EFI20114) vroeg en kreeg de gemeente Rotterdam middelen voor de ontwikkeling van Casemanagement Rotterdamse Statushouders. Mede dankzij de AMIF-subsidie zijn aanzienlijke stappen gezet in de begeleiding van Rotterdamse statushouders richting maatschappelijke participatie en toeleiding naar en deelname aan het arbeidsproces. We hebben veel kunnen investeren in betere dienstverlening door specialistische consulenten. Ondersteuning door gespecialiseerde consulenten met tijd om écht te kijken naar kansen en mogelijkheden, mee te denken over knelpunten en passende trajecten in te zetten, maakt personen veerkrachtiger op alle leefgebieden. Een verhoogde taakstelling bedreigt deze aanpak. Dit willen we voorkomen. Meer specialistische consulenten maken blijvende passende aandacht voor de Rotterdamse statushouder mogelijk. Daarom verkleinen we de caseload van deze consulten naar 60. Nu wil Rotterdam, met de ervaring van de afgelopen jaren, het Casemanagent Rotterdamse Statushouders doorontwikkelen en enkele nieuwe onderdelen integreren in de werkwijze van de gespecialiseerde casemanagers, om zo nog beter aan te sluiten bij het Rijksbeleid. Bijvoorbeeld ondersteuning gericht op het versterken van netwerken, het aanleren of verbeteren van digitale vaardigheden en ondersteuning <text:s/>door rolmodellen. De specialistische consulenten kunnen deze extra ondersteuningsmogelijkheden zelf inzetten, of bij andere partijen mobiliseren. Hun regierol biedt hiertoe een uitgelezen kans.</text:p>
          </table:table-cell>
          <table:table-cell table:number-columns-repeated="12"/>
          <table:table-cell table:style-name="ce1" table:number-columns-repeated="16370"/>
        </table:table-row>
        <table:table-row table:style-name="ro18">
          <table:table-cell table:style-name="ce291" table:formula="of:=[Overzicht_projecten.A18]" office:value-type="string" office:string-value="2022AMIF20227" calcext:value-type="string">
            <text:p>2022AMIF20227</text:p>
          </table:table-cell>
          <table:table-cell table:style-name="ce28" office:value-type="string" calcext:value-type="string">
            <text:p>Het project Werktaal XL is het antwoord van Weener XL op de uitdaging van het leren van de Nederlandse taal tijdens het werk. Niet in een lokaal, niet gericht op grammaticale regels, maar op de werkvloer, verweven in het werk, gericht op spreken, luisteren en durven praten en vragen. We doen dit door de ontwikkeling van een nieuwe methodiek die taalcompetenties vertaalt naar de werkvloer (taken, rollen en vakinhoud), die de inburgeraar de praktische tools geeft om succesvol de Nederlandse arbeidsmarkt te betreden. In een doorlopende leerlijn binnen de Units van Weener XL, alsook bij externe werkgevers in verschillende sectoren, ontwikkelen inburgeraars zich op hun eigen tempo van niveau 0 t/m niveau 3. Van praktische taal om sociaal te activeren tot praktische taal nodig bij het zelfstandig werken bij externe werkgevers. Met de inzet van taalcoaches bewegen we weg van klassiek taalonderwijs en richten we ons op coaching, training en enthousiasmering in het gebruiken van taal in het werk en op de werkvloer. In deze beweging nemen we ook leidinggevenden en andere collega’s mee; "een duurzame taalrijke werkplek vorm je samen". We onderzoeken de samenwerking met sectoren die enorm belang hebben bij nieuwe talentvolle arbeidskrachten. Beginnend bij de horeca en de Voorschoolse- en vroegschoolse Educatie en primair onderwijs. Hier snijdt het mes aan meerdere kanten doordat inburgeraars ondersteunende werkzaamheden kunnen verrichten om het personeel te ontzorgen en zij op hun beurt de kans krijgen hun taal te optimaliseren en zich te bekwamen in de vakvaardigheden die nodig zijn in deze krapteberoepen. We focussen ons hierbij juist ook op de behoefte van vrouwelijke inburgeraars die graag werken met kinderen en op scholen.</text:p>
          </table:table-cell>
          <table:table-cell table:number-columns-repeated="12"/>
          <table:table-cell table:style-name="ce1" table:number-columns-repeated="16370"/>
        </table:table-row>
        <table:table-row table:style-name="ro8">
          <table:table-cell table:style-name="ce291" table:formula="of:=[Overzicht_projecten.A19]" office:value-type="string" office:string-value="2022AMIF2023" calcext:value-type="string">
            <text:p>2022AMIF2023</text:p>
          </table:table-cell>
          <table:table-cell table:style-name="ce28" office:value-type="string" calcext:value-type="string">
            <text:p>Het project vernieuwt en verbetert bestaande en nieuwe opvanglocaties op het gebied van energieverbruik, circulariteit en/of biodiversiteit en stimuleert de ontwikkeling hybride (multi-inzetbare) opvanglocaties. Dit gaan we doen in samenwerking met maatschappelijke partners om een bijdrage te leveren aan innovatie en een duurzame samenleving. Tevens is er aandacht voor het toevoegen van kwaliteit om de sociale structuren op bepaalde opvanglocaties te verbeteren door in te zetten op sociale duurzaamheid.</text:p>
          </table:table-cell>
          <table:table-cell table:number-columns-repeated="12"/>
          <table:table-cell table:style-name="ce1" table:number-columns-repeated="16370"/>
        </table:table-row>
        <table:table-row table:style-name="ro15">
          <table:table-cell table:style-name="ce291" table:formula="of:=[Overzicht_projecten.A20]" office:value-type="string" office:string-value="2022AMIF20230" calcext:value-type="string">
            <text:p>2022AMIF20230</text:p>
          </table:table-cell>
          <table:table-cell table:style-name="ce28" office:value-type="string" calcext:value-type="string">
            <text:p>Buddy to Buddy Connect brengt vluchtelingen en Nederlandse stadsgenoten bij elkaar in een vier maanden durend begeleid traject. Op deze manier komen vluchtelingen duurzaam uit hun sociale isolement en vergroten we de betrokkenheid van Nederlanders bij de integratie van nieuwkomers in hun eigen stad. Dit traject is aangetoond effectief; ruim 60% van de deelenemers houdt langer dan een jaar na het traject regelmatig contact en het sociale netwerk van de nieuwkomer wordt structureel uitgebreid met gemiddeld 5 nieuwe Nederlandse contacten. Wij geloven in een samenleving waarin mensen maximaal van elkaar mogen verschillen en tegelijkertijd maximaal met elkaar verbonden zijn. We verbinden buddy's daarom op basis van gelijkwaardigheid aan elkaar; beide werelden worden vergroot en beide levens worden verrijkt dankzij het contact. Integratie is in onze optiek een wederzijds proces en dat begint bij het maken van contact. Het traject is opgebouwd aan de hand van de 4 I’s: Inspiratie, Informatie, Interactie &amp; Intervisie. Buddy’s worden één-op-één gekoppeld en tegelijkertijd doorloopt iedere deelnemer het traject in groepsverband (matchingsronden van gemiddeld 50 deelnemers/25 koppels per ronde). Tijdens het traject krijgen deelnemers verschillende vormen van ondersteuning en begeleiding aangeboden. Onder andere voorlichting, themabijeenkomsten, intervisies, groepsactiviteiten en een feestelijke matching tijdens de aftrap. Door deze activiteiten, de inhoudelijke peer-to-peer uitwisseling, begeleiding van de coördinator en een whatsapp groep staat een deelnemer er nooit alleen voor en worden culturele verschillen tussen deelnemers beter overbrugd. Met Buddy to Buddy Connect brengen we zo stap voor stap succesvolle wederzijdse integratie een stukje dichterbij. Ons motto daarbij: Verander de wereld, vriend voor vriend.</text:p>
          </table:table-cell>
          <table:table-cell table:number-columns-repeated="12"/>
          <table:table-cell table:style-name="ce1" table:number-columns-repeated="16370"/>
        </table:table-row>
        <table:table-row table:style-name="ro15">
          <table:table-cell table:style-name="ce291" table:formula="of:=[Overzicht_projecten.A21]" office:value-type="string" office:string-value="2022AMIF20232" calcext:value-type="string">
            <text:p>2022AMIF20232</text:p>
          </table:table-cell>
          <table:table-cell table:style-name="ce28" office:value-type="string" calcext:value-type="string">
            <text:p>Het project 'Duale trajecten in samenwerking Zuidoost-Drenthe' gaat bijdragen aan het verminderen van de achterstand van statushouders op de arbeidsmarkt. Onvoldoende beheersing van de Nederlandse taal en culturele verschillen blijken voor statushouders een belemmering te vormen voor duurzame uitstroom naar regulier werk of een opleiding. In Zuidoost-Drenthe gaat een regionaal samenwerkingsverband van vijf grote partijen: werkbedrijven EMCO en Wedeka, gemeente Borger-Odoorn, gemeente Coevorden en leerwerkbedrijf Menso, daarom duale trajecten aanbieden aan statushouders. In dit project krijgen 300 statushouders de mogelijkheid een duaal traject te volgen, waarin zij werken aan de Nederlandse taal, vaktaal op de werkvloer en werknemersvaardigheden. Twee taalaanbieders richten zich op vergroting van de taalvaardigheid en ondersteunen deelnemers bij hun arbeidsmarktoriëntatie. De werkbedrijven bieden 190 taalrijke leerwerkplekken waar statushouders zes maanden taalgerichte ondersteuning en begeleiding krijgen en geleerde taalvaardigheden direct op de werkplek in de praktijk kunnen brengen. Daarna kunnen deelnemers doorstromen naar een reguliere opleiding, een duaal traject bij een reguliere werkgever of naar regulier betaald werk. Bij reguliere werkgevers worden in totaal 110 taalrijke werkplekken gerealiseerd. Hiervan worden er 40 ingevuld door statushouders die doorstromen vanuit de werkbedrijven; de andere 70 betreffen rechtstreekse plaatsingen. Jobcoaches en accountmanagers van Coevorden, Borger-Odoorn en Menso brengen de matches met de statushouders tot stand en zetten waar nodig extra ondersteuning in zoals tolkendiensten, cultuurspecialisten of trainingen voor taalmaatjes. In de onderlinge samenwerking en continue afstemming tussen de samenwerkende partijen, taalscholen, aanbieders van ondersteunend aanbod én werkgevers in de regio – die allen hun eigen expertise en ervaring met de doelgroep inbrengen – ligt de basis voor succesvol AMIF-project!</text:p>
          </table:table-cell>
          <table:table-cell table:number-columns-repeated="12"/>
          <table:table-cell table:style-name="ce1" table:number-columns-repeated="16370"/>
        </table:table-row>
        <table:table-row table:style-name="ro17">
          <table:table-cell table:style-name="ce291" table:formula="of:=[Overzicht_projecten.A22]" office:value-type="string" office:string-value="2022AMIF20233" calcext:value-type="string">
            <text:p>2022AMIF20233</text:p>
          </table:table-cell>
          <table:table-cell table:style-name="ce28" office:value-type="string" calcext:value-type="string">
            <text:p>Het project ‘Kansrijk door Talent en Taal’ in een taalrijke werkomgeving bestaat uit: • Een gerichte vaktaalmodule voor de plaatsing op de taalrijke werkplek • Matching van vraag en aanbod • Een inwerkprogramma op de werkvloer van deelnemers aan het project • Een inwerkprogramma voor werkgevers en collega's • Het overnemen van alle administratieve lasten van de werkgever • Praktische begeleiding na de start • Een cultuurtraject + empowerment voor vrouwen • Taalcoaching • Een beloning voor werkgevers in de vorm van een positief bericht in de lokale/regionale krant/social media • Een premie voor de vergoeding voor de kandidaten ter compensatie van vermindering inkomen Het traject start zo snel mogelijk na vestiging in de gemeente Bodegraven-Reeuwijk en sluit aan op de theoretische kennis die de inburgeraar opdoet bij het participatieverklaringstraject, de module arbeidsmarkt, participatie en de taallessen in het kader de leerroute. In het begin zal het traject 1 dag per week beslaan. Naarmate de agenda van de inburgeraar leger wordt (doorgaans vanaf jaar 2 van het inburgeringstraject) zal het aantal uren op de werkvloer uitgebreid worden.</text:p>
          </table:table-cell>
          <table:table-cell table:number-columns-repeated="12"/>
          <table:table-cell table:style-name="ce1" table:number-columns-repeated="16370"/>
        </table:table-row>
        <table:table-row table:style-name="ro18">
          <table:table-cell table:style-name="ce291" table:formula="of:=[Overzicht_projecten.A23]" office:value-type="string" office:string-value="2022AMIF20234" calcext:value-type="string">
            <text:p>2022AMIF20234</text:p>
          </table:table-cell>
          <table:table-cell table:style-name="ce28" office:value-type="string" calcext:value-type="string">
            <text:p>In het project Collectief actieplan Statushouders Arnhem (CASA) werkt de gemeente Arnhem samen met partners Sportbedrijf Arnhem, Scalabor, NewBees en Centrum Activerend Werk om de integratie van oudkomers en statushouders met een uitkering op een duurzame wijze te verbeteren. Door middel van een persoonlijke aanpak in de vorm van aan de deelnemers gekoppelde sleutelfunctionarissen worden de deelnemers intensiever ondersteund bij hun integratie. Door middel van groepsactiviteiten en workshops worden veel voorkomende obstakels in het integratieproces geadresseerd. Zo worden door middel van sportactiviteiten in groepsverband zowel de sociale contacten van de deelnemers verbeterd als een gezonde levensstijl aangemoedigd. Ook worden de deelnemers wegwijs gemaakt in hun wijk, in Arnhem en in Nederlandse systemen (zorg, toeslagen en belastingen). Door intensief contact zullen sleutelfunctionarissen dreigende problematiek zoals schulden vroegtijdig kunnen signaleren en waar nodig deelnemers verwijzen naar professionele hulpverlening. Centraal in dit project staat de persoonlijke benadering van de deelnemer en het eigenaarschap van deelnemers over het re-integratieproces. Op het gebied van arbeidsparticipatie zal een landingscoach, deelnemers en hun werkomgeving, op cultuur sensitieve wijze begeleiden om duurzame arbeidsparticipatie te stimuleren. Door deze aanpak beoogd het project door beter wederzijds begrip op de werkvloer te bereiken dat deelnemers die aan het werk gaan, aan het werk blijven en zo zorgt voor betere re-integratie van de deelnemer. Samengevat willen we met dit project oudkomers en statushouders minstens één trede te zetten op de participatieladder op een duurzame wijze.</text:p>
          </table:table-cell>
          <table:table-cell table:number-columns-repeated="12"/>
          <table:table-cell table:style-name="ce1" table:number-columns-repeated="16370"/>
        </table:table-row>
        <table:table-row table:style-name="ro15">
          <table:table-cell table:style-name="ce291" table:formula="of:=[Overzicht_projecten.A24]" office:value-type="string" office:string-value="2022AMIF20235" calcext:value-type="string">
            <text:p>2022AMIF20235</text:p>
          </table:table-cell>
          <table:table-cell table:style-name="ce28" office:value-type="string" calcext:value-type="string">
            <text:p>Nederland is één van de koplopers in de EU als het gaat om ICT en digitalisering. Bijna alle Nederlanders (94%) maken gebruik van internetdiensten en ook op de arbeidsmarkt speelt digitalisering een belangrijke rol: volgens CBS maakt 78% van het werkzame personeel binnen grote organisaties gebruik van computers en heeft 74% van de medewerkers internet nodig voor het uitoefenen van hun functie. Ook de overheid biedt in toenemende mate dienstverlening digitaal aan. Zo kunnen inwoners bij verschillende uitvoeringsinstanties middels hun DigiD inloggen en wijzigingen doorvoeren. De ontwikkeling om contact met elkaar, zorgverlening en de overheid verder te digitalisering is door de corona crisis in een stroomversnelling gekomen en zal de komende jaren naar verwachting alleen maar verder toenemen. Digitalisering is voor veel burgers een welkome ontwikkeling. Het maakt het vinden en gebruiken van informatie makkelijker en laagdrempeliger. Voor vluchtelingen blijkt dit echter vaak niet het geval. Door gebrek aan kennis over het gebruik van digitale middelen en de Nederlandse context, is het juist en veilig gebruik van deze middelen voor deze groep lastig. Doordat zij digitaal minder participeren, kunnen zij vaak ook offline minder goed meedoen. In het rapport ‘Dicht de Digitale Kloof’ (2021) schetst Movisie dat het gebrek aan digitale vaardigheden mensen belemmert in maatschappelijke participatie, het vinden van werk, het volgen van scholing of het zoeken van hulp. Nu de digitalisering alleen maar verder is doorgezet en digitale middelen bij participatie en werk gemeengoed zijn geworden, constateert VluchtelingenWerk dat verbetering van de digitale vaardigheden van vluchtelingen noodzakelijk is. Dit doen we door gerichte trainingen in een taalrijke omgeving aan te bieden, passend bij iemands niveau en achtergrond. Op deze manier krijgen ook vluchtelingen de juiste handvatten om te kunnen participeren en inburgeren in de digitaliserende samenleving.</text:p>
          </table:table-cell>
          <table:table-cell table:number-columns-repeated="12"/>
          <table:table-cell table:style-name="ce1" table:number-columns-repeated="16370"/>
        </table:table-row>
        <table:table-row table:style-name="ro22">
          <table:table-cell table:style-name="ce291" table:formula="of:=[Overzicht_projecten.A25]" office:value-type="string" office:string-value="2022AMIF20238" calcext:value-type="string">
            <text:p>2022AMIF20238</text:p>
          </table:table-cell>
          <table:table-cell table:style-name="ce28" office:value-type="string" calcext:value-type="string">
            <text:p>Om de kansen van inburgeraars te vergroten wil de gemeente Amsterdam met een aantal samenwerkingspartners mogelijkhedencreëren voor laagdrempelige participatie met een duaal karakter. Duale trajecten waarin er ook gericht geïnvesteerd wordt in vaardigheden die inburgeraars perspectief bieden op duurzame arbeidsparticipatie. De activiteiten zijn aanvullend op en versterkend aan de gemeentelijke dienstverlening en het inburgeringstraject. De samenwerkingspartners zijn Vluchtelingenwerk, NewBees en Boost; innovatieve partners waarmee de gemeente Amsterdam al een stevige samenwerkingsrelatie heeft opgebouwd en die beschikken over het noodzakelijke netwerk en kennis en ervaring om passende en duale participatie- en taaloefenplekken te creëren. De activiteiten en expertise van de partners sluiten op elkaar aan en versterken elkaar. Gezamenlijk bieden ze activiteiten aan die de kansen van inburgeraars op toeleiding naar werk vergroten. De gemeente zorgt voor aanmelding van inburgeraars op de activiteiten, afhankelijk van hun behoeften en mogelijkheden. Deelnemers kunnen één of meerdere activiteiten volgen. Voor het evalueren van het project inclusief de samenwerking, en de opbrengsten en effecten hiervan, maken de gemeente Amsterdam en haar samenwerkingspartners gebruik van de diensten en expertise van OpenEmbassy; zij fungeren als extern onafhankelijk onderzoeksbureau.</text:p>
          </table:table-cell>
          <table:table-cell table:number-columns-repeated="12"/>
          <table:table-cell table:style-name="ce1" table:number-columns-repeated="16370"/>
        </table:table-row>
        <table:table-row table:style-name="ro15">
          <table:table-cell table:style-name="ce291" table:formula="of:=[Overzicht_projecten.A26]" office:value-type="string" office:string-value="2022AMIF2024" calcext:value-type="string">
            <text:p>2022AMIF2024</text:p>
          </table:table-cell>
          <table:table-cell table:style-name="ce28" office:value-type="string" calcext:value-type="string">
            <text:p>Leven en opgroeien in een asielzoekerscentrum (azc) vormt een serieuze bedreiging voor de psychosociale gezondheid van kinderen, tieners en jongeren. Zeker in het huidige klimaat (juni 2022) worden rechten van duizenden kinderen in Nederlandse azc's op grote schaal geschonden (bron: brandbrief 20-6-2022 van Inspectie Justitie en Veiligheid en Inspectie gezondheidszorg en Jeugd). De lange en onzekere asielprocedure en de vele verhuizingen zorgen voor een gevoel van onzekerheid, terwijl kinderen, tieners en jongeren juist behoefte hebben aan stabiliteit en veiligheid. Het VN kinderrechtenverdrag bepaalde in artikel 22 dat aan elk kind dat de vluchtelingenstatus heeft of wenst te verkrijgen, speciale bescherming moet worden geboden en in artikel 39 dat jeugdige slachtoffers van oorlog, geweld, misbruik of uitbuiting recht hebben op goede, passende hulp en opvang. Al meer dan 20 jaar zet Stichting de Vrolijkheid zich hiervoor in middels wekelijkse en co creatieve kunstbeoefening in een veilige en vertrouwde omgeving. Stichting de Vrolijkheid draagt zo bij aan het welzijn, de gezondheid en de ontwikkeling van de jeugd in azc's. KunstLab 2022-2025 beoogt in 3 jaar tijd in 32 azc's een stevig wekelijks kunst en creatief programma uit te voeren voor kinderen, tieners en jongeren. Kunstenaars en vrijwilligers organiseren 16.675 cocreatieve kunst workshops die gratis toegankelijk zijn voor 11.175 unieke deelnemers. Zij dragen een positief geluid uit in hun omgeving d.m.v. voorstellingen, optredens en tentoonstellingen. Zowel de fysieke creatieve ruimte als het programma van KunstLab 2022-2025 verbeteren de sfeer en de leefbaarheid in azc's. Het project vergroot de veerkracht en heeft een positief effect op de psychosociale gezondheid van kinderen, tieners en jongeren omdat het zorgt voor nieuwe, positieve ervaringen, vriendschappen, nieuwe vaardigheden en verbinding; kinderen, tieners en jongeren krijgen extra aandacht, waardering en contact met de buitenwereld.</text:p>
          </table:table-cell>
          <table:table-cell table:number-columns-repeated="12"/>
          <table:table-cell table:style-name="ce1" table:number-columns-repeated="16370"/>
        </table:table-row>
        <table:table-row table:style-name="ro8">
          <table:table-cell table:style-name="ce291" table:formula="of:=[Overzicht_projecten.A27]" office:value-type="string" office:string-value="2022AMIF20241" calcext:value-type="string">
            <text:p>2022AMIF20241</text:p>
          </table:table-cell>
          <table:table-cell table:style-name="ce28" office:value-type="string" calcext:value-type="string">
            <text:p>Deel1: Statushouders een duaal traject aanbieden waarin de wisselwerking tussen het leren van de taal en cultuur en het participeren in een arbeidssetting centraal komt te staan. Deel2: Inrichten van een administratief proces en dashboard om de voortgang te monitoren. Het dashboard geeft informatie om te kunnen sturen op beleidskeuzes en ondersteuningsdiensten.</text:p>
          </table:table-cell>
          <table:table-cell table:number-columns-repeated="12"/>
          <table:table-cell table:style-name="ce1" table:number-columns-repeated="16370"/>
        </table:table-row>
        <table:table-row table:style-name="ro15">
          <table:table-cell table:style-name="ce291" table:formula="of:=[Overzicht_projecten.A28]" office:value-type="string" office:string-value="2022AMIF20246" calcext:value-type="string">
            <text:p>2022AMIF20246</text:p>
          </table:table-cell>
          <table:table-cell table:style-name="ce29" office:value-type="string" calcext:value-type="string">
            <text:p>Fysieke en mentale gezondheid van inburgeringsplichtigen is een essentiële voorwaarde om als inburgeringsplichtige snel en volwaardig mee te doen aan de samenleving. Anderzijds resulteert actieve deelname in de samenleving in een versterking van de fysieke en mentale gezondheid. Voor Multicultureel vrouwencentrum Jasmijn, CM Zorg en Sportcentrum Noord de reden de krachten, expertise en netwerken te bundelen en gezamenlijk voor een andere aanpak te kiezen. Een aanpak met een brede kijk op gezondheid gericht op zes dimensies: lichaamsfuncties (bewegen), mentaal welbevinden, zingeving, kwaliteit van leven, meedoen en dagelijks functioneren. Een methode die zijn kracht heeft bewezen in de zorgsector en belangrijke informatie biedt over het gezondheidsniveau van de inwoners voor de gemeenten. 300 deelnemers krijgen de kans om een gezonde levensstijl te ontwikkelen en actief deel te nemen in de samenleving. Kenmerkend is dat ook meer kwetsbare / geïsoleerde inburgeringsplichtigen worden bereikt. Multiculturele vrouwennetwerken van ‘Jasmijn’ en de relatie van ‘CM Zorg’ met de meest kwetsbare inburgeraars garanderen dit uitgangspunt. Na de werving krijgen de deelnemers een intake en worden gekoppeld aan een trajectcoach. Zowel de gesprekstechniek als het ondersteunende instrumentarium is daarbij gebaseerd op de nieuwe aanpak. Daarnaast vindt een nulmeting positieve gezondheid plaats, deze meting vind ook plaats na afloop van het traject zodat zowel de deelnemer als wij bewust zijn van de impact van de activiteiten. Vanuit intensieve samenwerking tussen de partners, vrijwilligers en deelnemers worden activiteiten, evenementen en/of trainingen geboden die de positieve gezondheid van de deelnemers versterken. Deze interventies worden samen met de partners georganiseerd waarbij rekening gehouden wordt met de culturele verschillen en taal. De coaches en vrijwilligers worden goed op(be)geleid met de nieuwe aanpak een impact registratie systeem ondersteund het proces.</text:p>
          </table:table-cell>
          <table:table-cell table:number-columns-repeated="12"/>
          <table:table-cell table:style-name="ce1" table:number-columns-repeated="16370"/>
        </table:table-row>
        <table:table-row table:style-name="ro17">
          <table:table-cell table:style-name="ce291" table:formula="of:=[Overzicht_projecten.A29]" office:value-type="string" office:string-value="2022AMIF20247" calcext:value-type="string">
            <text:p>2022AMIF20247</text:p>
          </table:table-cell>
          <table:table-cell table:style-name="ce27" office:value-type="string" calcext:value-type="string">
            <text:p>Uit landelijk onderzoek blijkt dat tussen de 9 en 20% van de statushouders die GGZ nodig heeft, daadwerkelijk zorg krijgt . De Gemeente Utrecht wil samen met projectpartners een integrale aanpak ontwikkelen om de drempel tot zorg te verlagen.Het kan leed en kosten besparen als de statushouders die nu geen zorg ontvangen wel hulp krijgen. Door voorlichting en preventie kan een gedeelte van de zware problematiek eerder verholpen worden of misschien zelfs worden voorkomen. In deze nieuwe aanpak wordt het aanbod versterkt en er wordt een samenhangende keten rond gezondheid opgezet. Hierin worden algemene voorlichting, preventieve activiteiten, informele zorg en formele zorg met elkaar verbonden. Utrecht zal zich onderscheiden door de inzet van Utrechtse sleutelpersonen die een brugfunctie vervullen tussen Utrechtse statushouders en professionals. Gedurende dit project onderzoekt Utrechft samen met haar partners welke interventies de gezondheidsvaardigheden van statushouders verbeteren, of meer statushoduers tijdig gepaste zorg kunnen vinden en of dit een positief effect heeft op het inburgeringsproces.</text:p>
          </table:table-cell>
          <table:table-cell table:number-columns-repeated="12"/>
          <table:table-cell table:style-name="ce1" table:number-columns-repeated="16370"/>
        </table:table-row>
        <table:table-row table:style-name="ro15">
          <table:table-cell table:style-name="ce291" table:formula="of:=[Overzicht_projecten.A30]" office:value-type="string" office:string-value="2022AMIF20248" calcext:value-type="string">
            <text:p>2022AMIF20248</text:p>
          </table:table-cell>
          <table:table-cell table:style-name="ce27" office:value-type="string" calcext:value-type="string">
            <text:p>De huidige arbeidsmarkt kent veel tekortsectoren, terwijl er onder statushouders nog steeds een groot onbenut potentieel is. De gemeente Utrecht, in samenwerking met Hogeschool Utrecht, ziet duale trajecten —waarbij het verwerven van specifieke vakkennis en het opdoen van de noodzakelijke praktijkervaring geïntegreerd zijn in combinatie met het leren van de taal— als de sleutel om deze tekorten op de arbeidsmarkt structureel aan te pakken en tegelijkertijd statushouders gericht en versneld naar een duurzame baan te begeleiden. Ondanks de overwegend positieve resultaten van eerdere pilotprojecten (VIA, 2021) is het aanbod in duale trajecten voor statushouders momenteel nog beperkt. Het opzetten van leerwerktrajecten vraagt om een zorgvuldige coördinatie tussen een veelvoud aan betrokken partijen en is daardoor vaak complex. Ook de continuïteit van bestaande leerwerktrajecten is vaak kwetsbaar omdat de financiering van deze trajecten meestal niet structureel is. Gevoed door ervaringen en aanbevelingen vanuit de eerdere pilotprojecten willen we gezamenlijk nieuwe leerwerktrajecten voor statushouders ontwikkelen en implementeren voor specifieke tekortsectoren op de lokale arbeidsmarkt in de regio Utrecht, waardoor meer statushouders versneld en duurzaam naar betaald werk begeleid kunnen worden. Het concrete doel van het project is de ontwikkeling van drie duurzame duale trajecten voor statushouders. In dit project wordt onderzocht welke aanpak en interventies het meest effectief zijn voor specifieke lokale tekortsectoren. Naast de leerwerkcomponent, extra ondersteuning van (vak-)taal en extra begeleiding op de werkvloer is hierbij bijzondere aandacht nodig voor een goede werving en selectie van kandidaten én de ontwikkeling van een voortraject om de kandidaat en de potentiële werkgever zorgvuldig voor te bereiden op het traject, en zo voortijdige uitval te voorkomen</text:p>
          </table:table-cell>
          <table:table-cell table:number-columns-repeated="12"/>
          <table:table-cell table:style-name="ce1" table:number-columns-repeated="16370"/>
        </table:table-row>
        <table:table-row table:style-name="ro23">
          <table:table-cell table:style-name="ce291" table:formula="of:=[Overzicht_projecten.A31]" office:value-type="string" office:string-value="2022AMIF20249" calcext:value-type="string">
            <text:p>2022AMIF20249</text:p>
          </table:table-cell>
          <table:table-cell table:style-name="ce27" office:value-type="string" calcext:value-type="string">
            <text:p>De opvang en begeleiding die kan worden geboden binnen het amv-opvangmodel van het COA is voor een deel van de huidige amv-doelgroep niet passend. Het COA start daarom een pilot met een andere vorm van opvang, namelijk de intensief begeleidende opvang voor amv (iba). Hiervoor komen amv in aanmerking met zorgelijk gedrag waarvan wordt ingeschat dat er een specifieke hulp- of begeleidingsvraag aan ten grondslag ligt. Over het algemeen zijn het amv die bijzonder kwetsbaar en beïnvloedbaar zijn door medebewoners en/of een netwerk hebben dat het negatieve gedrag versterkt. Gedurende de pilot van anderhalf jaar kunnen op de iba 12 amv, tussen 15 en 18 jaar, worden opgevangen. Deze amv worden hier voor een termijn van maximaal 3 maanden geplaatst. Belangrijk onderdeel van de iba is de intensieve begeleiding, gericht op empowerment, die naar verwachting zal leiden tot een positieve gedragsombuiging bij de amv. De pilot wordt op verschillende momenten geëvalueerd, om zo te bezien of een langdurige opvangvorm als de iba haalbaar, doelmatig en daarmee noodzakelijk is.</text:p>
          </table:table-cell>
          <table:table-cell table:number-columns-repeated="12"/>
          <table:table-cell table:style-name="ce1" table:number-columns-repeated="16370"/>
        </table:table-row>
        <table:table-row table:style-name="ro9">
          <table:table-cell table:style-name="ce291" table:formula="of:=[Overzicht_projecten.A32]" office:value-type="string" office:string-value="2022AMIF2025" calcext:value-type="string">
            <text:p>2022AMIF2025</text:p>
          </table:table-cell>
          <table:table-cell table:style-name="ce27" office:value-type="string" calcext:value-type="string">
            <text:p>Er komen jongeren zonder volwassen begeleiders naar Nederland om hier hun asielprocedure te doorlopen. Deze alleenstaande minderjarige vreemdelingen (amv) wonen in een opvanggezin of vangt het COA op in kleinschalige woonvoorzieningen. Medewerkers amv opvang* begeleiden hen 24/7 bij de ontwikkeling naar volwassenheid. Zodat ze op hun 18e zelfstandig kunnen wonen in een azc, het land van herkomst of een eigen huis in Nederland. De achtergrond van de jongeren en de situatie waarin ze verkeren kan er voor zorgen dat sommige van deze jongeren zorgwekkend gedrag vertonen en/of ernstig overlast veroorzaken. Dit heeft geleid tot een gevoel van onveiligheid onder medewerkers, medebewoners en de omgeving. Hun gedrag heeft een dermate impact, dat een gezond begeleidingsklimaat verstoord is geraakt. Daarnaast kunnen de vele incidenten leiden tot de afname van energie binnen een team, waardoor medewerkers (tijdelijk) niet in staat zijn adequaat te reageren op grensoverschrijdend gedrag. Het begeleiden van deze jongeren vraagt om specifieke kennis en vaardigheden. Het doel van dit project is het versterken van de amv-teams door overdracht van kennis en vaardigheden waardoor het amv-team in staat is om amv met grensoverschrijdend gedrag krachtig en effectief te begeleiden.</text:p>
          </table:table-cell>
          <table:table-cell table:number-columns-repeated="12"/>
          <table:table-cell table:style-name="ce1" table:number-columns-repeated="16370"/>
        </table:table-row>
        <table:table-row table:style-name="ro18">
          <table:table-cell table:style-name="ce291" table:formula="of:=[Overzicht_projecten.A33]" office:value-type="string" office:string-value="2022AMIF2026" calcext:value-type="string">
            <text:p>2022AMIF2026</text:p>
          </table:table-cell>
          <table:table-cell table:style-name="ce27" office:value-type="string" calcext:value-type="string">
            <text:p>Wij begeleiden bewoners proactief op weg naar hun toekomst in Nederland of elders. Met als doel dat bewoners zelf regie blijven voeren op hun leven. Begeleiding start vanaf het moment van binnenkomst in de opvang. Soms zijn bewoners niet meteen in staat om aan de slag te gaan met hun toekomst. Ze hebben door omstandigheden fysieke, mentale en/of sociale problemen. Met deze groep kan het beter zijn eerst te werken aan het verbeteren van hun welzijn. Een gevoel van welbevinden is immers een voorwaarden om de stap te kunnen maken richting de toekomst. Sport en bewegen draagt bij aan de sociale cohesie: sport verbindt en verbroedert en zorgt voor meer begrip en respect voor elkaar. In het deelproject 2 sport en beweegaanbod gaan we met Stichting Lifegoals Nederland (SLGN) op een 8 tal pilot locaties intensief en voor een langere periode met een groep jong volwassenen werken om hun via sport en bewegen een treedje hoger op de participatieladder te krijgen. Als dit succesvol is willen we dit programma breder inzetten bij het COA. En om te kunnen sporten en bewegen dienen er voldoende faciliteiten op het centrum aanwezig te zijn hiervoor is deelactiviteit 1 sportvoorzieningen. Op locaties zijn er vaak wel sportfaciliteiten, maar deze zijn niet landelijk georganiseerd en het is ook niet in het PVE (programma van eisen) van de afdeling Vastgoed en Facilitair (V&amp;F) opgenomen. De spullen zijn vaak op locatieniveau via via aangeschaft of via donaties verkregen, en vaak zit er geen onderhoud op. Dit project gaat er voor zorgen dat er een aanbesteding gaat plaatsvinden waarbij ook de duurzaamheid, het onderhoud en de inspecties in meegenomen worden.</text:p>
          </table:table-cell>
          <table:table-cell table:number-columns-repeated="12"/>
          <table:table-cell table:style-name="ce1" table:number-columns-repeated="16370"/>
        </table:table-row>
        <table:table-row table:style-name="ro15">
          <table:table-cell table:style-name="ce291" table:formula="of:=[Overzicht_projecten.A34]" office:value-type="string" office:string-value="2022AMIF2027" calcext:value-type="string">
            <text:p>2022AMIF2027</text:p>
          </table:table-cell>
          <table:table-cell table:style-name="ce27" office:value-type="string" calcext:value-type="string">
            <text:p>Nidos is een gecertificeerde instelling die kinderbeschermingsmaatregelen voor alleenstaande minderjarige vreemdelingen (AMV) en asielzoekerskinderen uitvoert. Nidos maakt sinds 2016 gebruik van de interventie interculturele mediation (ICM) om de culturele aansluiting van de begeleiding bij vluchtelingenkinderen te vergroten. In dit project zal er onafhankelijk en wetenschappelijk onderbouwd onderzoek gedaan worden naar de interventie ICM. Wat zijn de werkzame elementen van de interventie en onder welke randvoorwaarden werkt ICM goed? Onderzoek zal kennis en inzicht opleveren om de interventie kwalitatief goed uit te voeren, te beschrijven, te verbeteren en te bestendigen. Onderzoek maakt het ook mogelijk aan erkenning van de interventie te werken. Het Verwey-Jonker Instituut doet onafhankelijk onderzoek naar maatschappelijke vraagstukken en heeft ervaring met evaluatie en rendements- onderzoek naar de rol en duurzame inzet van intermediairs in de inburgering en in het sociaal domein. Zowel Nidos als het Verwey Jonker Instituut zijn al jarenlang bezig met de functie van intermediairs zoals ICMs en de meerwaarde ervan voor het verbeteren van de kwaliteit van hulp/begeleiding aan vluchtelingen, voor het vergroten van interculturele competenties van professionals die met vluchtelingen werken en voor het vergroten van draagvlak en begrip voor vluchtelingen. Door dit project samen uit te voeren, kunnen Nidos en het Verwey-Jonker Instituut kennis en ervaring bundelen en verspreiden. Een goed en wetenschappelijk onderbouwde beschrijving van de interventie met een (Engelstalige) handleiding, zal Nederlandse en Europese organisaties die werkzaam zijn in het asielstelsel in staat stellen om niet alleen kennis te maken met de nieuwe interventie, maar deze ook op vergelijkbare wijze op te zetten. Dit zal de samenwerking op Europees niveau ten behoeve van kwaliteitsverbetering van voogdij voor AMVs intensiveren en verbeteren.</text:p>
          </table:table-cell>
          <table:table-cell table:number-columns-repeated="12"/>
          <table:table-cell table:style-name="ce1" table:number-columns-repeated="16370"/>
        </table:table-row>
        <table:table-row table:style-name="ro22">
          <table:table-cell table:style-name="ce291" table:formula="of:=[Overzicht_projecten.A35]" office:value-type="string" office:string-value="2022AMIF2028" calcext:value-type="string">
            <text:p>2022AMIF2028</text:p>
          </table:table-cell>
          <table:table-cell table:style-name="ce27" office:value-type="string" calcext:value-type="string">
            <text:p>Als reactie op de grote toestroom van vluchtelingen bundelden Save the Children, UNICEF Nederland en War Child hun jarenlange ervaring en expertise samen in TeamUp: een programma voor gevluchte kinderen in Nederland. Sinds 2015 biedt TeamUp psychosociale ondersteuning aan gevluchte kinderen in meer dan 40 opvanglocaties in Nederland. Deze kinderen ontvluchten hun eigen land op zoek naar veiligheid. Ze worden op veel momenten blootgesteld aan stress. In hun thuisland, tijdens de vlucht, maar ook hier in Nederland. De onzekerheid over de toekomst, zorgen om de ouders, veelvuldig verhuizen en gescheiden worden van net gemaakte vriendjes, gebrek aan privacy op de centra brengen zorgt voor veel stress en een gevoel van onveiligheid bij de kinderen.Het TeamUp programma zet in op het psychosociale welzijn van gevluchte kinderen van 6 – 17 jaar De spel- en bewegingsactiviteiten van TeamUp bieden structuur, stabiliteit en ontspanning. Kinderen zijn veerkrachtig, maar moeten wel de kans krijgen om hun ingrijpende ervaringen te verwerken. Door TeamUp leren kinderen hoe ze met hun gevoel om moeten gaan. TeamUp draagt eraan bij dat kinderen zich veilig en beschermd voelen, hun sociale contacten versterken, zich optimistischer voelen en hun emoties beter leren reguleren. Deze vier uitkomsten verbeteren het psychosociaal welzijn van de kinderen wat bijdraagt aan het versterken van hun veerkracht. De TeamUp sessies worden uitgevoerd door vrijwillige getrainde begeleiders.</text:p>
          </table:table-cell>
          <table:table-cell table:number-columns-repeated="12"/>
          <table:table-cell table:style-name="ce1" table:number-columns-repeated="16370"/>
        </table:table-row>
        <table:table-row table:style-name="ro15">
          <table:table-cell table:style-name="ce291" table:formula="of:=[Overzicht_projecten.A36]" office:value-type="string" office:string-value="2022AMIF2029" calcext:value-type="string">
            <text:p>2022AMIF2029</text:p>
          </table:table-cell>
          <table:table-cell table:style-name="ce27" office:value-type="string" calcext:value-type="string">
            <text:p>In Nederland groeien duizenden kinderen op in grote onzekerheid in centrale en (nood) opvanglocaties. Met de komst van vluchtelingen uit andere landen (zoals Oekraïne) zal dit aantal de komende jaren alleen maar toenemen. Deze kinderen blijven vaak in de ‘overleefstand’ staan, zijn zich bewust van hun onzekere situatie en hebben veel zorgen. Uit alle relevante onderzoeken blijkt dat deze groep kinderen kwetsbaar is en extra begeleiding en bijzondere aandacht nodig heeft. Daarbij komt dat deze kinderen zwaar te lijden hebben gehad onder de coronamaatregelen. De nood om het welzijn van deze kinderen te verbeteren is daarom onverminderd hoog. Sinds 2012 zet VluchtelingenWerk Nederland zich in voor kinderen in de centrale opvang met verschillende, o.a. door AMIF gefinancierde, projecten. We doen dit vanuit dezelfde kernbegrippen die in onze dienstverlening aan volwassenen centraal staan: informeren, signaleren en doorverwijzen. Het project Time4You richt zich op het verbeteren en vergroten van de weerbaarheid en belangenbehartiging van vluchtelingen kinderen in centrale opvanglocaties. Dit doen we door: - Kinderen te informeren onder andere over de asielprocedure, kinderrechten en het leven in Nederland (zowel in vaste teams als op incidentele basis); - Het vangnet rondom deze kinderen te versterken en daarbij samen te werken met relevante partijen; - Wanneer nodig kinderen door te verwijzen naar de juiste hulpverlening; - Actief te signaleren en signalen doorgeven ten behoeve van de belangenbehartiging; - Kinderen met een zelfstandig asielmotief te ondersteunen; - Kennis en ervaring met partners te delen, zowel op nationaal als Europees niveau, zodat ook zij kinderen in centrale opvanglocaties beter kunnen ondersteunen. We doen dit omdat duidelijk is dat zelfvertrouwen, kennis over de eigen situatie en de mogelijkheid mee te doen aan de maatschappij belangrijke ingrediënten zijn om het welzijn van deze kinderen te verbeteren.</text:p>
          </table:table-cell>
          <table:table-cell table:number-columns-repeated="12"/>
          <table:table-cell table:style-name="ce1" table:number-columns-repeated="16370"/>
        </table:table-row>
        <table:table-row table:style-name="ro24">
          <table:table-cell table:style-name="ce291" table:formula="of:=[Overzicht_projecten.A37]" office:value-type="string" office:string-value="2022BMVI2021" calcext:value-type="string">
            <text:p>2022BMVI2021</text:p>
          </table:table-cell>
          <table:table-cell table:style-name="ce27" office:value-type="string" calcext:value-type="string">
            <text:p>Vanuit de Schengenevaluatie Buitengrenzen (maart 2021) zijn aanbevelingen vastgesteld door de Europese Commissie die district Zeehaven van de Politie Eenheid Rotterdam (ZHP) raken. Deze aanbevelingen zien toe op tekortkomingen in de taakuitvoering die zo snel mogelijk dienen te worden opgelost. Voor de aanpak van twee van deze aanbevelingen heeft de ZHP al diverse maatregelen genomen, maar in dit project worden activiteiten uitgevoerd om volledig aan de aanbevelingen te kunnen voldoen: (1) Voldoende personeel voor risicoanalyse ZHP (2) Uitbreiding capaciteit mensenspeurhonden.</text:p>
          </table:table-cell>
          <table:table-cell table:number-columns-repeated="12"/>
          <table:table-cell table:style-name="ce1" table:number-columns-repeated="16370"/>
        </table:table-row>
        <table:table-row table:style-name="ro24">
          <table:table-cell table:style-name="ce291" table:formula="of:=[Overzicht_projecten.A38]" office:value-type="string" office:string-value="2022BMVI2022" calcext:value-type="string">
            <text:p>2022BMVI2022</text:p>
          </table:table-cell>
          <table:table-cell table:style-name="ce27" office:value-type="string" calcext:value-type="string">
            <text:p>Het creëren van een data opslag- en verwerkingsomgeving waarin zowel bestaande als nieuwe databronnen in kunnen worden ontsloten en grote hoeveelheden data kunnen worden geanalyseerd. Door moderne data science technieken toe te passen kan data-analyse op een meer efficiënte en effectieve manier plaatsvinden met betere risicoanalyses en informatieproducten tot gevolg ten behoeve van de grenstoezichttaak. In een dergelijke data-omgeving kan alle data in een centraal systeem worden opgeslagen en verwerkt; zowel ongestructureerde en ruwe data als gestructureerde en verwerkte data. Ook real-time data kan in deze data-omgeving worden ontsloten.</text:p>
          </table:table-cell>
          <table:table-cell table:number-columns-repeated="12"/>
          <table:table-cell table:style-name="ce1" table:number-columns-repeated="16370"/>
        </table:table-row>
        <table:table-row table:style-name="ro15">
          <table:table-cell table:style-name="ce291" table:formula="of:=[Overzicht_projecten.A39]" office:value-type="string" office:string-value="2022BMVI2023" calcext:value-type="string">
            <text:p>2022BMVI2023</text:p>
          </table:table-cell>
          <table:table-cell table:style-name="ce27" office:value-type="string" calcext:value-type="string">
            <text:p>Informatie Ondersteund Beslissen (IOB) is onderdeel van de modernisering van de frontoffice (FO) en backoffice (BO) van het visumproces (FOBO). De FO is belast is met klantcontact zoals het innemen van visumaanvragen en uitreiken van visumstickers. Dit vindt plaats bij Externe Dienstverleners (EDV’s), ambassades en consulaten (posten). De BO is belast met het afhandelen van de visumaanvraag, zoals registratie en beslissen. Dit vindt plaats bij de Consulaire Service Organisatie (CSO) in Den Haag. Het doel is de dienstverlening aan klanten gemakkelijker en efficiënter te maken middels de digitale aanvraag van visa en reisdocumenten. Voor de FO is dit het digitaliseren van handmatige, papieren processen. Voor het BO is het noodzakelijk om te kunnen beschikken over IT die deze nieuwe manier van digitaal werken adequaat ondersteunt. Om het BO in staat te stellen snel en objectief te kunnen beslissen op aanvragen is een digitale integratie van het visumsysteem met de applicaties voor het informatie ondersteund beslissen noodzakelijk. De Buitenlandse Zaken Analyse-Omgeving (BAO) voorziet aanvragen op basis van data-analyse van een fast- of intensive track advies waarmee beslismedewerkers sneller kunnen inschatten hoe intensief zij deze kunnen behandelen. De Country Wizard is een kennisbank voor informatie over o.a. de sociaal-economische van context landen van herkomst van visumaanvragers (‘lokale informatie’). Beslismedewerkers kunnen deze kennisbank raadplegen om de aanvraag beter in de lokale context te kunnen beoordelen. Door integratie van de BAO en de CW met de overige FOBO softwarecomponenten kunnen beslissingen objectief, adequaat en snel worden genomen. De wijzigingen in de werkwijze voor medewerkers op de Posten, de Centrale Service Organisatie en EDV’s worden begeleid door een Implementatietraject.</text:p>
          </table:table-cell>
          <table:table-cell table:number-columns-repeated="12"/>
          <table:table-cell table:style-name="ce1" table:number-columns-repeated="16370"/>
        </table:table-row>
        <table:table-row table:style-name="ro15">
          <table:table-cell table:style-name="ce291" table:formula="of:=overzicht_projecten.#ref!" office:value-type="string" office:string-value="" calcext:value-type="error">
            <text:p>#NAAM?</text:p>
          </table:table-cell>
          <table:table-cell table:style-name="ce27" office:value-type="string" calcext:value-type="string">
            <text:p>De herziening van de VIS-verordening en de inwerkingtreding van de interoperabiliteit verordeningen (IO) vereisen wijzigingen in het visumproces. Nav de IO verordeningen dient interoperabiliteit tot stand te worden gebracht tussen een aantal informatiesystemen van de Unie: inreis-uitreissysteem (EES), het VIS, het Europees systeem voor reisinformatie en -autorisatie (Etias), Eurodac, het Schengeninformatiesysteem (SIS) en het Europees Strafregister Informatiesysteem voor onderdanen van derde landen (ECRIS-TCN). Met de verordeningen worden de volgende interoperabiliteitscomponenten ingesteld: • Europees zoekportaal dat bevoegde autoriteiten in staat stelt om meerdere informatiesystemen tegelijk te doorzoeken, waarbij gebruik kan worden gemaakt van persoons- en biometrische gegevens; • gezamenlijke dienst voor biometrische matching die het doorzoeken en vergelijken van biometrische gegevens (vingerafdrukken en gezichtsopnames) uit verschillende Unie-informatiesystemen mogelijk maakt; • gemeenschappelijk identiteitsregister dat persoons- en biometrische gegevens bevat van niet-EU-onderdanen die beschikbaar zijn in verschillende Unie-informatiesystemen; • detector van meerdere identiteiten die het opsporen van meerdere identiteiten in verschillende Unie-informatiesystemen mogelijk maakt. De belangrijkste wijzigingen zijn 1. toevoeging gezichtsopnames (Live Capture) 2. vergelijking van visumaanvragen met databanken en profielen in de European Search Portal en aansluiten op het Nationaal Uniform Interface 3. Identiteitscontrole van aanvragers (zie de projectbeschrijving voor achtergrond). Het project is gericht op de implementatie van de IO- en VIS-verordeningen, maar draagt niet bij aan het inrichten van het Europa-loket (verantwoordelijkheid Min J&amp;V). Het realiseren van de aanpassingen voor het visumproces nav VIS- en IO-verordeningen valt wél in de scope. De acties vallen onder BMVI-verordening bijlage VI, tabel 1, nr II (en niet nr I). </text:p>
          </table:table-cell>
          <table:table-cell table:number-columns-repeated="12"/>
          <table:table-cell table:style-name="ce1" table:number-columns-repeated="16370"/>
        </table:table-row>
        <table:table-row table:style-name="ro15">
          <table:table-cell table:style-name="ce291" table:formula="of:=[Overzicht_projecten.A40]" office:value-type="string" office:string-value="2022BMVI2025" calcext:value-type="string">
            <text:p>2022BMVI2025</text:p>
          </table:table-cell>
          <table:table-cell table:style-name="ce27" office:value-type="string" calcext:value-type="string">
            <text:p>In 2017 en 2019 heeft Nederland vanuit een Schengenevaluatie de aanbeveling ontvangen om er voor te zorgen dat kennis van beslismedewerkers met betrekking tot informatie over de sociaal-economische context van visumaanvragers (lokale informatie) goed is geborgd in het visumproces. BZ heeft naar aanleiding van deze aanbevelingen een structuur opgezet voor het ophalen en vastleggen van lokale informatie. Met het onderhavige project wordt deze structuur voor lokale informatie bestendigd en uitgebreid qua scope. Tijdens de meeste recente Schengenevaluatie ‘Common Visa Policy’ (juni ‘22) schonk het evaluatieteam (Europese Commissie en Schengen partners) in detail aandacht aan de manier waarop Buitenlandse Zaken lokale informatie vastlegt, borgt en hoe deze de beslismedewerker bereikt, etc. In het rapport wordt gesteld dat NLD voldoet aan de Visumcode, maar dat verbetering van de kennis van beslismedewerkers over de lokale context van de visumaanvragers nodig is ("Compliant, but improvement necessary): The on-site team recognises the efforts made by the CSO to hire, train and attribute new staff with relevant background (knowledge, languages) to regional clusters where they can be the most efficient. Compared to the previous evaluations, the team also recognises the progress in increasing and distributing local knowledge. Decision-makers are familiarised with local specificities via online tools. Detailed information can be made available through collaborative tools and dedicated platforms (e.g. the ‘Country Wizard’). They contain in-depth and extensive description of local circumstances, including publicly available databases in different countries that can support the verification of supporting documents. The team was informed that the regional clusters have frequent meetings, including videoconferences with consulates, to discuss trends and developments, and the fraud detection team provides valuable support to all regional clusters.</text:p>
          </table:table-cell>
          <table:table-cell table:number-columns-repeated="12"/>
          <table:table-cell table:style-name="ce1" table:number-columns-repeated="16370"/>
        </table:table-row>
        <table:table-row table:style-name="ro21">
          <table:table-cell table:style-name="ce291" table:formula="of:=[Overzicht_projecten.A41]" office:value-type="string" office:string-value="2022BMVI2027" calcext:value-type="string">
            <text:p>2022BMVI2027</text:p>
          </table:table-cell>
          <table:table-cell table:style-name="ce27" office:value-type="string" calcext:value-type="string">
            <text:p>De KMar is voornemens om het pre-boarder netwerk onder het BMVI fonds het pre-boarding expert netwerk te continueren en te vesterken. Een versterkt `verbindings- en pre-boarding experts´ netwerk draagt bij aan een robuuste informatiehuishouding en aan het tegengaan van illegale migratie en grensoverschrijdende (migratie)criminaliteit. Door het plaatsen van deze experts binnen en buiten de EU wordt er gewerkt aan het verbeteren van en ontwikkelen van de lokale grenscontrole. Deze experts wisselen kennis uit, werken aan een betere samenwerking tussen verschillende grensautoriteiten en geven advies in preboarding checks voor vluchten naar EU-landen. De inzet van pre-boarding technische experts zorgt voor een betere beheersing van de irreguliere instroom richting Nederland en het Schengengebied.</text:p>
          </table:table-cell>
          <table:table-cell table:number-columns-repeated="12"/>
          <table:table-cell table:style-name="ce1" table:number-columns-repeated="16370"/>
        </table:table-row>
        <table:table-row table:style-name="ro15">
          <table:table-cell table:style-name="ce291" table:formula="of:=[Overzicht_projecten.A42]" office:value-type="string" office:string-value="2022BMVI2028" calcext:value-type="string">
            <text:p>2022BMVI2028</text:p>
          </table:table-cell>
          <table:table-cell table:style-name="ce27" office:value-type="string" calcext:value-type="string">
            <text:p>Nederland is één van de 26 Schengen-landen in Europa. Dit betekent dat je als inwoner van de Europese Unie (EU) van het ene naar het andere Schengenland mag reizen zonder je paspoort te laten zien. De controle van personen gebeurt aan de buitengrenzen van het Schengengebied. Nederland beheert een deel van die buitengrens, denk aan onze lucht- en zeehavens. Door de terroristische aanslagen en migratiecrisis in verschillende EU-landen is duidelijk geworden dat de buitengrenzen van het Schengengebied versterkt moeten worden. Daarom moeten alle lidstaten, waaronder Nederland, de komende drie jaar zeven EU-verordeningen invoeren. Niet alleen om terrorisme, zware criminaliteit, illegale immigratie en gezondheids-risico’s te voorkomen, maar ook om gewone reizigers en mensen die zich in Europa willen vestigen eenvoudig en snel de grens over te begeleiden. Het doel van de EU is om zo één gezamenlijke ruimte te bieden – zonder binnengrenzen - waar mensen veilig en gezond kunnen leven, wonen en werken. Daarmee raken deze verordeningen ook het hárt van onze kerntaak als politie; werken aan een veilig Nederland én Europa. De implementatie van de verordeningen raakt veel afdelingen van de politie, die allen betrokken zijn bij het programma. Informatievoorziening zorgt voor de juiste IV-systemen en ontsluiting daarvan, de operatie (de uitvoerende politieafdelingen) draagt er zorg voor dat alle veranderingen goed en blijvend landen in de organisatie. Specifiek zijn betrokken Bureau SIRENE (Supplementary Information Request at The National Level), Afdeling Vreemdelingenpolitie, Identificatie en Mensenhandel (AVIM) en de Zeehavenpolitie Rotterdam. Op basis van impactanalyses (van de verordeningen m.b.t. Grenzen en Veiligheid op de werkzaamheden van de politie) nemen de taken voor deze afdelingen toe en om die reden zijn/worden extra medewerkers in dienst genomen. Daarmee borgt de politie dat de verordeningen kunnen worden uitgevoerd.</text:p>
          </table:table-cell>
          <table:table-cell table:number-columns-repeated="12"/>
          <table:table-cell table:style-name="ce1" table:number-columns-repeated="16370"/>
        </table:table-row>
        <table:table-row table:style-name="ro18">
          <table:table-cell table:style-name="ce291" table:formula="of:=[Overzicht_projecten.A43]" office:value-type="string" office:string-value="2022BMVI2029" calcext:value-type="string">
            <text:p>2022BMVI2029</text:p>
          </table:table-cell>
          <table:table-cell table:style-name="ce27" office:value-type="string" calcext:value-type="string">
            <text:p>Met de komst van de nieuwe Smart Border JBZ-systemen (EES, ETIAS, ECRIS-TCN, Interoperabiliteit) en doorontwikkeling van de bestaande JBZ-systemen (VIS, SIS en Eurodac) ontstaat een nieuw systemenlandschap. (Europese JBZ-Raad / Raad Justitie en Binnenlandse Zaken - In de JBZ-Raad worden op EU-niveau besluiten genomen over beleid en/of wet- en regelgeving op het gebied van asiel, migratie, veiligheid en justitie.) De implementatie van de verordeningen vereiste- en vergt nog steeds het doorlopen van een aantal fundamentele grootschalige acties namelijk het a) aanpassen van nationale wetgeving b) ontwikkelen of aanpassen-en compatible maken van de nationale IT-voorzieningen/systemen c) inrichten van een `Europa-loket’ d) aanpassen van werkprocessen (beleidsmatige fase) op nationaal niveau e) uitvoering/implementatie f) beheer en onderhoud g) compliant zijn aan de verordening. Om de processen goed te beheren en de interoperabiliteit te realiseren is een ‘Europaloket’ ingericht. Deze centrale eenheid wordt gebruikt voor zowel de SIS-functionaliteit als de EES-functionaliteit, verbindingen worden via het Europaloket in stand gebracht. Voor de BMVI subsidieaanvraag zal de focus liggen op de het afronden van uitvoering/implementatie, beheer en onderhoud en compliant zijn aan de verordeningen. De software van het Europaloket en de technische infrastructuur (als landingsplaats van het Europaloket) zal verder worden doorontwikkeld om de ketenpartners te ondersteunen bij de uitvoering van hun taken die voortkomen uit de interoperabiliteit verordeningen.</text:p>
          </table:table-cell>
          <table:table-cell table:number-columns-repeated="12"/>
          <table:table-cell table:style-name="ce1" table:number-columns-repeated="16370"/>
        </table:table-row>
        <table:table-row table:style-name="ro21">
          <table:table-cell table:style-name="ce291" table:formula="of:=[Overzicht_projecten.A44]" office:value-type="string" office:string-value="2022ISF2021" calcext:value-type="string">
            <text:p>2022ISF2021</text:p>
          </table:table-cell>
          <table:table-cell table:style-name="ce27" office:value-type="string" calcext:value-type="string">
            <text:p>Doel: versterken van de internationale politiesamenwerking en verbeteren informatie-uitwisseling op gebied van illegale vuurwapens. De gewenste situatie na afloop van het project is dat er een structurele samenwerking is op het thema met de bronlanden. Dat er – in lijn met de beoogde strategie- meer internationaal wordt samengewerkt en/of informatie wordt uitgewisseld. Deze activiteiten hebben als doel om gezamenlijke operationele acties met andere lidstaten mogelijk maken en ter bescherming van de veiligheid in Nederland en Europa. In dit project worden twee activiteiten uitgevoerd: 1. Het inzetten van een dynamisch regisseur ten behoeve van het versterken van de internationale politiesamenwerking op het gebied van illegale vuurwapens. 2. Het implementeren en uitvoeren van de werkzaamheden in het kader van het National Firearms Focal Points (NFFPs)</text:p>
          </table:table-cell>
          <table:table-cell table:number-columns-repeated="12"/>
          <table:table-cell table:style-name="ce1" table:number-columns-repeated="16370"/>
        </table:table-row>
        <table:table-row table:style-name="ro24">
          <table:table-cell table:style-name="ce291" table:formula="of:=[Overzicht_projecten.A45]" office:value-type="string" office:string-value="2022ISF2022" calcext:value-type="string">
            <text:p>2022ISF2022</text:p>
          </table:table-cell>
          <table:table-cell table:style-name="ce27" office:value-type="string" calcext:value-type="string">
            <text:p>Het kerndoel is om middels versterkte samenwerking met partners in Colombia en andere lokale- en internationale partners de transnationale georganiseerde ondermijnende criminaliteit naar Nederland (en Europa) gecoördineerd te kunnen bestrijden. Dit project is gericht op het uitbreiden van operationele inzet van liaisons in Colombia en ondersteuning hiervan in Nederland. Ondersteuning in NL bestaat bijvoorbeeld uit het koppelen van de informatie en trend analyses tussen het buitenland en NL en, daar waar de bevoegdheden of systemen niet in het buitenland aanwezig zijn, het invoeren van deze informatie in bijvoorbeeld Europese informatie systemen.</text:p>
          </table:table-cell>
          <table:table-cell table:number-columns-repeated="12"/>
          <table:table-cell table:style-name="ce1" table:number-columns-repeated="16370"/>
        </table:table-row>
        <table:table-row table:style-name="ro24">
          <table:table-cell table:style-name="ce291" table:formula="of:=[Overzicht_projecten.A46]" office:value-type="string" office:string-value="2022ISF2023" calcext:value-type="string">
            <text:p>2022ISF2023</text:p>
          </table:table-cell>
          <table:table-cell table:style-name="ce27" office:value-type="string" calcext:value-type="string">
            <text:p>Binnen de Autoriteit Terroristisch en Kinderpornografisch Materiaal (ATKM) zal een speciaal ontwikkelteam (OWT of voluit ATKM OWT) worden opgezet met een tweeledig doel: 1. Ondersteunen van de uitvoering van het primaire proces in de verwerking van ervaringen tot nieuwe procedures, handreikingen en hulpmiddelen. Op deze wijze ontlast en faciliteert het OWT de uitvoering en kan laatste zich volledig richten op de reguliere procesvoering en praktijk van alledag. 2. Vormgeven van de samenwerking met de internetsector. Samen met de sector zal het OWT bijvoorbeeld (technologische) hulpmiddelen ontwikkelen en inzetten op het ondersteunen van kleinere bedrijven in het tegengaan van verspreiding van online terroristisch en kinderpornografisch materiaal.</text:p>
          </table:table-cell>
          <table:table-cell table:number-columns-repeated="12"/>
          <table:table-cell table:style-name="ce1" table:number-columns-repeated="16370"/>
        </table:table-row>
        <table:table-row table:style-name="ro18">
          <table:table-cell table:style-name="ce291" table:formula="of:=[Overzicht_projecten.A47]" office:value-type="string" office:string-value="2022ISF2024" calcext:value-type="string">
            <text:p>2022ISF2024</text:p>
          </table:table-cell>
          <table:table-cell table:style-name="ce27" office:value-type="string" calcext:value-type="string">
            <text:p>Doel van het project is het verhogen van de weerbaarheid van de vitale infrastructuur in Nederland, op concreet product-, dienst- en proces-niveau, evenals door de gehele keten. Daartoe wordt de unit Vitale Belangen (UVB) uitgebouwd, versterkt en bestendigd. Door het verhogen van de weerbaarheid, wordt de continuïteit, integriteit en vertrouwelijkheid van vitale processen beter geborgd tegen allerhande dreigingen, moedwillig en niet-moedwillig, van statelijke actoren tot digitale, fysieke en natuurlijke dreigingen. Organisaties zijn verplicht om maatregelen te treffen tegen eventuele risico’s en dreigingen, maar dit betekent echter niet dat gehele ketens, met toeleveranciers beschermd zijn en er maatregelen zijn getroffen tegen risicovolle afhankelijkheden. Het is dan ook wenselijk om zicht te hebben op deze kwetsbaarheden en afhankelijkheden, meer regie te voeren op de weerbaarheid van vitale processen, beleid te voeren ter ondersteuning aan deze weerbaarheid en voldoende toezicht te houden. Projectactiviteiten omvatten het equiperen van andere departementen voor een adequate uitvoering van de beleidscyclus Vitaal, het implementeren of aanscherpen van relevant beleid en beheerstructuren, en het faciliteren van de structurele samenwerking met sectoren van vitaal belang, evenals het adresseren van casuïstiek die de weerbaarheid van vitale infrastructuur raakt, zoals nieuwe kwetsbaarheden, nieuwe afhankelijkheden of marktontwikkelingen. Daarmee adresseren deze activiteiten bestaande hiaten in kennis, processen, grondslagen en procedures.</text:p>
          </table:table-cell>
          <table:table-cell table:number-columns-repeated="12"/>
          <table:table-cell table:style-name="ce1" table:number-columns-repeated="16370"/>
        </table:table-row>
        <table:table-row table:style-name="ro3">
          <table:table-cell table:style-name="ce291" table:formula="of:=[Overzicht_projecten.A48]" office:value-type="string" office:string-value="2023AMIF2021" calcext:value-type="string">
            <text:p>2023AMIF2021</text:p>
          </table:table-cell>
          <table:table-cell table:style-name="ce27" office:value-type="string" calcext:value-type="string">
            <text:p>Het project is een pilot en is er op gericht om een applicatie voor een virtueel W-document te ontwikkelen, te testen en te implementeren. Daarnaast heeft het project als doel om inzicht te krijgen op de acceptatie van een virtueel W-document door asielzoekers.</text:p>
          </table:table-cell>
          <table:table-cell table:number-columns-repeated="12"/>
          <table:table-cell table:style-name="ce1" table:number-columns-repeated="16370"/>
        </table:table-row>
        <table:table-row table:style-name="ro8">
          <table:table-cell table:style-name="ce291" table:formula="of:=[Overzicht_projecten.A49]" office:value-type="string" office:string-value="2023AMIF2022" calcext:value-type="string">
            <text:p>2023AMIF2022</text:p>
          </table:table-cell>
          <table:table-cell table:style-name="ce27" office:value-type="string" calcext:value-type="string">
            <text:p>Komende vier jaar (2023-2026) worden alle ambtsberichten die BZ publiceert, tevens vertaald naar het Brits Engels. Dit betreft jaarlijks zo’n vijftien grotere ambtsberichten (AAB: algemene ambtsberichten en TAB: thematische ambtsberichten) en enkele kleine ambtsberichten (KAB: kort thematisch ambtsberichten). De vertalingen zullen verzorgd worden door een (te selecteren) professioneel vertaalbureau.</text:p>
          </table:table-cell>
          <table:table-cell table:number-columns-repeated="12"/>
          <table:table-cell table:style-name="ce1" table:number-columns-repeated="16370"/>
        </table:table-row>
        <table:table-row table:style-name="ro21">
          <table:table-cell table:style-name="ce291" table:formula="of:=[Overzicht_projecten.A50]" office:value-type="string" office:string-value="2023BMVI2021" calcext:value-type="string">
            <text:p>2023BMVI2021</text:p>
          </table:table-cell>
          <table:table-cell table:style-name="ce27" office:value-type="string" calcext:value-type="string">
            <text:p>In de afgelopen jaren zijn op meerdere terreinen Europese wetgevingsvoorstellen gedaan die in de komende jaren door Nederland geïmplementeerd moeten worden in het kader van het versterken van grenstoezicht en de interne veiligheid van het Schengengebied en Nederland en het tegengaan van illegale immigratie, georganiseerde criminaliteit en terrorisme. Voor de verordeningen EES, ETIAS, Interoperabiliteit en Eurodac gaat de IND IT functionaliteiten ontwikkelen, testen en implementeren. Dit betreft overwegend IT functionaliteiten die wordt toegevoegd aan het bestaande primaire IND systeem INDIGO waarin procedures van vreemdelingen worden geregistreerd en behandeld. Koppeling met de Europese systemen is niet rechtstreeks maar verloopt via een ketenvoorziening het ‘Europaloket’. De IND zal ook gekoppeld worden aan dit ‘Europaloket’.</text:p>
          </table:table-cell>
          <table:table-cell table:number-columns-repeated="12"/>
          <table:table-cell table:style-name="ce1" table:number-columns-repeated="16370"/>
        </table:table-row>
        <table:table-row table:style-name="ro18">
          <table:table-cell table:style-name="ce291" table:formula="of:=[Overzicht_projecten.A51]" office:value-type="string" office:string-value="2023BMVI2022" calcext:value-type="string">
            <text:p>2023BMVI2022</text:p>
          </table:table-cell>
          <table:table-cell table:style-name="ce27" office:value-type="string" calcext:value-type="string">
            <text:p>De Koninklijke Marechaussee is de organisatie die belast is met de uitvoering van het grenstoezicht van de Schengen buitengrens in Nederland. Binnen het grenstoezicht is de KMar, conform de wetgeving, voor zover in dat verband noodzakelijk (PW artikel 4 lid 1 onder f) tevens verantwoordelijk voor de politietaken op en rond de doorlaatpost bij afhandeling van incidenten. Ook geeft zij uitvoering aan het Mobiel Toezicht Veiligheid (MTV) en het Geïntegreerd Toezicht Buitengrenzen (GTB). De KMar voert die taken uit in samenwerking met andere diensten (combined en joint) aan de land-, lucht- en zeegrens. De Europese Unie is vanuit het Smart Borders arrangement gestart met een groot aantal activiteiten om de onderlinge informatie-uitwisseling en informatievoorziening tussen lidstaten op het terrein van migratie, grensbeheer, terrorisme en rechtshandhaving te versterken. Dit heeft onder meer geresulteerd in een aantal EU-Verordeningen geldend voor het gehele Schengengebied, te weten: EES, ETIAS, SIS III, EUVIS, Eurodac, ECRIS-TCN en Interoperabiliteit. Voor de gestroomlijnde implementatie van deze verordeningen binnen de migratie-, straf- en veiligheidsketen is vanuit het ministerie van Justitie en Veiligheid (JenV) het Programma Grenzen en Veiligheid (pG&amp;V) ingericht. De KMar is als uitvoeringsorganisatie en grensautoriteit gehouden het geheel aan veranderingen integraal op te pakken om daarmee alle verordeningen binnen haar eigen organisatie succesvol te implementeren. Om deze beweging en de daarmee gerelateerde veranderingen in samenhang en overzicht in goede banen te leiden is binnen de KMar het programma Future Borders opgericht. Met deze BMVI financiering wordt een deel van de implementatie van de verordeningen gedekt.</text:p>
          </table:table-cell>
          <table:table-cell table:number-columns-repeated="12"/>
          <table:table-cell table:style-name="ce1" table:number-columns-repeated="16370"/>
        </table:table-row>
        <table:table-row table:style-name="ro6">
          <table:table-cell table:style-name="ce291" table:formula="of:=[Overzicht_projecten.A52]" office:value-type="string" office:string-value="2023AMIF2025" calcext:value-type="string">
            <text:p>2023AMIF2025</text:p>
          </table:table-cell>
          <table:table-cell table:style-name="ce26" office:value-type="string" calcext:value-type="string">
            <text:p>Uit evaluatie naar de Meedoenbalies op COA-locaties blijkt dat het een succesvolle methode is om participatie van bewoners te bevorderen. Uit die evaluatie blijkt ook dat dagbesteding bijdraagt aan de leefbaarheid en veiligheid op een locatie en haar omgeving. Betrokken bewoners voelen meer verantwoordelijkheid voor hun omgeving. Dit draagt bij aan de maatschappelijke meerwaarde van een opvanglocatie. De focus ligt in dit project dan ook op het verbeteren/ontwikkelen van deze aanpak en het integreren hiervan in de uitvoering van de Meedoenbalies. Dit doen we door middel van sociaal ontwerp voor alle reguliere 142 locaties en het ontwikkelen van een training en toolkit voor ten minste 250 COA-medewerkers. </text:p>
          </table:table-cell>
          <table:table-cell table:number-columns-repeated="12"/>
          <table:table-cell table:style-name="ce1" table:number-columns-repeated="16370"/>
        </table:table-row>
        <table:table-row table:style-name="ro7">
          <table:table-cell table:style-name="ce291" table:formula="of:=[Overzicht_projecten.A53]" office:value-type="string" office:string-value="2023BMVI2023" calcext:value-type="string">
            <text:p>2023BMVI2023</text:p>
          </table:table-cell>
          <table:table-cell table:style-name="ce31" office:value-type="string" calcext:value-type="string">
            <text:p>De politie moet voldoen aan de door de EU verplicht gestelde Interoperabiliteitsverordeningen. Hiertoe moeten werkprocessen worden opgesteld, procesdelen worden geautomatiseerd en medewerkers van Bureau SIRENE zijn opgeleid, om zo het extra werk dat zal voortkomen vanuit de verordening Interoperabiliteit te kunnen verwerken. Bovendien moet Bureau SIRENE de afhandeling van de gele links aanpassen; de bureaus SIRENE zijn de enige autoriteiten die zijn belast met het oplossen van de zogenaamde gele linkjes, wanneer een van de gekoppelde identiteiten voortkomt uit een signalering in SIS. De acties worden door de EU als noodzakelijke voorwaarden beschouwd voor de lidstaten, om te kunnen verklaren dat zij bereid zijn interoperabiliteit te implementeren zodra aan de technische voorwaarden is voldaan.</text:p>
          </table:table-cell>
          <table:table-cell table:number-columns-repeated="12"/>
          <table:table-cell table:style-name="ce1" table:number-columns-repeated="16370"/>
        </table:table-row>
        <table:table-row table:style-name="ro7">
          <table:table-cell table:style-name="ce291" table:formula="of:=[Overzicht_projecten.A54]" office:value-type="string" office:string-value="2022ISF2025" calcext:value-type="string">
            <text:p>2022ISF2025</text:p>
          </table:table-cell>
          <table:table-cell table:style-name="ce26" office:value-type="string" calcext:value-type="string">
            <text:p>Een beheersbare volledig in control zijnde operatie voor de single point of contact verwerking van het internationale berichtenverkeer zal bijdragen aan het volgende algemene doel: Het versterken van de internationale politiesamenwerking en het verbeteren van informatie-uitwisseling. Doel is om de criminaliteit al ver buiten onze grenzen (land en EU) te kunnen bestrijden dan wel tegen te houden en de effectiviteit van de politie te vergroten. Dit project is gericht op het verbeteren van de interoperabiliteit tussen informatiesystemen van de EU en ICT-systemen van de lidstaten, voor zover hierin is voorzien in de wetgeving van de Unie of de lidstaten. Activiteiten die met het project worden gefinancierd: 1. Programma- en projectmanagement 2. Analyse en voorbereidingvan de ontwikkeling van IPS Platform. 3. Realisatie en implementatie van geïntegreerd IPS Platform (L)IRC’s.</text:p>
          </table:table-cell>
          <table:table-cell table:number-columns-repeated="12"/>
          <table:table-cell table:style-name="ce1" table:number-columns-repeated="16370"/>
        </table:table-row>
        <table:table-row table:style-name="ro9">
          <table:table-cell table:style-name="ce291" table:formula="of:=[Overzicht_projecten.A55]" office:value-type="string" office:string-value="2023ISF2022" calcext:value-type="string">
            <text:p>2023ISF2022</text:p>
          </table:table-cell>
          <table:table-cell table:style-name="ce31" office:value-type="string" calcext:value-type="string">
            <text:p>De EU en haar lidstaten worden geconfronteerd met cybercriminaliteitsproblemen die met de huidige manier van politieoptreden niet zijn op te lossen; het aantal cyberdaders stijgt, de schade die zij aanrichten is alarmerend en de gemiddelde leeftijd van daders daalt. Europese wetshandhavingsinstanties (Law Enforcement Agencies = LEA's) kunnen zichzelf niet met opsporing alleen uit dit probleem redden. Ze zullen op een meer holistische manier op dit probleem moeten reageren. Bovendien heeft de EU alle beschikbare cyberexperts nodig en kan zij zich niet veroorloven talent te verliezen aan het criminele pad. Door daderpreventie met betrekking tot cybercriminaliteit toe te voegen aan de toolkit van LEA's en door verbinding te maken met en andere publieke en private partners bij het voorkomen van cybercrime, zal de EU in staat worden gesteld om een veel adequater antwoord op cybercrime te geven. Het doel van het project is om een toolbox van evidence-based interventies ter voorkoming van cybercriminaliteit te ontwikkelen, uit te testen en in te bedden. Hiertoe wordt binnen het project een Internationaal netwerk voor de preventie van cybercriminelen (InterCOP-netwerk) opgericht, waaraan vertegenwoordigers van EU-lidstaten en internationale partners deelnemen. Hierbij richt het netwerk zich op daders.</text:p>
          </table:table-cell>
          <table:table-cell table:number-columns-repeated="12"/>
          <table:table-cell table:style-name="ce1" table:number-columns-repeated="16370"/>
        </table:table-row>
        <table:table-row table:style-name="ro18">
          <table:table-cell table:style-name="ce291" table:formula="of:=[Overzicht_projecten.A56]" office:value-type="string" office:string-value="2023ISF2023" calcext:value-type="string">
            <text:p>2023ISF2023</text:p>
          </table:table-cell>
          <table:table-cell table:style-name="ce26" office:value-type="string" calcext:value-type="string">
            <text:p>Het project is bedoeld om het bestaande EMPACT THB (Trafficking in Human Beings - Mensenhandel) te versterken en te zorgen dat alle in de betreffende jaarplannen (Operational Action Plans - OAP’s) en daaruit voortkomende deelprojecten/Operational Actions (OA’s) goed kunnen worden uitgevoerd. Daarnaast is het project bedoeld om de communicatie over EMPACT THB te versterken. Het project richt zich op de EU/internationale gecoördineerde strijd tegen alle vormen van mensenhandel, waaronder seksuele uitbuiting, arbeidsuitbuiting, gedwongen criminaliteit en kinderhandel. Het doel is om georganiseerde misdaadgroepen en facilitators die betrokken zijn bij het fenomeen te identificeren en te ontmantelen door operationele informatie en kennis uit te wisselen, internationale opsporingsonderzoeken te starten en EU/internationale operaties op te zetten zoals actiedagen. In het project wordt kennis over interventiestrategieën, de aanpak van mensenhandel, innovatie en het creëren van barrières tegen de misdaad gedeeld, zoals het identificeren van mensenhandel via internet en social media. Het gebruik van technologieën zal daarom een onderdeel van de aanpak zijn. Het project zal de grensoverschrijdende samenwerking en de samenwerking met EU-agentschappen, zoals Europol, Eurojust, Frontex en Cepol, versterken en ook de samenwerking met relevante niet-EU-landen, zoals China en Vietnam (belangrijke bronlanden van mensenhandel). Reacties op de nieuwe dreigingen, zoals een gevolg van de oorlog in Oekraïne, worden ingebed in de activiteiten.</text:p>
          </table:table-cell>
          <table:table-cell table:number-columns-repeated="12"/>
          <table:table-cell table:style-name="ce1" table:number-columns-repeated="16370"/>
        </table:table-row>
        <table:table-row table:style-name="ro9">
          <table:table-cell table:style-name="ce291" table:formula="of:=[Overzicht_projecten.A57]" office:value-type="string" office:string-value="2023ISF2024" calcext:value-type="string">
            <text:p>2023ISF2024</text:p>
          </table:table-cell>
          <table:table-cell table:style-name="ce31" office:value-type="string" calcext:value-type="string">
            <text:p>Het doel van het project is de EU/internationaal gecoördineerde strijd tegen de productie van en handel in synthetische drugs door georganiseerde misdaadgroepen en facilitators die bij het fenomeen betrokken zijn, te identificeren en te ontmantelen. De handel in synthetische drugs in de EU is uniek in vergelijking met andere stoffen, aangezien de productie van deze drugs in de meeste gevallen in de EU plaatsvindt en ze vervolgens op mondiaal niveau en op Europese markten worden gedistribueerd. Het project zal gericht zijn op het versterken van de rechtshandhavingscapaciteiten van de EU op de verschillende gebieden, waaronder operationele activiteiten, uitwisseling van ervaring en kennis, capaciteitsopbouw en strategische samenwerking. Vanuit het project worden met name de voorbereidende activiteiten gefinancierd. Als gevolg hiervan wordt verwacht dat het bewustzijn, vooral onder jongeren, toeneemt met betrekking tot de negatieve invloed van drugs op de gezondheid en het welzijn van de mens. Het aantal deskundigen op het gebied van de bestrijding van drugshandel zal fors toenemen. Er zullen ook nieuwe instrumenten worden ontwikkeld om de onlinehandel in drugs te bestrijden, en er zullen nieuwe samenwerkingsprocedures worden voorgesteld om illegale laboratoria en pakketzendingen met illegale chemicaliën te bestrijden.</text:p>
          </table:table-cell>
          <table:table-cell table:number-columns-repeated="12"/>
          <table:table-cell table:style-name="ce1" table:number-columns-repeated="16370"/>
        </table:table-row>
        <table:table-row table:style-name="ro17">
          <table:table-cell table:style-name="ce291" table:formula="of:=[Overzicht_projecten.A58]" office:value-type="string" office:string-value="2023ISF2025" calcext:value-type="string">
            <text:p>2023ISF2025</text:p>
          </table:table-cell>
          <table:table-cell table:style-name="ce31" office:value-type="string" calcext:value-type="string">
            <text:p>EMPACT is het geformaliseerde EU instrument waarbij EU-lidstaten en andere relevante landen samenwerken bij de aanpak van de grensoverschrijdende georganiseerde criminaliteit. Hierbij neemt Nederland vier leidinggevende posities in, namelijk: - Driver (EU projectleider) van EMPACT Trafficking in Human Beings (THB); - Co-driver van EMPACT NPS (new psychoactive substances) and Synthetic Drugs ; - Co-driver van EMPACT Cocaine/Heroïne/Cannabis (CCH); - Co-driver van EMPACT Firearms. De rol van Nederland in de betreffende EMPACT projecten is vastgelegd in het COSI (het Permanent Comité operationele samenwerking op het gebied van de binnenlandse veiligheid), waardoor Nederland zich aan deze taken heeft verbonden. De genoemde leidinggevende posities van driver EMPACT THB, het secretariaat daarvan en de co-drivers drugs zijn vooralsnog niet ingebed in het functiehuis van de politie waardoor in de financiële dekking nog niet is voorzien. Voor deze functies maakt de politie in afwachting van de formele inbedding, gebruik van ISF gelden uit het nationaal programma van het ISF.</text:p>
          </table:table-cell>
          <table:table-cell table:number-columns-repeated="12"/>
          <table:table-cell table:style-name="ce1" table:number-columns-repeated="16370"/>
        </table:table-row>
        <table:table-row table:style-name="ro25">
          <table:table-cell table:style-name="ce291" table:formula="of:=[Overzicht_projecten.A59]" office:value-type="string" office:string-value="2023ISF2021" calcext:value-type="string">
            <text:p>2023ISF2021</text:p>
          </table:table-cell>
          <table:table-cell table:style-name="ce26" office:value-type="string" calcext:value-type="string">
            <text:p>Het platform Cleannetworks 2.0 moet verschillende partijen en organisaties verenigen die de bestrijding van abuse als gezamenlijke verantwoordelijkheid zien. De aanpak van abuse berust op twee pijlers: </text:p>
            <text:p>1. De gedragscode Abuse bestrijding (hierna gedragscode); en het gekoppelde keurmerk</text:p>
            <text:p>2. De beschikbaarstelling van (technische) informatie over abuse en kwetsbaarheden in de netwerken van de gebruikers die de gedragscode Abuse onderschreven hebben.</text:p>
            <text:p>Het activeren van het anti-abuse initiatief Cleannetworks 2.0 is gebaseerd op het bovenstaande doelen waarbij we de volgende(sub) doelen benoemen:</text:p>
            <text:p>- Data en functionaliteit van het Cleannetworks 2.0 platform is gebruikersgericht </text:p>
            <text:p>- Het via een pilot ontwikkelen van intelligente software met als doel abuse te verminderen </text:p>
            <text:p>- De mogelijkheden van daders voor abuse fors te verlagen</text:p>
            <text:p>- Het beschermen van onze internet infrastructuur tegen misbruik. </text:p>
            <text:p>Er worden geen subsidiabele kosten gemaakt voor de ISF voor 1-11-22:</text:p>
            <text:p>- Ontwikkeling en introductie in NL (en EU) van eigen Cleannetworks keurmerk en logo.</text:p>
            <text:p>- Bereiken van snelle acceptatie door gebruik partnernetwerk en juiste focus op alle stakeholders ter voorkoming daderschap en beschermen kritieke internet infrastructuur.</text:p>
            <text:p>- Kennis en ervaring alle stakeholders benutten.</text:p>
            <text:p>- Aansluiting vinden bij de assurance methodieken die voorkomen uit regelgeving zoals de NIS2 en andere. </text:p>
            <text:p>- Meetbare voortgang door aantal uitgegeven keurmerken en aangesloten partners.</text:p>
          </table:table-cell>
          <table:table-cell table:number-columns-repeated="12"/>
          <table:table-cell table:style-name="ce1" table:number-columns-repeated="16370"/>
        </table:table-row>
        <table:table-row table:style-name="ro7">
          <table:table-cell table:style-name="ce315" table:formula="of:=[Overzicht_projecten.A60]" office:value-type="string" office:string-value="2023AMIF2023" calcext:value-type="string">
            <text:p>2023AMIF2023</text:p>
          </table:table-cell>
          <table:table-cell table:style-name="ce26" office:value-type="string" calcext:value-type="string">
            <text:p>Als professionele terugkeerorganisatie voert DT&amp;V het terugkeerbeleid van de Staat der Nederlanden uit. DT&amp;V regisseert het vertrek van vreemdelingen die geen recht hebben op verblijf in Nederland. Het vervoer van deze vreemdelingen wordt, in opdracht van DT&amp;V, uitgevoerd door Dienst Vervoer en Ondersteuning (DV&amp;O), een landelijke dienst van de Dienst Justitiële inrichtingen (DJI), van het ministerie van Justitie en Veiligheid. Het betreft met name vervoer naar vrijheidsbeperkende (VBL) en/of gezins-locaties (GL), detentiecentra, luchthavens, presentatielocaties in binnen- en buitenland, politiebureaus, gemeentehuizen, andere overheidsgebouwen en zorginstellingen. Daarnaast verzorgt DV&amp;O in opdracht van DT&amp;V vervoer van vreemdelingen over het wegennet binnen Europa.</text:p>
          </table:table-cell>
          <table:table-cell table:number-columns-repeated="12"/>
          <table:table-cell table:style-name="ce1" table:number-columns-repeated="16370"/>
        </table:table-row>
        <table:table-row table:style-name="ro17">
          <table:table-cell table:style-name="ce315" table:formula="of:=[Overzicht_projecten.A61]" office:value-type="string" office:string-value="2023AMIF2024" calcext:value-type="string">
            <text:p>2023AMIF2024</text:p>
          </table:table-cell>
          <table:table-cell table:style-name="ce26" office:value-type="string" calcext:value-type="string">
            <text:p>Het ERRIN Care Taker programma beoogt een ordentelijke afsluiting van het ERRIN programma (Specifieke Maatregel 2016-2022). Het ERRIN programma werd op 1 juli 2022 beeindigd maar terugkerende vreemdelingen konden tot op de laatste dag gebruik maken van herintegratie in het land van herkomst (terugkeer). Die vreemdelingen hebben recht op maximaal 12 maanden ondersteuning (tot 1 juli 2023) en daarnaast moeten de contracten met de dienstverleners (Service Providers) worden afgegesloten (3-6 maanden). Daarnaast heeft ERRIN de toezegging gedaan dat Frontex en ICMPD worden ondersteund in de periode na overnamen van ERRIN activiteiten. Het gaat daarbij om het beschikbaar stellen van kennis en expertise ten behoeve van het Return and Reintegration Facility programma (uitgevoerd door ICMPD), bijvoorbeeld door assistentie te verlenen in de door ERRIN ontwikkelde projecten (of door ERRIN in concept ontwikkeld maar niet tot uitvoering gekomen): MedRa+, AMV-opvang, capaciteitsopbouw met landen op de westelijke Balkan (niet-EU), gov-2-gov en alle andere ERRIN activiteiten die door ICMPD (RRF) zijn overgenomen.</text:p>
          </table:table-cell>
          <table:table-cell table:number-columns-repeated="12"/>
          <table:table-cell table:style-name="ce1" table:number-columns-repeated="16370"/>
        </table:table-row>
        <table:table-row table:style-name="ro7">
          <table:table-cell table:style-name="ce315" table:formula="of:=[Overzicht_projecten.A62]" office:value-type="string" office:string-value="2023AMIF2026" calcext:value-type="string">
            <text:p>2023AMIF2026</text:p>
          </table:table-cell>
          <table:table-cell table:style-name="ce31" office:value-type="string" calcext:value-type="string">
            <text:p>Met het project ‘Capacity Building &amp; Relationshipmanagement’ (CBR), oftewel Capaciteitsopbouw en relatiebeheer, wordt geïnvesteerd in activiteiten gericht op migratiemanagement in landen van herkomst, ter bevordering van de samenwerking zodat terugkeer van onderdanen kan worden gerealiseerd. Hoofddoelstelling is het regulier onderhouden en verbeteren van de relatie met de landen van herkomst en via een integrale programmatische aanpak de terugkeersamenwerking bestendigen, verbeteren of intensiveren, met het oog op de samenwerking op terugkeer. Met deze projectstromen wordt beoogd de volgende, onder artikel E5 lid 1 sub d, k en q (Subsidieregeling AMIF, ISF en BMVI 2021–2027), doelstellingen te bevorderen. NB in geval van externe publicatie graag voorafgaande afstemming.</text:p>
          </table:table-cell>
          <table:table-cell table:number-columns-repeated="12"/>
          <table:table-cell table:style-name="ce1" table:number-columns-repeated="16370"/>
        </table:table-row>
        <table:table-row table:style-name="ro8">
          <table:table-cell table:style-name="ce315" table:formula="of:=[Overzicht_projecten.A63]" office:value-type="string" office:string-value="2023BMVI2024" calcext:value-type="string">
            <text:p>2023BMVI2024</text:p>
          </table:table-cell>
          <table:table-cell table:style-name="ce26" office:value-type="string" calcext:value-type="string">
            <text:p>De Koninklijke Marechaussee (KMar) voert onder gezag van de Minister van J&amp;V grensbewakingstaken uit bij operaties van Frontex. De taakuitvoering voor Frontex behoort tot de reguliere taakuitvoering van de KMar. Frontex beschikt over een Standing Corps (SC). De KMar zet de komende jaren meer grenswachten in voor de SC van Frontex. Met deze groeiende inzet is er ook meer behoefte aan materieel. Met deze Specific Action ontvangt de KMar de middelen voor de aanschaf van 10 patrouillevoertuigen.</text:p>
          </table:table-cell>
          <table:table-cell table:number-columns-repeated="12"/>
          <table:table-cell table:style-name="ce1" table:number-columns-repeated="16370"/>
        </table:table-row>
        <table:table-row table:style-name="ro15">
          <table:table-cell table:style-name="ce315" table:formula="of:=[Overzicht_projecten.A64]" office:value-type="string" office:string-value="2023BMVI2025" calcext:value-type="string">
            <text:p>2023BMVI2025</text:p>
          </table:table-cell>
          <table:table-cell table:style-name="ce26" office:value-type="string" calcext:value-type="string">
            <text:p>Digitale documenten komen steeds vaker voor in het visumproces van EU-lidstaten. Sommige externe dienstverleners bieden scandiensten aan en de frontoffices van veel ambassades zijn uitgerust met scanners om documenten te digitaliseren ter ondersteuning van een visumaanvraag. In sommige gevallen mogen visumaanvragers zelfs hun eigen scans of volledig digitale documenten uploaden. Het voorstel van de Commissie om visumprocedures verder te digitaliseren zal naar verwachting een verdere impuls geven aan de hoeveelheid van digitale documenten in het visumproces. Daartoe wordt een bestaande applicatie voor digitale documentanalyse (VisualDOC) aangepast aan de specifieke vereisten van de projectpartners. Deze zal worden getest in de respectieve visumprocessen van de projectpartners, waaronder Nederland. De proeftoepassing van het VisualDOC-systeem zal naar verwachting de efficiëntie en effectiviteit van digitale documentonderzoeken verbeteren: • Efficiëntie: verbeter de algehele efficiëntie van documentexperts door automatisch aan te geven welke documenten afwijkingen bevatten en daarom nader en diepgaander onderzoek vereisen. Dit zal naar verwachting de hoeveelheid tijd verminderen die documentexperts moeten besteden aan documenten die hoogstwaarschijnlijk bonafide zijn. • Effectiviteit: verbetering van de algehele kwaliteit en consistentie van de fraude detectie controles via hun geautomatiseerde toepassingen. Fraudecontroles kunnen direct worden opgeschaald en worden consequent op dezelfde manier uitgevoerd. Bovendien wordt een machine niet moe en kan 24/7 documenten verwerken, terwijl de kans kleiner is dat documentafwijkingen in het document worden gemist. Daarnaast heeft het project tot doel de voordelen en beperkingen van transnationale (EU-) samenwerking bij het opsporen van documentfraude te onderzoeken en de beschikbare informatie over documenten die bij visumaanvragen worden gebruikt uit te breiden.</text:p>
          </table:table-cell>
          <table:table-cell table:number-columns-repeated="12"/>
          <table:table-cell table:style-name="ce1" table:number-columns-repeated="16370"/>
        </table:table-row>
        <table:table-row table:style-name="ro26">
          <table:table-cell table:style-name="ce315" table:formula="of:=[Overzicht_projecten.A65]" office:value-type="string" office:string-value="2023ISF2026" calcext:value-type="string">
            <text:p>2023ISF2026</text:p>
          </table:table-cell>
          <table:table-cell table:style-name="ce26" office:value-type="string" calcext:value-type="string">
            <text:p>Het project VB2 Plateau 2 breidt het Verwijzingsportaal Bankgegevens (VB) uit omdat de zware georganiseerde criminaliteit steeds meer investeert in de ondermijning van de samenleving. Het VB is een portaal waarmee opsporingsdiensten sinds 2020 snel, veilig, rechtmatig en auditeerbaar identificerende gegevens van financiële dienstverleners vorderen. Naar verwachting zal dit eind 2023 ook het geval zijn voor de saldo- en transactiegegevens bij grootbanken. Om het succes van het VB te vergroten wordt met Plateau 2 de bevraging van saldo- en transactiegegevens van ook de overige circa 60 financiële instellingen mogelijk gemaakt. Deze aanvraag betreft de onderzoek- en initiatiefase. Ondermijnende criminaliteit is grensoverschrijdend. Met haar open economie staat Nederland in de top 8 van aantrekkelijkste landen om geld wit te wassen. Om dit te bestrijden is het belangrijk om te interveniëren in criminele geldstromen, zodat banksaldi snel bevroren kunnen worden. Hiervoor zijn moderne technologieën nodig - en betere samenwerking tussen de financiële sector en opsporingsdiensten. In de EU Veiligheidsunie Strategie is het afpakken van crimineel vermogen middels preventie en ontmanteling van het bedrijfsmodel geprioriteerd. MinJenV heeft hiervoor DG Ondermijning (DGO) ingericht als verlengstuk van DGRR, en heeft deze aanpak in de Nationale Veiligheidsstrategie opgenomen. Dit project maakt ook gegevensuitwisseling met OLAF en het Europese OM mogelijk. Qua techniek baseert het project zich op ISO 20022 en CAMT 053-formaat en zoekt aansluiting met i-LEAD en anticipeert op interoperabiliteit tussen de Europese rechtshandhavingsinstanties en financiële instellingen. De concept 6e anti-witwas richtlijn is gericht op een koppeling met de vergelijkebare nationale systemen van de lidstaten. Om dit proces nauwlettend te volgen vaardigt het project een medewerker uit om in Europees verband de Europeseen de Nederlandse oplossing zo veel mogelijk op elkaar af te stemmen.</text:p>
          </table:table-cell>
          <table:table-cell table:number-columns-repeated="12"/>
          <table:table-cell table:style-name="ce1" table:number-columns-repeated="16370"/>
        </table:table-row>
        <table:table-row table:style-name="ro17">
          <table:table-cell table:style-name="ce315" table:formula="of:=[Overzicht_projecten.A66]" office:value-type="string" office:string-value="2024ISF2021" calcext:value-type="string">
            <text:p>2024ISF2021</text:p>
          </table:table-cell>
          <table:table-cell table:style-name="ce31" office:value-type="string" calcext:value-type="string">
            <text:p>De Korpsleiding heeft in 2022 ingestemd met het Nederlands voorzitterschap van het Police Expert Network on Missing Persons (PEN-MP) voor de periode 2023 -2025. Het PEN-MP bestaat uit experts vermiste personen afkomstig uit 27 EU-lidstaten (members) en meerdere buiten EU landen, Law Enforcement Agencies, NGO’s en private organisaties (Observers). Het bestuur (Core Group) bestaat uit 7 deelnemende landen. Het PEN-MP is opgericht n.a.v. Nederlands EU voorzitterschap (2016) op aanbeveling Minister van der Steur en kent uitvoeringsopdrachten die voortkomen uit de Raadsconclusies 2021 onder Sloveens EU voorzitterschap. Tijdens het NL-voorzitterschap richt de politie zich op: a. Het verbeteren van de effectiviteit in operationeel samenwerken tussen de EU-landen op het gebied van de opsporing van vermiste personen en identificatie van onbekende doden (welke in casus als vermist opgegeven kunnen zijn); b. Het verkleinen van het verschil in operationele werkwijzen per land, waardoor de bestaande systemen bij o.a. Interpol effectiever ingezet kunnen worden.</text:p>
          </table:table-cell>
          <table:table-cell table:number-columns-repeated="12"/>
          <table:table-cell table:style-name="ce1" table:number-columns-repeated="16370"/>
        </table:table-row>
        <table:table-row table:style-name="ro8">
          <table:table-cell table:style-name="ce316" table:formula="of:=[Overzicht_projecten.A67]" office:value-type="string" office:string-value="2024AMIF2021" calcext:value-type="string">
            <text:p>2024AMIF2021</text:p>
          </table:table-cell>
          <table:table-cell table:style-name="ce26" office:value-type="string" calcext:value-type="string">
            <text:p>De IND wil een moderne dienstverlener zijn, waarbij de medewerker in informatie-gestuurd werken wordt ondersteunt en de asielzoeker op ieder moment over de juiste verblijfstitel beschikt. Hierdoor wordt de continuïteit en de kwaliteit van het asielproces worden verhoogd.</text:p>
          </table:table-cell>
          <table:table-cell table:number-columns-repeated="12"/>
          <table:table-cell table:style-name="ce1" table:number-columns-repeated="16370"/>
        </table:table-row>
        <table:table-row table:style-name="ro27">
          <table:table-cell table:formula="of:=[Overzicht_projecten.A68]" office:value-type="string" office:string-value="2024ISF2022" calcext:value-type="string">
            <text:p>2024ISF2022</text:p>
          </table:table-cell>
          <table:table-cell table:style-name="ce46" office:value-type="string" calcext:value-type="string">
            <text:p>‘Alleen jij bepaalt wie je bent’ (AJB) is een preventieve gedragsinterventie en heeft als doel het voorkomen van de ontwikkeling van overlastgevend en/of delinquent gedrag en het verminderen van reeds aanwezig overlastgevend en/of delinquent gedrag. Dit wordt bereikt door het versterken van beschermende factoren en het verkleinen van risicofactoren ten aanzien van overlastgevend en/of delinquent gedrag bij kwetsbare jongeren van 10 - 18 jaar, die onderwijs volgen aan een basis- en praktijkschool of de basis- of kaderberoepsgerichte leerweg van het VMBO. Jongeren die aan AJB deelnemen krijgen een gestructureerde vrijetijdsbesteding door deelname aan een teamsport (voetbal, basketbal of honkbal) op een sportvereniging in de buurt van hun school, met begeleiding door specifiek geselecteerde en opgeleide trainers. De belangrijkste elementen waarop de interventie is gestoeld zijn de inzet van trainers als positieve rolmodellen, vrijetijdsbesteding in groepsverband, duidelijke afspraken over gewenst en ongewenst gedrag, individuele begeleiding en niet al te intensief interveniëren. AJB duurt minimaal twee jaar, 6 tot 8 uur per week, en wordt uitgevoerd volgens een vaste methodiek. De AJB duurt minimaal twee jaar, 6 tot 8 uur per week, en wordt uitgevoerd volgens een vaste methodiek.</text:p>
          </table:table-cell>
          <table:table-cell table:number-columns-repeated="12"/>
          <table:table-cell table:style-name="ce1" table:number-columns-repeated="16370"/>
        </table:table-row>
        <table:table-row table:style-name="ro15">
          <table:table-cell table:style-name="ce318" office:value-type="string" calcext:value-type="string">
            <text:p>2024AMIF2022</text:p>
          </table:table-cell>
          <table:table-cell table:style-name="ce48" office:value-type="string" calcext:value-type="string">
            <text:p>Asielzoekerscentra zijn bijna dagelijks in het nieuws omdat er onvoldoende opvangplekken beschikbaar zijn voor het aantal mensen dat asiel aanvraagt. Dit heeft tot gevolg dat onvoldoende rekening wordt gehouden met de belangen en rechten van duizenden kinderen en tieners. De leefomstandigheden zijn vaak onder de maat, waardoor leven en opgroeien in een azc een serieuze bedreiging vormen voor de psychosociale gezondheid van kinderen en tieners. De lange en onzekere asielprocedure en de vele verhuizingen zorgen voor gevoelens van onzekerheid, terwijl er juist behoefte is aan stabiliteit en veiligheid. In de afgelopen 25 jaar heeft De Vrolijkheid een wekelijks programma ontwikkeld voor kinderen en tieners waarin zij in een veilige en vertrouwde omgeving op het azc kunst kunnen maken en beleven. KunstLab 2025-2028 beoogt drie jaar lang een stevig wekelijks programma uit te voeren op 25 azc’s. In totaal worden 11250 workshops uitgevoerd waar 8460 unieke deelnemers samen 112500 keer aan deelnemen. Kunst inspireert, het creëert ruimte voor zelfexpressie en zelfreflectie en vergroot het gevoel van eigenwaarde, het geloof in eigen kunnen en het verbindt mensen. De Vrolijkheid draagt zo bij aan het welzijn, de gezondheid en de ontwikkeling van de jeugd en aan de leefbaarheid op het azc. Het project bestaat uit activiteiten die veerkracht versterken, kinderen en tieners (inclusief AMV) extra aandacht en waardering geven en waarbij contact gelegd wordt met de buitenwereld. Met kwalitatief hoogwaardige materialen, verrassende maak-methoden en inspirerende voorbeelden ontdekken deelnemers hun talenten en vertellen zij hun eigen verhaal. KunstLab kenmerkt zich door zowel een procesgerichte als resultaatgerichte benadering. Door nieuwe, positieve ervaringen ontwikkelen deelnemers nieuwe vaardigheden, vergroten zij hun sociale netwerk en sluiten zij vriendschappen voor het leven.</text:p>
          </table:table-cell>
          <table:table-cell table:number-columns-repeated="12"/>
          <table:table-cell table:style-name="ce1" table:number-columns-repeated="16370"/>
        </table:table-row>
        <table:table-row table:style-name="ro18">
          <table:table-cell office:value-type="string" calcext:value-type="string">
            <text:p>2024AMIF2023</text:p>
          </table:table-cell>
          <table:table-cell office:value-type="string" calcext:value-type="string">
            <text:p>Als reactie op de grote toestroom van vluchtelingen bundelden Save the Children, UNICEF Nederland en War Child hun jarenlange ervaring en expertise samen in TeamUp: een psychosociaal programma voor gevluchte kinderen in Nederland. Sinds 2016 biedt TeamUp psychosociale ondersteuning aan gevluchte kinderen in ruim 50 (nood)opvanglocaties in Nederland. Deze kinderen ontvluchten hun eigen land op zoek naar veiligheid. Ze worden op veel momenten blootgesteld aan stress. In hun thuisland, tijdens de vlucht, maar ook hier in Nederland. De onzekerheid over de toekomst, zorgen om de ouders, veelvuldig verhuizen, gescheiden worden van net gemaakte vriendjes en gebrek aan privacy op de centra zorgt voor veel stress en een gevoel van onveiligheid bij de kinderen.  Het TeamUp programma zet in op het psychosociale welzijn van gevluchte kinderen van 6 – 17 jaar en levert op die manier een directe bijdrage aan een meer kindvriendelijke asielopvang. De spel- en bewegingsactiviteiten van TeamUp bieden structuur, stabiliteit en ontspanning. Dankzij het non-verbale karakter van het programma kan ieder kind vanaf dag één meedoen met de activiteiten, ongeacht hun achtergrond. TeamUp richt zich op een omgeving waarin kinderen zich veilig en beschermd voelen, hun sociale verbondenheid met leeftijdsgenoten versterkt wordt en waar zij hun emoties beter leren reguleren. De vaardigheden die kinderen bij TeamUp opdoen zijn gekoppeld aan psychosociale thema's. Deze komen van pas in hun dagelijkse- en toekomstige leven en helpen voor de integratie. De begeleiders zijn getraind om zorgwekkend gedrag te herkennen en zo nodig door te verwijzen via COA of een samenwerkingspartij naar gespecialiseerde jeugdzorg.</text:p>
          </table:table-cell>
          <table:table-cell table:number-columns-repeated="12"/>
          <table:table-cell table:style-name="ce1" table:number-columns-repeated="16370"/>
        </table:table-row>
        <table:table-row table:style-name="ro15">
          <table:table-cell office:value-type="string" calcext:value-type="string">
            <text:p>2024AMIF2024</text:p>
          </table:table-cell>
          <table:table-cell office:value-type="string" calcext:value-type="string">
            <text:p>Kinderen met een vluchtachtergrond moeten, zoals alle kinderen, kunnen opgroeien in gezonde en veilige leefomstandigheden. In Nederland groeien echter duizenden kinderen op in centrale (nood-) opvanglocaties. Door het aanhoudende tekort aan opvangplekken en de stagnerende doorstroom naar reguliere huisvesting wonen deze kinderen vaak langdurig op locaties met een lage kwaliteit die onvoldoende aansluiten bij hun behoeften. De chaotische opvangsituatie maakt ook dat deze kinderen vaak moeten verhuizen. Alle relevante onderzoeken (vanaf het eerste onderzoek in 2009 door UNICEF tot aan het meest recente onderzoek uit 2023) laten zien dat het welzijn van deze kinderen door deze omstandigheden onder (grote) druk staat. De Inspectie Justitie en Veiligheid, de Inspectie Gezondheidszorg, de Inspectie van Onderwijs en de Nederlandse Arbeidsinspectie luidden hier al in 2022 de noodklok over: de opvang van asielkinderen in Nederland voldoet niet aan de kwaliteitsnormen. Dit brengt de veiligheid en ontwikkeling van deze kinderen en jongeren in gevaar en maakt extra inzet om hun welzijn te verbeteren onverminderd urgent. In ons succesvolle project Time4You richten we ons daarom expliciet op vergroten van veerkracht en het verbeteren van het welzijn van vluchtelingkinderen in de centrale (nood-)opvanglocaties en de belangenbehartiging van deze groep. Dit doen we door het aanbieden van deskundige informatie, een veilige plek en een luisterend oor voor deze kinderen. Ook zorgen we voor aandacht voor zelfstandige asielmotieven, signaleren we t.b.v. belangenbehartiging en verwijzen we door waar nodig. We innoveren Time4You daarbij continu op basis van onderzoeken, opgedane ervaringen, actualiteiten en bovenal de behoeftes van de kinderen en jongeren. We delen onze ervaringen in het project breder zodat partnerorganisaties, nationaal en internationaal, hiervan kunnen leren én om het draagvlak voor de opvang van deze kinderen (en hun ouders) te verbeteren.</text:p>
          </table:table-cell>
          <table:table-cell table:number-columns-repeated="12"/>
          <table:table-cell table:style-name="ce1" table:number-columns-repeated="16370"/>
        </table:table-row>
        <table:table-row table:style-name="ro15">
          <table:table-cell office:value-type="string" calcext:value-type="string">
            <text:p>2024AMIF2025</text:p>
          </table:table-cell>
          <table:table-cell office:value-type="string" calcext:value-type="string">
            <text:p>Lesbische, homoseksuele, bi+, trans, intersekse en queer (lhbtiq+) asielzoekers en statushouders bevinden zich in en zeer kwetsbare positie. Asielzoekers die hun land, vaak na traumatische ervaringen, hebben moeten ontvluchten vanwege hun seksuele oriëntatie, genderidentiteit of geslachtskenmerken, komen ook in Nederland terecht in asielprocedures die niet altijd sensitief zijn voor hun specifieke problematiek. In de asielopvang worden zij te vaak opnieuw geconfronteerd met discriminatie en anti-lhbtiq-geweld. Door de vijandige omgeving in de asielopvang en het vaak ontbreken van banden met familie of de migrantengemeenschap in Nederland, dreigen lhbtiq+ asielzoekers en statushouders te maken te krijgen met sociaal isolement en psychosociale klachten en zijn zij vatbaar voor misbruik. Met Welcoming Equality 2026-2028 werkt COC aan het vergroten van het welzijn en de (ervaren) veiligheid van lhbtiq+ asielzoekers en statushouders. We trainen COA-medewerkers en versterken daarmee de kennis, vaardigheden en het handelsperspectief dat zij hebben om lhbtiq+ bewoners op een sensitieve manier op te vangen en alert te zijn op signalen van (ervaren) onveiligheid. Dit moet leiden tot een grotere (ervaren) veiligheid van lhbtiq+ bewoners. Door informatievoorziening voor bewoners van het COA willen we werken aan de preventie van pesterijen, uitsluiting en geweld richting lhbtiq+ personen in de asielopvang en de (ervaren) onveiligheid aanpakken. Met het sociale netwerk Cocktail willen we het sociale isolement waar lhbtiq+ asielzoekers en statushouders mee te maken kunnen krijgen verminderen. COC ondersteunt de vrijwilligers die hierbij betrokken zijn en organiseert trainingen voor hen. Ten slotte faciliteren we kennisuitwisseling door middel van platformbijeenkomsten en een conferentie.</text:p>
          </table:table-cell>
          <table:table-cell table:number-columns-repeated="12"/>
          <table:table-cell table:style-name="ce1" table:number-columns-repeated="16370"/>
        </table:table-row>
        <table:table-row table:style-name="ro9">
          <table:table-cell table:style-name="ce319" office:value-type="string" calcext:value-type="string">
            <text:p>2024ISF2026</text:p>
          </table:table-cell>
          <table:table-cell office:value-type="string" calcext:value-type="string">
            <text:p>Al eerder zijn op basis van satellietdata en e-nose technologie succesvolle verkenningen gedaan naar de potentie van deze technologieën voor de opsporing van drugslaboratia. Deze verkenningen hebben geleid tot prototypes en technieken om efficiënt operationele data te verzamelen in de strijd tegen drugscriminaliteit. In een tijdperk waarin data exponentieel toeneemt, vervult kunstmatige intelligentie (AI) een cruciale rol in data-analyse. De capaciteit van AI om snel enorme datasets te verwerken en complexe patronen te ontrafelen, biedt ongeëvenaarde mogelijkheden voor het verkrijgen van diepgaande inzichten en het nemen van weloverwogen beslissingen in het politiewerk. Daarnaast kan AI helpen bij het identificeren van patronen in crimineel gedrag, waardoor de slagkracht van de politie wordt vergroot. Hierbij kan het gebruik van AI de werklast verminderen door repetitieve taken te automatiseren, waardoor politieagenten meer tijd hebben voor complexe taken en menselijke interactie. Het doel van het project NarcoIntel is het verder ontwikkelen en inzetten van genoemde nieuwe opsporingstechnieken in het kader van AI met als doel het politiewerk te optimaliseren. Hiermee wordt ingezet op het versterken van de effectiviteit en efficiëntie van de politie bij de aanpak van ondermijnende criminaliteit (binnen het narcotica domein).</text:p>
          </table:table-cell>
          <table:table-cell table:number-columns-repeated="12"/>
          <table:table-cell table:style-name="ce1" table:number-columns-repeated="16370"/>
        </table:table-row>
        <table:table-row table:style-name="ro7">
          <table:table-cell table:style-name="ce319" office:value-type="string" calcext:value-type="string">
            <text:p>2024ISF2024</text:p>
          </table:table-cell>
          <table:table-cell office:value-type="string" calcext:value-type="string">
            <text:p>De Nederlandse zee- en luchthavens zijn regionale en internationale knooppunten voor drugscriminaliteit, waar de legale transport en infrastructuur gebruikt worden door georganiseerde criminele verbanden. Elk jaar worden er record brekende hoeveelheden cocaïne gevonden en in beslag genomen. Europol beschouwt Nederland als een van de grootste importlanden van cocaïne voor de Europese markt (Europol, 2022). In dit project wordt een MARIT-lab (Maritime AI Real-time Intelligence Tools) opgezet waarin concepten worden ontwikkeld, experimenten uitgevoerd en vervolgens getest en beproefd in de (bestaande) MARIT-proeftuinen met als doel om verschillende operationele problemen binnen smokkel aan te pakken. De AI-tools die onder MARIT worden ontwikkeld zorgen ervoor dat de georganiseerde criminaliteit van smokkel tegengegaan wordt, door het smokkelproces te ontwrichten en de kritieke infrastructuur die daarmee gepaard gaat aan te pakken. Dit project is een vervolg op het reeds lopende MARIT-programma.</text:p>
          </table:table-cell>
          <table:table-cell table:number-columns-repeated="12"/>
          <table:table-cell table:style-name="ce1" table:number-columns-repeated="16370"/>
        </table:table-row>
        <table:table-row table:style-name="ro7">
          <table:table-cell office:value-type="string" calcext:value-type="string">
            <text:p>2024ISF2025</text:p>
          </table:table-cell>
          <table:table-cell office:value-type="string" calcext:value-type="string">
            <text:p>Binnen de politie zijn er fenomeenbeelden rondom ondermijning, onder andere over cocaïne en synthetische drugs, die voornamelijk zijn gebaseerd op de informatie uit opsporingsactiviteiten van de politie zelf. Waar minder zicht op is in deze fenomeenbeelden is hoe deze vormen van criminaliteit internationaal plaatsvinden, en hoe ze in onder andere in tijd, locatie, en werkwijze in een internationale context verschuiven. De inzichten die uit een dergelijke analyse voort zouden vloeien zijn complementair aan de huidige fenomeenbeelden en kunnen gezamenlijk tot betere beslissingen leiden op strategisch niveau. Het project ‘de Internationale monitor’ is gericht op het mogelijk maken van de geautomatiseerde analyse van grote hoeveelheden ongestructureerde tekstuele informatie door middel van het inzetten van AI.</text:p>
          </table:table-cell>
          <table:table-cell table:number-columns-repeated="12"/>
          <table:table-cell table:style-name="ce1" table:number-columns-repeated="16370"/>
        </table:table-row>
        <table:table-row table:style-name="ro9">
          <table:table-cell office:value-type="string" calcext:value-type="string">
            <text:p>2024ISF2023</text:p>
          </table:table-cell>
          <table:table-cell office:value-type="string" calcext:value-type="string">
            <text:p>Cybercrime maakt elke seconde wereldwijd slachtoffers. Online vormen van criminaliteit maken in aard en omvang meer slachtoffers dan fysieke criminaliteitsvormen. Er liggen inmiddels zo veel gestolen danwel gelekte gegevens op straat dat iedereen slachtoffer kan worden. Slachtoffernotificatie en -preventie zijn een essentieel onderdeel van de aanpak van online criminaliteit. De tools binnen de Trinity of Victim Notification helpen om slachtoffers te voorkomen en hen weerbaarder te maken tegen de vormen van online criminaliteit. No More Leaks, een publiek private samenwerking met tientallen private partijen, beschermt tegen het misbruik van gestolen inloggegevens. Check Je Hack stelt burgers in staat te controleren of hun gegevens voorkomen in grote politieonderzoeken waarin veel gestolen gegevens zijn aangetroffen. De tool levert maatwerk advies aan slachtoffers zodat zij hun digitale kwetsbaarheid kunnen wegnemen. Protect your Password wordt een publiek private samenwerking met passwordmanagers met als doel veel gelekte wachtwoorden uit te laten sluiten als nieuw aan te maken wachtwoord, zodat slachtoffers door zwakke wachtwoordbeveiliging kunnen worden voorkomen. Gezien het effect wat nu al wordt bereikt met behulp van No More Leaks en Check Je Hack is de verwachting dat dit initiatief miljoenen EU-burgers nog beter zal beschermen tegen online vormen van criminaliteit en hen weerbaar zal maken om de kans te verkleinen dat zij slachtoffer worden.</text:p>
          </table:table-cell>
          <table:table-cell table:number-columns-repeated="12"/>
          <table:table-cell table:style-name="ce1" table:number-columns-repeated="16370"/>
        </table:table-row>
        <table:table-row table:style-name="ro15">
          <table:table-cell office:value-type="string" calcext:value-type="string">
            <text:p>2025BMVI2021</text:p>
          </table:table-cell>
          <table:table-cell office:value-type="string" calcext:value-type="string">
            <text:p>DG Migratie is aangewezen om de uitwisseling van informatie en samenwerking tussen de bevoegde autoriteiten, gezamenlijke operaties en gedeelde capaciteiten, en de bescherming van fundamentele rechten voor het geïntegreerde grensbeheer te borgen. De hoofddoelstelling voor DGM, met de inzet van de hulpstructuur GenV is het coördineren van de nationale implementatie van verschillende Europese verordeningen (EES, ETIAS, VIS, EURODAC en IO). Hiertoe behoort het inbedden van de werkwijze van het nationale Grenzen &amp; Veiligheid-project, dat wordt beschouwd als een best practice. Het borgen van samenwerking en coördinatie tussen partijen die betrokken zijn bij de grenscontrole en grensbewaking, binnen de permanente organisatiestructuur van DG Migratie. Om de nationale coördinatie tussen de verschillende belanghebbenden te behouden na de opheffing van het Programma Grenzen en Veiligheid, wordt georganiseerd coördinatiemechanisme voorzien: de hulpstructuur GenV. De Hulpstructuur zal dienen als gecentraliseerd nationaal contactpunt. De hulpstructuur zal de verschillende activiteiten en afhankelijkheden op nationaal en Europees niveau coördineren en het monitoren van voortgang en implementatie van de EU-regelgeving ondersteunen en faciliteren. De tweede doelstelling voor DGM is het opstellen, vaststellen en faciliteren bij de implementatie van de Nederlandse nationale IBM-strategie - in nauwe relatie tot de Europese IBM. Binnen het EIBM is de implementatie van de EU-verordeningen op het gebied van Slimme Grenzen een belangrijk onderwerp. Daarmee heeft het ook een prominente plek in de Nederlandse nationale IBM-strategie. De nationale IBM strategie wordt uitgewerkt en vastgesteld. Coördinatie tussen de direct betrokken stakeholders (+ 10) om de nationale IBM-strategie verder uit te rollen en te implementeren, wordt gefaciliteerd.</text:p>
          </table:table-cell>
          <table:table-cell table:number-columns-repeated="12"/>
          <table:table-cell table:style-name="ce1" table:number-columns-repeated="16370"/>
        </table:table-row>
        <table:table-row table:style-name="ro9">
          <table:table-cell office:value-type="string" calcext:value-type="string">
            <text:p>2025ISF2021</text:p>
          </table:table-cell>
          <table:table-cell office:value-type="string" calcext:value-type="string">
            <text:p>Sinds 2012 ontwikkelt het Nederlands Forensisch Instituut (NFI) Hansken om Digital Forensics as a Service (DFaaS) aan te bieden. Hansken is een open en innovatief platform voor digitaal forensisch onderzoek waarmee rechercheurs grote hoeveelheden digitale sporen van in beslag genomen bewijsstukken, zoals mobiele apparaten, computers en opslagmedia, kunnen onderzoeken. De afgelopen jaren is het platform ingezet bij alle Nederlandse rechtshandhavings- en inlichtingenorganisaties. Het platform heeft zich al bewezen in ruim 1500 misdaadzaken en heeft een diepgaande rechterlijke toetsing doorstaan. Nederlandse partners werken samen aan en op dit platform. Hansken zou heel goed een platform kunnen zijn dat door alle wetshandhavingsinstanties van de EU wordt gebruikt. Er is belangstelling vanuit diverse EU landen voor het platform, hetgeen de gedachte opbrengt om te verkennen of het als breed gebruikt Europees platform geschikt is. Binnen het project worden de aspecten onderzocht die van belang zijn bij (alle) EU-agentschappen. Eerst zullen alle belangrijke spelers van LEA-agentschappen (LEA = law enforcement agency) uit alle landen geïdentificeerd worden. Vervolgens is het doel hen te interviewen om de vereisten te verkrijgen, alle bevindingen te bundelen, hierover terug te rapporteren en mogelijke volgende stappen te definiëren voor de EU-brede toepassing van het platform.</text:p>
          </table:table-cell>
          <table:table-cell table:number-columns-repeated="12"/>
          <table:table-cell table:style-name="ce1" table:number-columns-repeated="16370"/>
        </table:table-row>
        <table:table-row table:style-name="ro7">
          <table:table-cell office:value-type="string" calcext:value-type="string">
            <text:p>2025BMVI2022</text:p>
          </table:table-cell>
          <table:table-cell table:style-name="ce103" office:value-type="string" calcext:value-type="string">
            <text:p>De invoering van EES heeft vertraging opgelopen, waardoor ook het live gaan van ETIAS is uitgesteld. Door deze opgelopen vertragingen, moet nog een aantal punten afgerond worden, waaronder het plaatsen van hardware en het ontwikkelen van trainingsmateriaal voor de zeegrenspatrouille. Daarnaast moeten de laatste aanpassingen die nodig zijn voor EES binnen een aantal systemen worden voltooid. Nadat alle nog openstaande punten zijn afgerond kan de politie de collega’s die werkzaam zijn op het gebied van grenstoezicht volledig ondersteunen in de breedst mogelijke zin. Het uitvoeren van de projectactiviteiten is noodzakelijk om te kunnen voldoen aan de verordeningen EES en ETIAS. Door het uitvoeren van de activiteiten zijn de politiecollega’s volledig toegerust op het gebied van grenstoezicht in de breedst mogelijke zin.</text:p>
          </table:table-cell>
          <table:table-cell table:number-columns-repeated="12"/>
          <table:table-cell table:style-name="ce1" table:number-columns-repeated="16370"/>
        </table:table-row>
        <table:table-row table:style-name="ro8">
          <table:table-cell office:value-type="string" calcext:value-type="string">
            <text:p>2024AMIF2026</text:p>
          </table:table-cell>
          <table:table-cell office:value-type="string" calcext:value-type="string">
            <text:p>Er is in Nederland en in de EU+ landen behoefte aan gedegen taalanalysemethodes om de herkomst van ongedocumenteerde asielzoekers te kunnen bepalen. Deze methodes kunnen niet op efficiënte en effectieve manier door elk EU+ land apart worden ontwikkeld. Eerder is een haalbaarheidsstudie verricht en een pilotstudie uitgevoerd waaruit is gebleken dat de ontwikkeling van een toekomstige EU+ taalanalyseservice mogelijk en gewenst is.</text:p>
          </table:table-cell>
          <table:table-cell table:number-columns-repeated="12"/>
          <table:table-cell table:style-name="ce1" table:number-columns-repeated="16370"/>
        </table:table-row>
        <table:table-row table:style-name="ro9">
          <table:table-cell office:value-type="string" calcext:value-type="string">
            <text:p>2024AMIF2027</text:p>
          </table:table-cell>
          <table:table-cell office:value-type="string" calcext:value-type="string">
            <text:p>The project AVRR-NL 2025-2027 - Return will assist third country nationals in the Netherlands with their voluntary return and reintegration in countries of origin. The project is designed in complementarity with REAN 2025-2027 (funded by Dutch Repatriation and Departure Service (DTV)) and AVRR-NL 2025-2027 - Reintegration (funded by the Dutch Ministry of Foreign Affairs). Together the 3 projects form a comprehensive Programme, to support well-managed return migration, safe and dignified returns as well as comprehensive reintegration taking into account the health and well-being of individuals. The Programme supports the voluntary return of third country nationals from the Netherlands through a return package of mutually-reinforcing actions including: (1) information and counselling; (2) departures; (3) reintegration support; (4) assistance to vulnerable migrants, including migrants with health concerns; (5) assistance to delimited target groups; and (6) promotion of AVRR programmes and of AVRR support available. Activities funded by AVRR-NL 2025-2027 Return will be the provision of information and counselling, logistical arrangements, including flight tickets and pre-departure assistance, to facilitate the return of migrants to their country of origin or to a country where they hold long term residency.</text:p>
          </table:table-cell>
          <table:table-cell table:number-columns-repeated="12"/>
          <table:table-cell table:style-name="ce1" table:number-columns-repeated="16370"/>
        </table:table-row>
        <table:table-row table:style-name="ro3">
          <table:table-cell office:value-type="string" calcext:value-type="string">
            <text:p>2025AMIF2021</text:p>
          </table:table-cell>
          <table:table-cell table:style-name="ce104" office:value-type="string" calcext:value-type="string">
            <text:p>Informatie, en de uitwisseling hiervan, is cruciaal bij het realiseren van de wettelijke taakstelling van de DTenV. In de digitale wereld zijn informatievoorzieningen (IV) en ICT, de techniek, onmisbaar om deze informatie-uitwisseling op een professionele, transparante en herleidbare wijze te realiseren. In de iStrategie 2025 van de DTenV zijn de ambities met betrekking tot de doorontwikkeling van de IV en ICT vastgesteld. Voor de uitvoering van deze strategie wordt gewerkt aan de volgende onderdelen: (1) Afronding renovatie ISTV en BI (2) Data Conversie (3) Implementatie (4) Projectbeheersing.</text:p>
          </table:table-cell>
          <table:table-cell table:number-columns-repeated="12"/>
          <table:table-cell table:style-name="ce1" table:number-columns-repeated="16370"/>
        </table:table-row>
        <table:table-row table:style-name="ro15">
          <table:table-cell office:value-type="string" calcext:value-type="string">
            <text:p>2025ISF2022</text:p>
          </table:table-cell>
          <table:table-cell office:value-type="string" calcext:value-type="string">
            <text:p>Het project VB2 Plateau 2 breidt het Verwijzingsportaal Bankgegevens (VB) uit omdat de zware georganiseerde criminaliteit steeds meer investeert in de ondermijning van de samenleving. Het VB is een portaal waarmee opsporingsdiensten sinds 2020 snel, veilig, rechtmatig en auditeerbaar identificerende gegevens van financiële dienstverleners vorderen. Om het succes van het VB te vergroten kunnen na afronding van het project VB2 ook saldo- en transactiegegevens via het VB bevraagd worden. De systeembanken gaan deze gegevens geautomatiseerd via een systeemkoppeling te leveren. Voor de overige financiële dienstverleners wordt een webportaal ontwikkeld. Deze aanvraag betreft de realisatie- en implementatiefase van dit webportaal. Ondermijnende criminaliteit is grensoverschrijdend. Met haar open economie staat Nederland in de top 8 van aantrekkelijkste landen om geld wit te wassen. Om dit te bestrijden is het belangrijk om te interveniëren in criminele geldstromen, zodat banksaldi snel bevroren kunnen worden. Hiervoor zijn moderne technologieën nodig - en betere samenwerking tussen de financiële sector en opsporingsdiensten. In de EU Veiligheidsunie Strategie is het afpakken van crimineel vermogen middels preventie en ontmanteling van het bedrijfsmodel geprioriteerd. MinJenV heeft hiervoor DG Ondermijning (DGO) ingericht als verlengstuk van DGRR, en heeft deze aanpak in de Nationale Veiligheidsstrategie opgenomen. Dit project maakt ook gegevensuitwisseling met OLAF en het Europese OM mogelijk. Qua techniek baseert het project zich op ISO 20022 en CAMT 053-formaat, en zoekt aansluiting met i-LEAD en anticipeert op interoperabiliteit tussen de Europese rechtshandhavingsinstanties en financiële instellingen. De concept 6e anti-witwas richtlijn is gericht op een koppeling met de vergelijkbare nationale systemen van de lidstaten. Dit proces wordt nauwlettend gevolgd om de Europese en de Nederlandse oplossing zo veel mogelijk op elkaar af te stemmen.</text:p>
          </table:table-cell>
          <table:table-cell table:number-columns-repeated="12"/>
          <table:table-cell table:style-name="ce1" table:number-columns-repeated="16370"/>
        </table:table-row>
        <table:table-row table:style-name="ro18">
          <table:table-cell office:value-type="string" calcext:value-type="string">
            <text:p>2025AMIF20210</text:p>
          </table:table-cell>
          <table:table-cell office:value-type="string" calcext:value-type="string">
            <text:p>Het project "Ontwikkelbaan Statushouder" van Ergon ondersteunt de inburgering van statushouders in Nederland door hen te helpen snel deel te nemen aan de samenleving. Het project richt zich op het leren van de Nederlandse taal en cultuur, met werk als centraal element. Werk helpt statushouders niet alleen de taal beter te leren, maar ook sociale contacten op te bouwen en een gevoel van eigenwaarde en financiële onafhankelijkheid te vergroten . Dit verbetert hun kansen op de arbeidsmarkt en draagt bij aan een succesvolle inburgering. Ergon biedt statushouders ontwikkelingsmogelijkheden op de werkplek én een sociaal netwerk. Het project omvat intensieve persoonlijke begeleiding, zoals taalbuddy's en taalhulpmiddelen, om de Nederlandse (vak)taal en (werk)cultuur te leren. Voor diverse gemeenten biedt Ergon werkervaringsplaatsen aan, waarbij statushouders werknemersvaardigheden ontwikkelen en taalondersteuning krijgen. Na deze werkervaringsplaatsen kunnen statushouders doorstromen naar betaalde ontwikkelbanen bij Ergon of reguliere werkgevers. Het traject van de ontwikkelbaan duurt 12 maanden en heeft als einddoel dat de statushouder zelfstandig betaald werk uitvoert. Het project richt zich op het begeleiden van statushouders naar duurzame banen door het ontwikkelen van werknemers- en vakvaardigheden, gecombineerd met basisvaardigheden zoals taal en digitale vaardigheden. Ergon werkt methodisch en biedt individuele begeleiding en ondersteuning op de werkvloer. Na een jaar stromen statushouders door naar duurzame dienstverbanden, wat hun kansen op succesvolle inburgering aanzienlijk vergroot</text:p>
          </table:table-cell>
          <table:table-cell table:number-columns-repeated="12"/>
          <table:table-cell table:style-name="ce1" table:number-columns-repeated="16370"/>
        </table:table-row>
        <table:table-row table:style-name="ro8">
          <table:table-cell office:value-type="string" calcext:value-type="string">
            <text:p>2025AMIF20215</text:p>
          </table:table-cell>
          <table:table-cell office:value-type="string" calcext:value-type="string">
            <text:p>Het project ‘Nieuwe Buren Gouda’ draagt bij aan het maatschappelijke doel van inburgering door zowel asielzoekers als statushouders woonachtig in het AZC de Molenwiek actief te ondersteunen bij hun integratie in de Nederlandse maatschappij. Dit project richt zich op het bevorderen van integratie en maatschappelijke participatie van onderdanen van derde landen via taalonderwijs, werkervaring, sociale integratie en psychosociale begeleiding.</text:p>
          </table:table-cell>
          <table:table-cell table:number-columns-repeated="12"/>
          <table:table-cell table:style-name="ce1" table:number-columns-repeated="16370"/>
        </table:table-row>
        <table:table-row table:style-name="ro15">
          <table:table-cell office:value-type="string" calcext:value-type="string">
            <text:p>2025AMIF20218</text:p>
          </table:table-cell>
          <table:table-cell office:value-type="string" calcext:value-type="string">
            <text:p>Zelfie 2.0: Empowerment en Participatie voor Vrouwelijke Statushouders Het project "Zelfie 2.0" richt zich op de integratie en economische zelfstandigheid van vrouwelijke statushouders in Nederland. Vrouwelijke statushouders hebben vaak een grotere afstand tot de arbeidsmarkt en worden minder ondersteund dan hun mannelijke tegenhangers. Zelfie 2.0 biedt een geïntegreerde en gender-sensitieve aanpak die empowerment, community building en praktische werkervaring combineert. Activiteiten en Aanpak: • Empowermentfase: Groepsbijeenkomsten, excursies, stages, gastlessen en een eindfestival gericht op zelfinzicht, talentontwikkeling en oriëntatie op participatie. • Individuele maatwerkfase: Intensieve begeleiding door coaches, gericht op werk, vrijwilligerswerk en andere vormen van participatie, aangevuld met trainingen zoals digitale en financiële vaardigheden. • Community Bloei: Een duurzame, zelforganiserende vrouwencommunity waarin ontmoeting, talentontwikkeling en interculturele verbinding centraal staan. • Taalcoaching: Ondersteuning bij taalverwerving tijdens werk en vrijwilligerswerk door inzet van taalcoaches en een taalapp. Innovatie en Samenwerking: Zelfie 2.0 onderscheidt zich door de integrale bundeling van empowerment, participatie en taalondersteuning. Het project is gebaseerd op wetenschappelijk onderzoek en ontwikkeld via actieonderzoek. Samenwerking met partners zoals Avans Hogeschool en Refugee Team zorgt voor opschaling en integratie in andere gemeenten. Impact en Doelstellingen: Zelfie 2.0 streeft naar verhoogde arbeidsparticipatie, economische zelfstandigheid en sociale integratie van vrouwelijke statushouders. Door coaching, netwerkvorming en werkgeversbenadering worden duurzame participatiekansen gecreëerd. Het project draagt bij aan een inclusieve samenleving waarin vrouwelijke statushouders hun potentieel kunnen benutten.</text:p>
          </table:table-cell>
          <table:table-cell table:number-columns-repeated="12"/>
          <table:table-cell table:style-name="ce1" table:number-columns-repeated="16370"/>
        </table:table-row>
        <table:table-row table:style-name="ro7">
          <table:table-cell office:value-type="string" calcext:value-type="string">
            <text:p>2025AMIF20219</text:p>
          </table:table-cell>
          <table:table-cell office:value-type="string" calcext:value-type="string">
            <text:p>Buddy to Buddy Connect koppelt inburgeringsplichtige nieuwkomers aan hun Nederlandse stadsgenoten op basis van gelijkwaardigheid. Gedurende vier maanden leren de buddy's elkaar kennen door wekelijks één-op-één af te spreken en in groepsverband samen te komen tijdens de onderdelen van het traject. Het sociaal isolement onder nieuwkomers wordt doorbroken en de Nederlandse buddy wordt actief betrokken bij diens nieuwe buren. De Nederlandse buddy is nadrukkelijk geen hulpverlener, de buddy's bouwen een wederkerige band op en geven zelf invulling aan het contact. Alle buddy's worden als volwaardig mens en mede-eigenaar van de community aangesproken en de nieuwkomer krijgt de ruimte zich te ontwikkelen in deze sociaal veilige en taalrijke omgeving. Na vier maanden wordt het traject symbolisch afgesloten met een feestelijk slotevent. Het sociale netwerk van de nieuwkomer is zichtbaar uitgebreid en in de meeste gevallen is de basis voor een duurzame vriendschap gelegd.</text:p>
          </table:table-cell>
          <table:table-cell table:number-columns-repeated="12"/>
          <table:table-cell table:style-name="ce1" table:number-columns-repeated="16370"/>
        </table:table-row>
        <table:table-row table:style-name="ro6">
          <table:table-cell office:value-type="string" calcext:value-type="string">
            <text:p>2025AMIF20221</text:p>
          </table:table-cell>
          <table:table-cell office:value-type="string" calcext:value-type="string">
            <text:p>Het project richt zich op arbeidstoeleiding van asielzoekers en statushouders op twee azc- locaties in Assen. Dit wordt gedaan door voorlichting en begeleiding van bewoners van het azc en door het benaderen, voorlichten en begeleiden van werkgevers. Projectresultaten zijn er op gericht dat bewoners en werkgevers voorgelicht en voorbereid zijn om met elkaar een arbeidsovereenkomst aan te gaan. Er wordt ingezet op 75 matches. Het realiseren van betaald werk leidt tot integratie en volwaardig meedoen in de Nederlandse maatschappij.</text:p>
          </table:table-cell>
          <table:table-cell table:number-columns-repeated="12"/>
          <table:table-cell table:style-name="ce1" table:number-columns-repeated="16370"/>
        </table:table-row>
        <table:table-row table:style-name="ro15">
          <table:table-cell office:value-type="string" calcext:value-type="string">
            <text:p>2025AMIF20223</text:p>
          </table:table-cell>
          <table:table-cell office:value-type="string" calcext:value-type="string">
            <text:p>Het project "J-Route" ondersteunt jonge inburgeraars (18-27 jaar) in Noordoost-Brabant bij hun integratie en economische zelfstandigheid. Het biedt een geïntegreerde en cultuur- en leeftijdsensitieve aanpak. Activiteiten: 1. Workshops: Jongeren volgen workshops over werken, wonen en volwassen worden in Nederland. Deze workshops bieden praktische handvatten en versterken zelfvertrouwen, sociale vaardigheden en netwerk. 2. Oriëntatie-carrousel: Gedurende 6 weken maken jongeren kennis met diverse werksoorten bij Weener XL en WSD, wat helpt bij het ontdekken van interesses en talenten. 3. Verdiepende stages: Jongeren lopen gemiddeld 24 weken stage bij werkgevers, waar ze werk- en vakvaardigheden ontwikkelen en hun taalvaardigheid verbeteren. 4. Individuele coaching: Jongeren krijgen persoonlijke begeleiding op leefgebieden zoals financiën, gezondheid en dagstructuur, wat hun motivatie en zelfregie versterkt. 5. Taalcoaching: Taalcoaches ondersteunen jongeren tijdens werk- en leeractiviteiten om hun spreekvaardigheid en taalzelfvertrouwen te verbeteren. Doelgroep: Het project richt zich op jonge inburgeraars die inburgeringsplichtig zijn of zijn geweest onder de Wet inburgering 2021 (Z-route en B1-route) en jongeren die inburgeringsplichtig zijn of zijn geweest onder de Wet inburgering 2013. Samenwerking: Weener XL en WSD werken samen met Avans Hogeschool en Welkom in Den Bosch. Avans Hogeschool voert een onafhankelijk evaluatieonderzoek uit om de effectiviteit van het project te meten en te verbeteren. Resultaten: Het project beoogt minimaal 170 jonge inburgeraars te bereiken en te ondersteunen. Verwachte resultaten zijn onder andere verbeterde taalvaardigheid, verhoogd zelfvertrouwen, uitgebreide sociale netwerken en duurzame werkgelegenheid. Duurzaamheid: De succesvolle werkwijzen worden geïntegreerd in de reguliere dienstverlening van Weener XL en WSD. De jongerencommunity blijft bestaan als een duurzaam netwerk van ontmoeting en empowerment.</text:p>
          </table:table-cell>
          <table:table-cell table:number-columns-repeated="12"/>
          <table:table-cell table:style-name="ce1" table:number-columns-repeated="16370"/>
        </table:table-row>
        <table:table-row table:style-name="ro15">
          <table:table-cell office:value-type="string" calcext:value-type="string">
            <text:p>2025AMIF20224</text:p>
          </table:table-cell>
          <table:table-cell office:value-type="string" calcext:value-type="string">
            <text:p>Met de AMIF-subsidie ontwikkelt en organiseert de Stichting voor Vluchteling-Studenten UAF een innovatief taalversnellingsprogramma voor inburgeringsplichtigen. Dit is een programma ter ondersteuning bij de online zelfstudie op de UAF Academy. De UAF Academy is een bestaande online leeromgeving van het UAF waar (potentiële) cliënten van het UAF via zelfstudie o.a. de Nederlandse taal kunnen leren. Uit behoefte onderzoek onder 1700 geregistreerde deelnemers in 2025 blijkt dat 62% van de respondenten sneller de Nederlandse taal wil leren en 60% van de respondenten geeft aan dat ze meer behoefte hebben aan interactie en ondersteuning. Vandaar dat we extra ondersteuning d.m.v. van bijvoorbeeld leermiddelen, online groepsgewijze conversatie ondersteuning en examenondersteuning. Door het taalversnellingsprogramma zal de effectiviteit van de zelfstudie toenemen en zullen er hogere taal en participatie resultaten worden behaald dan zonder het taalversnellingsprogramma. Het taalversnellingsprogramma bieden we aan aan inburgeringsplichtigen met minimaal 11 jaar vooropleiding in een periode voorafgaand aan de gemeentelijke inburgering. Als de gemeentelijke inburgering is gestart kan het taalversnellingsprogramma worden gecontinueerd. Als laatste verwachten we een bijdrage te kunnen leveren aan de beleidsmatige ontwikkeling van de flexibilisering van de inburgering. In het programma gaan we onderzoeken of het mogelijk is om al in een centrale opvanglocatie serieus aan je taal te werken d.m.v. een online e-learning Nederlands en diverse vormen van ondersteuning. Bovendien geven we bij gelijke geschiktheid van de deelnemers de voorkeur aan vrouwen en bieden we een online empowerment programma aan voor vrouwelijke inburgeringsplichtigen. Naar verwachting 378 inburgeringsplichtigen van het taalversnellingsprogramma van de UAF Academy zullen sneller en volwaardiger mee kunnen doen in de Nederlandse samenleving door het Taalversnellingsprogramma van de UAF Academy.</text:p>
          </table:table-cell>
          <table:table-cell table:number-columns-repeated="12"/>
          <table:table-cell table:style-name="ce1" table:number-columns-repeated="16370"/>
        </table:table-row>
        <table:table-row table:style-name="ro15">
          <table:table-cell office:value-type="string" calcext:value-type="string">
            <text:p>2025AMIF20226</text:p>
          </table:table-cell>
          <table:table-cell office:value-type="string" calcext:value-type="string">
            <text:p>Gemeente Utrecht, het Ex-Amateam en New Dutch Connections ontwikkelen samen een integrale aanpak die beter aansluit bij de leefwereld en behoeften van jonge statushouders van 18 t/m 27 in de Zelfredzaamheidsroute. Jongeren worden zich bewust van de eigen vaardigheden om zelfregie te verkrijgen, ontwikkelen perspectief op economische zelfstandigheid en voelen zich onderdeel van een empowering community van waaruit ze nieuwe netwerken ontsluiten. Door vroeg te focussen op grip op je toekomst, mentale gezondheid en sociaal netwerk, zijn jongeren succesvoller in het leven. Ze zullen eerder een opleiding en/of werk vinden en voldoen aan de inburgeringsplicht. De focus ligt op het beter laten landen van jonge statushouders in Utrecht, omdat de leerbaarheid van jongeren kan verbeteren wanneer stress en andere problemen zijn opgelost. Het project biedt structuur, een afwisselend programma, rolmodellen, stagebegeleiding, participatie, taal en meer. Het programma bestaat uit een aantal componenten die samen zorgen dat de jongeren sneller en volwaardig meedoen aan de Nederlandse maatschappij. In het kort: 2 maanden kickstartprogramma, 8-18 maanden persoonlijke begeleiding, 4 snuffelstages, 6 maanden stagelopen, een sociaal netwerk, een droom, een toekomstplan. • Door persoonlijke begeleiding door professionals van het ex-amateam verwachten we schulden te voorkomen en vroegtijdige signalering. • Ondernemen in je eigen toekomst: Docenten, rolmodellen stagebegeleider en vrijwilligers helpen bij het formuleren van concrete stappen om te werken aan de toekomst. We stimuleren de volgende stap: stage, opleiding, werk. • Sociaal netwerk: om jongeren te ondersteunen bij het vinden van richting in hun leven en concrete stappen die leiden tot de gewenste toekomst, werken we aan sociale netwerken met werkgevers, medestudenten en organisaties in de stad. Zodat jongeren minder stress ervaren, sneller werk vinden en zelfredzaam worden.</text:p>
          </table:table-cell>
          <table:table-cell table:number-columns-repeated="12"/>
          <table:table-cell table:style-name="ce1" table:number-columns-repeated="16370"/>
        </table:table-row>
        <table:table-row table:style-name="ro18">
          <table:table-cell office:value-type="string" calcext:value-type="string">
            <text:p>2025AMIF20227</text:p>
          </table:table-cell>
          <table:table-cell office:value-type="string" calcext:value-type="string">
            <text:p>Het project ‘Online leren voor de inburgering’, is een actieonderzoeksproject met als doel zicht te krijgen op de kwaliteit en potentie van online taallessen in de inburgering. Het onderzoek geeft antwoord op de volgende vragen: - Hoeveel online lesuren zijn nodig per doelgroep om het verlangde taalniveau te behalen? - Wat is de benodigde doorlooptijd in maanden/jaren voor de onderscheiden doelgroepen inburgeraars om dit niveau te behalen? - Past dit binnen de huidige inburgeringstermijn en zo nee, wat zijn de aanbevelingen aan de overheid? Het project behelst twee fasen: - de eerste fase betreft verdere verkenning, uitbreiding en implementatie van succesfactoren van online leren (experimenteerfase), - om in fase 2 op basis van implementatie- en evaluatieonderzoek te kunnen vaststellen wat er van online taallessen mag worden verwacht in termen van taalniveaus, doorlooptijd in relatie tot de inburgeringstermijn en leerlast. Naast de uitkristallisering van succesfactoren en randvoorwaarden voor goede online taallessen voor de verschillende doelgroepen, resulteert het project ook in nascholingsmateriaal voor NT2 en zullen 2 x 64 inburgeringscursisten deelnemen aan de online taallessen, aangevuld met fysieke lessen. Hiermee kunnen werkende, niet-mobiele inburgeraars of inburgeraars die vanwege gebrek aan kinderopvang aan huis gebonden zijn, van passende en realistische taallessen worden voorzien waardoor ze sneller kunnen participeren waarmee we bijdragen aan het doel van de regeling, namelijk dat inburgeraars snel en volwaardig meedoen in de Nederlandse maatschappij.</text:p>
          </table:table-cell>
          <table:table-cell table:number-columns-repeated="12"/>
          <table:table-cell table:style-name="ce1" table:number-columns-repeated="16370"/>
        </table:table-row>
        <table:table-row table:style-name="ro18">
          <table:table-cell office:value-type="string" calcext:value-type="string">
            <text:p>2025AMIF20228</text:p>
          </table:table-cell>
          <table:table-cell office:value-type="string" calcext:value-type="string">
            <text:p>Het project Maastricht MaakTalent richt zich op de duale inburgering binnen Maastrichtse maakbedrijven. De activiteiten van het project zijn erop gericht om statushouders succesvol te integreren in de Nederlandse samenleving door hen een baan aan te bieden bij een van de aangesloten maakbedrijven in Maastricht. Het doel is om binnen drie jaar veertig statushouders te laten overstappen van een uitkering naar een betaalde baan en een duurzame carrière bij een van de Maastrichtse maakbedrijven. De projectactiviteiten zijn specifiek gericht op het succesvol aan de slag helpen van statushouders als medewerker bij een van de maakbedrijven in Maastricht. De werving en selectie van kandidaten gebeurt op basis van profielen die samen met de bedrijven zijn opgesteld. In het voorportaal, een beginperiode van drie maanden, leren de deelnemers de basis werknemersvaardigheden van de maakindustrie kennen, evenals de bijbehorende veiligheids- en cultuuraspecten. Daarnaast start de aanvullende taaltraining en maken de deelnemers kennis met de verschillende bedrijven en aangeboden functies. Centraal in het programma staan inburgering, taalontwikkeling, het opbouwen van werknemersvaardigheden en een basis beroepsopleiding (MBO 1 / praktijkroute). Een belangrijke succesfactor in het project is de sociale coaching. Deelnemers ontvangen naast begeleiding op de werkvloer van praktijkopleiders en taalbuddies ook begeleiding op sociaal vlak. Deze begeleiding wordt uitgevoerd door een medewerker van Podium24, met als doel uitval uit het project te voorkomen en knelpunten op te lossen die het succesvol oppakken van een werkcarrière in de weg staan.</text:p>
          </table:table-cell>
          <table:table-cell table:number-columns-repeated="12"/>
          <table:table-cell table:style-name="ce1" table:number-columns-repeated="16370"/>
        </table:table-row>
        <table:table-row table:style-name="ro15">
          <table:table-cell office:value-type="string" calcext:value-type="string">
            <text:p>2025AMIF20229</text:p>
          </table:table-cell>
          <table:table-cell office:value-type="string" calcext:value-type="string">
            <text:p>Het project Werk versterkt in Zeeland, vluchtelingen in dunbevolkt gebied stimuleert de arbeidstoeleiding van asielzoekers en statushouders die verblijven in de Zeeuwse COA-opvanglocaties (COA-bewoners). Samenwerkingspartners, waaronder gemeente Goes (centrumgemeente Arbeidsmarktregio Zeeland), gemeente Terneuzen, COA, gemeentelijke uitvoeringsorganisaties en steunpartners als UWV nemen in dit project gezamenlijk verantwoordelijkheid voor de actieve arbeidstoeleiding van COA-bewoners in Zeeland. Dit bevordert integratie in de Nederlandse maatschappij én biedt verlichting voor de krappe Zeeuwse arbeidsmarkt. De partners scheppen in dit project gezamenlijk de randvoorwaarden voor arbeidstoeleiding van COA-bewoners. Er wordt een dekkend arbeidstoeleidingsaanbod ontwikkeld en geactualiseerd, afgestemd op de behoeften van COA-bewoners en werkgevers, aansluitend op bestaand aanbod in de integratieketen. De aanpak kent een groepsgerichte aanpak voor laagdrempelig werk en individuele trajecten voor duurzamere plaatsing. De ondersteuning van COA-bewoners bestaat uit de activiteiten: • Intakes om interesses, kwaliteiten en ervaringen in kaart te brengen; • Identificatie van geschikte werkplekken; • Het matchen van deelnemende COA-bewoners met werkplekken; • Nazorg en ondersteuning na plaatsing ter bestendiging. Dit project biedt extra ondersteuning aan jongeren en vrouwen uit de doelgroep. Voor jongeren wordt waar mogelijk deelname aan (delen van) BBL-trajecten ondersteund. Vrouwen krijgen extra ondersteuning via empowermentprogramma’s. Succesvolle kleinschalige, bottom-up initiatieven van Hogeschool Zeeland (uit project Werkplaats Sociaal Domein Zeeland vluchtelingen in dunbevolkt gebied) worden opgeschaald in het project. De projectimpact wordt gemeten via een onafhankelijk evaluatieonderzoek. Het proces, resultaten en lessen worden bijgehouden, vastgelegd en gebundeld in een overdraagbare blauwdruk. Resultaten worden actief gedeeld via partners en publicaties</text:p>
          </table:table-cell>
          <table:table-cell table:number-columns-repeated="12"/>
          <table:table-cell table:style-name="ce1" table:number-columns-repeated="16370"/>
        </table:table-row>
        <table:table-row table:style-name="ro15">
          <table:table-cell office:value-type="string" calcext:value-type="string">
            <text:p>2025AMIF20230</text:p>
          </table:table-cell>
          <table:table-cell office:value-type="string" calcext:value-type="string">
            <text:p>Het project STARTKRACHT richt zich op de vroege arbeidsparticipatie van asielzoekers en statushouders in de COA-locaties in ’s-Hertogenbosch. Het doel is om deze groep te ondersteunen bij hun sociale integratie, werkervaring, taalverwerving en betaald werk. Dit wordt bereikt door een integrale aanpak met diverse activiteiten en samenwerkingen. Hoofdactiviteiten: 1. Basisaanpak: • Aanmelding en intakegesprekken bij het Werkloket op het AZC. • Matching van kandidaten met vacatures. • Taalontwikkeling en coaching door een Opstartcoach. 2. Innovatieve toepassingen: • VR Works voor beroepsoriëntatie. • Vakvaardig-app voor taalondersteuning op de werkvloer. 3. Events en bijeenkomsten: • Banenmarkten, workshops en webinars voor kandidaten en werkgevers. • Denktanksessies met ervaringsdeskundigen. 4. Praktijkgerichte trainingen door WiDB: • Training IT &amp; Media, Life &amp; Work Skills, Theater &amp; Storytelling. • Werkontwikkeltrajecten in de Horeca. 5. Evaluatieonderzoek door Platform31: • Procesevaluatie en effectmeting. 6. Ontwikkeling van een Toolkit: • Werkvormen, good practices en methodieken. Samenwerkingspartners: • COA: Arbeidstoeleiding van asielzoekers en statushouders. • Bij Ons in Den Bosch: Sociale integratie en participatie. • Welkom in Den Bosch: Praktijkgerichte trainingen. • Werkcentrum Noordoost-Brabant en AANtWERK: Samenwerking met werkgevers. • Platform31: Evaluatieonderzoek. Verwachte resultaten: • 150 COA-locatiebewoners bereikt, waarvan 100 succesvol gematcht op betaald werk. • 80 deelnemers aan integratiebevorderende activiteiten. • Positieve impact op arbeidsmarktintegratie, taalverwerving, sociale participatie en welzijn. Het project STARTKRACHT biedt een innovatieve en duurzame aanpak voor de integratie en arbeidsparticipatie van COA-locatiebewoners in ’s-Hertogenbosch, met een sterke focus op samenwerking en kennisdeling.</text:p>
          </table:table-cell>
          <table:table-cell table:number-columns-repeated="12"/>
          <table:table-cell table:style-name="ce1" table:number-columns-repeated="16370"/>
        </table:table-row>
        <table:table-row table:style-name="ro15">
          <table:table-cell office:value-type="string" calcext:value-type="string">
            <text:p>2025AMIF20232</text:p>
          </table:table-cell>
          <table:table-cell office:value-type="string" calcext:value-type="string">
            <text:p>Forward·Inc helpt ondernemende nieuwkomers met een vluchtachtergrond in heel Nederland door middel van gratis te volgen ondernemerschapsprogramma's ter ontwikkeling van de economische zelfstandigheid en sociale integratie. Forward·Inc heeft sinds 2017 inmiddels ruim 3.000 ondernemers getraind en 217 bedrijven helpen opstarten. Met steun van AMIF begeleiden we tussen 1 januari 2026 en 31 december 2028 een totaal van 339 nieuwkomers en bouwen we verder aan een duurzame community vóór en dóór nieuwkomers. Ter versterking van vaardigheden op het gebied van activatie en participatie – zoals beschreven in bijlage D5 Subsidiaire Activiteiten, lid d – richt deze aanvraag zich op alle zes subthema’s: 1) participatie, 2) financiële zelfredzaamheid, 3) digitale vaardigheden, 4) gezondheidsvaardigheden, 5) vrouwelijke inburgeraars en 6) taalverwerving. Ondernemerschapsprogramma’s: - Digital Entrepreneurship Program - Start fase - Forward Incubator - Test fase - Growth Program - Groei fase - Investor Readiness - Schaal fase I - Scale-Up Network - Schaal fase II Additioneel - Mentorship Program - Doorlopend - Lean-In Circle(Doelgroep: vrouwen) - Doorlopend Forward·Inc wordt mogelijk gemaakt door een netwerk van 500+ vrijwilligers waaronder studenten, COA, gemeenten, ondernemers, investeerders en professionals, die gezamenlijk nieuwkomers ondersteunen. Forward·Inc dankt haar impactgroei, hoge slagingspercentages en een gemiddelde tevredenheidsscore van 9,0 aan een toegewijd en deskundig team. We monitoren impact, onder leiding van Impact Manager, Dr. Joris Amin: -Versterking financieel zelfvertrouwen, ondernemerschapsvaardigheden en economische zelfstandigheid, -Toegang tot kapitaal, klanten en relevant netwerk, -Zelfvertrouwen in ondernemerschap en betere communicatievaardigheden in multiculturele context, -Een sterker gevoel van gemeenschap, lagere taalbarrière en cultureel begrip van het Nederlandse bedrijfsleven.</text:p>
          </table:table-cell>
          <table:table-cell table:number-columns-repeated="12"/>
          <table:table-cell table:style-name="ce1" table:number-columns-repeated="16370"/>
        </table:table-row>
        <table:table-row table:style-name="ro15">
          <table:table-cell office:value-type="string" calcext:value-type="string">
            <text:p>2025AMIF20240</text:p>
          </table:table-cell>
          <table:table-cell office:value-type="string" calcext:value-type="string">
            <text:p>Het project Meedoen, Meebouwen versterkt de participatie en zelfredzaamheid van (oud)inburgeraars in Rotterdam, Utrecht, Amsterdam en Breda. Bewust is gekozen voor deze steden vanwege de hoge concentratie van inburgeraars en de grote behoefte aan aanvullende participatiebevordering. In aanvulling op het reguliere taalaanbod volgen deelnemers praktische participatietrajecten binnen een taalrijke, contextgerichte leeromgeving. OWNW en NCB Opleidingen bieden vier thematische trajecten aan: Zorg &amp; Gezondheid, Financiële Redzaamheid, Oriëntatie op Werk en Participatie van Kwetsbare Groepen. Via activerende en fysieke groepssessies, praktijkoefeningen, simulaties, e-learning en reflectie ontwikkelen deelnemers vaardigheden op het gebied van zelfstandig omgaan met instanties, financiële zelfredzaamheid, digitale zorgtoegang, werkoriëntatie en empowerment. Specifieke modules richten zich op vrouwen, jongeren en mensen met psychosociale kwetsbaarheid. De aanpak is vernieuwend doordat leren in levensechte contexten centraal staat, met maatwerk per deelnemer en nauwe verbinding met lokale netwerken. Deelnemers vergroten hun zelfvertrouwen, maatschappelijke betrokkenheid en toegang tot voorzieningen. OWNW en NCB werken integraal samen aan de uitvoering, ondersteund door professionele projectcoördinatie en externe monitoring. Resultaten worden duurzaam geborgd door structurele inbedding in het reguliere aanbod en actieve kennisdeling met partners en gemeenten. Het project zorgt ervoor dat (oud-)inburgeraars beter toegerust zijn om zelfstandig en volwaardig deel te nemen aan de samenleving. Zij worden actiever, weerbaarder en dragen bij aan een inclusieve maatschappij waarin nieuwkomers hun talenten kunnen benutten en bijdragen aan de sociale samenhang. De aanpak sluit direct aan bij artikel D5 lid 1d van AMIF en ondersteunt de doelstellingen van duurzame integratie zoals bedoeld in artikel D4, lid 1 van de regeling.</text:p>
          </table:table-cell>
          <table:table-cell table:number-columns-repeated="12"/>
          <table:table-cell table:style-name="ce1" table:number-columns-repeated="16370"/>
        </table:table-row>
        <table:table-row table:style-name="ro17">
          <table:table-cell office:value-type="string" calcext:value-type="string">
            <text:p>2025AMIF20243</text:p>
          </table:table-cell>
          <table:table-cell office:value-type="string" calcext:value-type="string">
            <text:p>Het project *Gezond integreren &amp;Sterk participeren* ondersteunt inburgeringsplichtigen – met speciale aandacht voor vrouwen en gezinnen – bij een gezonde en actieve start in de Nederlandse samenleving. We combineren een brede kijk op gezondheid met praktische stappen naar meedoen en zelfredzaamheid. Deelnemers krijgen persoonlijke begeleiding, praktijkgerichte taallessen en doen mee aan activiteiten die aansluiten bij hun leven, zoals sport, vrijwilligerswerk en ouder-kind workshops. Door samen te werken met lokale partners bieden we een samenhangend en toegankelijk aanbod op het gebied van gezondheid, taal en participatie. We stimuleren deelnemers om als rolmodel op te treden, zodat zij niet alleen zichzelf, maar ook hun gezin en anderen inspireren. Innovatief is de inzet van een AI-tool die begeleiders helpt om sneller en persoonlijker te ondersteunen en taalbarrières te verkleinen. Met deze aanpak vergroten we het zelfvertrouwen, de vaardigheden en de kansen van deelnemers om zelfstandig en volwaardig deel te nemen aan de samenleving. Zo bouwen we samen aan een gezonde, sterke en inclusieve toekomst voor nieuwkomers in Groningen.</text:p>
          </table:table-cell>
          <table:table-cell table:number-columns-repeated="12"/>
          <table:table-cell table:style-name="ce1" table:number-columns-repeated="16370"/>
        </table:table-row>
        <table:table-row table:style-name="ro18">
          <table:table-cell office:value-type="string" calcext:value-type="string">
            <text:p>2025AMIF20244</text:p>
          </table:table-cell>
          <table:table-cell office:value-type="string" calcext:value-type="string">
            <text:p>Om de toekomstige groei in de medische Logistiek te managen, investeren de bedrijven (Medtronic, Abbott Vascular, DocMorris en Ceva Logistics) en de regio Parkstad in een 3-tal parallelle sporen: 1. Doorontwikkelen van bestaande medewerkers 2. Zij-instroom van mensen met een afstand tot de arbeidsmarkt 3. Automatisering van de processen Binnen spoor-2 wordt deze subsidieaanvraag gedaan "Nieuwkomers in de Medtech" Hierbij wordt voortgebouwd op de langdurige Publiek Private Samenwerking “Beyond” (bedrijven, regionale overheden, WSP Parkstad en het MBO en taalonderwijs) waarin structureel samengewerkt wordt op spoor 1 en 2. Het programma omvat duale inburgering van statushouders binnen de bedrijven. Inburgering, beroepsonderwijs (MBO1 / praktijkverklaringsroutes), begeleiding en (additionele) taal-coaching op de werkplek vinden parallel op de werkplek plaats. Er is sprake van een nauwe samenwerking tussen werkplekcoaches, taal en vakinhoudelijke docenten, taalmaatjes en de social coach voor wie een cruciale rol is weggelegd. Deze social coach ondersteunt de inburgeraar met allerlei dagelijkse problematieken die hij of zij ondervindt en die de juiste hulpverlening weet in te schakelen indien nodig. De inburgeraars beginnen in de bedrijven in een zogenaamd voorportaal (maximaal 3 maanden) en worden daarna, via Manpower, bij het passende bedrijf met een arbeidscontract, geplaatst waar ze de duale inburgering en het opleidingstraject afronden. In het programma is een instroom van 60 inburgeraars voorzien waarbij de verwachting is dat 75 % een arbeidscontract bij de bedrijven zal krijgen.</text:p>
          </table:table-cell>
          <table:table-cell table:number-columns-repeated="12"/>
          <table:table-cell table:style-name="ce1" table:number-columns-repeated="16370"/>
        </table:table-row>
        <table:table-row table:style-name="ro6">
          <table:table-cell office:value-type="string" calcext:value-type="string">
            <text:p>2025AMIF20246</text:p>
          </table:table-cell>
          <table:table-cell office:value-type="string" calcext:value-type="string">
            <text:p>Vaktaal Werkt! Duale trajecten spelen een cruciale rol in het versnellen en verbeteren van de integratie van inburgeringsplichtigen in de Nederlandse maatschappij. In de KOP-gemeenten Schagen, Hollands Kroon en Den Helder steken we de koppen bij elkaar om inburgeraars te bemiddelen zijn naar een passende taalstage in de vorm van een intensief en integraal maatwerktraject. De kandidaten hebben kennis gemaakt met het vak, de vaktaal en hebben dit toegepast in de uitvoering. De kandidaten hebben een werkritme opgebouwd en sociale vaardigheden ontwikkeld die aantoonbaar zijn beoordeeld. Er wordt ingezet op het afronden van het traject met een arbeidsovereenkomst.</text:p>
          </table:table-cell>
          <table:table-cell table:number-columns-repeated="12"/>
          <table:table-cell table:style-name="ce1" table:number-columns-repeated="16370"/>
        </table:table-row>
        <table:table-row table:style-name="ro9">
          <table:table-cell office:value-type="string" calcext:value-type="string">
            <text:p>2025AMIF20247</text:p>
          </table:table-cell>
          <table:table-cell office:value-type="string" calcext:value-type="string">
            <text:p>Het project ‘Werken aan een nieuwe toekomst’ van de arbeidsmarktregio Zuid-Kennemerland en IJmond richt zich op het opzetten van een ondersteuningsstructuur voor zowel asielzoekers, en statushouders verblijvend op een COA-locatie als voor werkgevers. Deze structuur sluit aan op de bestaande Meedoenbalies en heeft als doel het bevorderen van instroom naar betaald werk. Vroege participatie draagt namelijk bij aan een betere financiële positie en biedt een voorsprong in het inburgeringsproces, op het gebied van zowel maatschappelijke integratie als het leren van de Nederlandse taal. Door uitbreiding van de Meedoenbalies met een COA-coördinator, een werkcoach, een werkadviseur en aanvullende modules zoals Werkfit-trajecten en extra taalondersteuning, worden bewoners actief geïnformeerd, begeleid en bemiddeld naar werk. Tegelijkertijd ontvangen werkgevers ondersteuning en voorlichting over de inzet van deze doelgroep. Daarnaast wordt de samenwerking tussen het COA, het Werkcentrum, het Werkgeversservicepunt (WSP), gemeenten en andere betrokken partijen middels dit project versterkt, met als doel duurzame en succesvolle matches tot stand te brengen. Het project draagt hiermee bij aan een hogere arbeidsparticipatie, meer welzijn en grotere zelfredzaamheid onder deelnemers, evenals aan een effectievere samenwerking tussen betrokken organisaties.</text:p>
          </table:table-cell>
          <table:table-cell table:number-columns-repeated="12"/>
          <table:table-cell table:style-name="ce1" table:number-columns-repeated="16370"/>
        </table:table-row>
        <table:table-row table:style-name="ro7">
          <table:table-cell office:value-type="string" calcext:value-type="string">
            <text:p>2025AMIF20251</text:p>
          </table:table-cell>
          <table:table-cell office:value-type="string" calcext:value-type="string">
            <text:p>Veel inburgeraars kunnen en willen participeren of werken. Ze zijn echter vaak onbekend met hun mogelijkheden op de Nederlandse arbeidsmarkt, beheersen de Nederlandse taal nog onvoldoende en/of beschikken niet over diploma’s of werkervaring die aansluiten bij de vraag. Het opdoen van werkervaring en meedoen aan participatieactiviteiten in combinatie met ‘taallessen op de werkvloer’, zijn een belangrijke opstap naar betaald werk én een effectieve manier om de Nederlandse taal te leren. De gemeente Amsterdam wil samen met samenwerkingspartners Boost, Vluchtelingenwerk en Newbees mogelijkheden creëren voor laagdrempelige participatie met een duaal karakter om de kansen van inburgeraars te vergroten. Duale trajecten waarin er ook gericht geïnvesteerd wordt in vaardigheden die inburgeraars perspectief bieden op duurzame arbeidsparticipatie. De activiteiten zijn aanvullend op en versterkend aan de gemeentelijke dienstverlening en het inburgeringstraject.</text:p>
          </table:table-cell>
          <table:table-cell table:number-columns-repeated="12"/>
          <table:table-cell table:style-name="ce1" table:number-columns-repeated="16370"/>
        </table:table-row>
        <table:table-row table:style-name="ro15">
          <table:table-cell office:value-type="string" calcext:value-type="string">
            <text:p>2025AMIF20252</text:p>
          </table:table-cell>
          <table:table-cell office:value-type="string" calcext:value-type="string">
            <text:p>Arbeidsmarktregio Midden-Utrecht (AMR Midden-Utrecht) wil de succesvolle Pilot ‘Jobhunters op het AZC’ met ondersteuning van een AMIF-subsidie opschalen naar een regionale aanpak. Door nieuwkomers eerder te introduceren aan de Nederlandse arbeidsmarkt verwachten de gemeenten en het Werkgeversservicepunt Midden-Utrecht (WSP) dat nieuwkomers sneller de weg leren kennen binnen de Nederlandse maatschappij en dus sneller kunnen inburgeren. Van september 2023 tot april 2025 heeft Gemeente Utrecht in nauwe samenwerking met het Centraal Orgaan opvang Asielzoekers (COA), Werkgeverservicepunt Midden-Utrecht (WSP) en een netwerk van 25 werkgevers een pilot uitgevoerd. De pilot bleek zeer succesvol met ruim 80 deelnemers die een baan hebben gevonden. Op basis van deze positieve resultaten wil de AMR Midden-Utrecht samen met het COA en de WSP de aanpak, verrijkt met de lessen uit de lokale pilot, doorontwikkelen en regionaal uitrollen binnen de arbeidsmarktregio Midden-Utrecht. Het project Jobhunters op het AZC heeft vier hoofddoelen: 1. AZC-bewoners ondersteunen bij het vinden van betaald werk 2. Het voor werkgevers makkelijker maken om kandidaten uit het AZC aan te nemen 3. Vraag en aanbod effectiever samen brengen binnen de regio (en dus slagkracht vergoten ten opzichte van de eerste pilot). 4. Het voorkomen dat nieuwkomers onnodig instromen in de bijstand Werk is een cruciale factor in het integratieproces van statushouders en asielzoekers. Dankzij de eerdere pilot is binnen de AMR een stevig samenwerkingsverband ontstaan tussen COA, WSP en werkgevers. Deze samenwerking wil AMR Midden-Utrecht verder versterken om meer statushouders en asielzoekers te begeleiden naar passende arbeidsplekken. De eerste bevindingen wijzen erop dat begeleiding vanuit AZC’s naar werk loont.</text:p>
          </table:table-cell>
          <table:table-cell table:number-columns-repeated="12"/>
          <table:table-cell table:style-name="ce1" table:number-columns-repeated="16370"/>
        </table:table-row>
        <table:table-row table:style-name="ro9">
          <table:table-cell office:value-type="string" calcext:value-type="string">
            <text:p>2025AMIF20256</text:p>
          </table:table-cell>
          <table:table-cell office:value-type="string" calcext:value-type="string">
            <text:p>Voor iedereen in Nederland is de achttiende verjaardag een uitdagende mijlpaal richting financiële zelfredzaamheid. Diverse onderzoeken onderstrepen de noodzaak voor gerichte ondersteuning om jongvolwassenen te helpen een financieel zelfstandig leven op te bouwen. Daarbij is het voorkomen van schulden van groot belang. Binnen de groep jongeren zijn jongeren met een migratie/vluchtelingachtergrond extra kwetsbaar. Het is dus van groot belang dat jongvolwassen mensen met een vluchtachtergrond hun financiële kennis en vaardigheden kunnen verbeteren zodat zij snel en volwaardig mee kunnen doen aan de Nederlandse maatschappij. In het project GeldGids ontwikkelen we aanbod dat expliciet aansluit bij de wensen en behoeften van deze doelgroep. De trainingsmethode past bij de belevingswereld van jongeren en hun situatie, hun taalvaardigheden en de digitale middelen die ze tot hun beschikking hebben. We besteden expliciete aandacht aan de werving, ook dit vraagt een andere benaderingswijze. Het bestaande aanbod wordt herzien en gedeeltelijk digitaal toegankelijk gemaakt. Daarmee bereiken we de jongvolwassenen die de weg naar fysieke trainingen wat moeizamer weten te vinden. De kennis en vaardigheden die de deelnemers in de trainingen leren zorgen ervoor dat de controle over de eigen situatie verhoogd wordt en de ervaren stress verlaagd. Dit stelt hen in staat hun weg beter te vinden en uiteidnelijk beter te integreren in de samenleving.</text:p>
          </table:table-cell>
          <table:table-cell table:number-columns-repeated="12"/>
          <table:table-cell table:style-name="ce1" table:number-columns-repeated="16370"/>
        </table:table-row>
        <table:table-row table:style-name="ro18">
          <table:table-cell office:value-type="string" calcext:value-type="string">
            <text:p>2025AMIF20257</text:p>
          </table:table-cell>
          <table:table-cell office:value-type="string" calcext:value-type="string">
            <text:p>In het project online taallessen voor iedereen worden online taallessen ontwikkeld voor inburgeraars in de B1- en de Z-route. De lessen uit de twee lesprogramma’s worden normaliter fysiek gegeven, wat soms leidt tot verzuim onder deelnemers en een drempel kan vormen om deel te nemen. Dit project beoogt die barrière weg te nemen Het project wordt uitgevoerd door vier gemeenten in de regio Zuid-Kennemerland in samenwerking met taalschool Danner &amp; Danner, deze partijen werken al langere tijd samen en hebben allen ervaring in subsidieprojecten. De eerste stap binnen het project is het aanstellen van een stuurgroep van de stakeholders binnen het online taalonderwijs, waarin deelnemers aan de online lessen, docenten de relevante ambtenaren vanuit de gemeenten worden vertegenwoordigd. De stuurgroep heeft een besluitvormend en adviserende rol gedurende het traject. Als eerste stap wordt een passend online platform geselecteerd, waarvoor de stuurgroep een afwegingskader opstelt en een besluit zal nemen. Vervolgens worden de twee routes (B1 en Z) omgezet naar een online lesprogramma, waarin de docenten van de taalschool onder begeleiding van een externe expert het voortouw nemen. Ook wordt in deze stap een toolkit ontwikkeld met verschillende werkvormen waaruit de docenten kunnen putten tijdens de pilot, instrumenten die ze zichzelf eigen kunnen gaan maken. Deelnemers zonder eigen laptop komen in aanmerking om een laptop in bruikleen te nemen voor de duur van het project. De stuurgroep en taalschool dragen zorg voor het beheer van de laptops, zodat iedereen deel kan nemen aan de taallessen. Vervolgens worden de lessenreeksen gepilot in de regio, de voortgang van de pilot wordt op verschillende manieren geëvalueerd.</text:p>
          </table:table-cell>
          <table:table-cell table:number-columns-repeated="12"/>
          <table:table-cell table:style-name="ce1" table:number-columns-repeated="16370"/>
        </table:table-row>
        <table:table-row table:style-name="ro9">
          <table:table-cell table:style-name="ce308" office:value-type="string" calcext:value-type="string">
            <text:p>2025AMIF20258</text:p>
          </table:table-cell>
          <table:table-cell office:value-type="string" calcext:value-type="string">
            <text:p>Het project ‘Participeren vanaf dag 1’ heeft als doel dat 300 statushouders in de regio Gooi &amp; Vechtstreek snel en volwaardig te laten deelnemen aan de Nederlandse maatschappij. Dit wordt gerealiseerd via een activatieprogramma, (arbeids)participatie-activiteiten en begeleiding door ontwikkelcoaches. Er is specifieke aandacht voor vrouwelijke statushouders en jongeren. Om dit resultaat te behalen, stelt de ontwikkelcoach samen met elke statushouder een persoonlijk ontwikkelplan op. Dit plan sluit aan bij de ontwikkelbehoefte van statushouders én de vraag vanuit werkgevers. Het persoonlijk ontwikkelplan draagt bij aan het versterken van vaardigheden op het gebied van activatie, participatie en financiële zelfredzaamheid van 300 statushouders. Het activatieprogramma vormt de eerste stap van het persoonlijk ontwikkelplan en heeft als doel statushouders te motiveren om deel te nemen aan maatschappelijke activiteiten in een taalrijke omgeving binnen hun gemeente. Aansluitend worden statushouders doormiddel van (arbeids)participatie-activiteiten begeleid richting (duurzame) participatie. Voorbeelden van de (arbeids)participatie-activiteiten zijn vrijwilligerswerk, een taalstage, werkervaringsplek, proefplaatsing en een betaalde of onbetaalde baan. Tot slot ondersteunt de ontwikkelcoach bij het bereiken van financiële zelfredzaamheid.</text:p>
          </table:table-cell>
          <table:table-cell table:number-columns-repeated="12"/>
          <table:table-cell table:style-name="ce1" table:number-columns-repeated="16370"/>
        </table:table-row>
        <table:table-row table:style-name="ro17">
          <table:table-cell table:style-name="ce308" office:value-type="string" calcext:value-type="string">
            <text:p>2025AMIF20262</text:p>
          </table:table-cell>
          <table:table-cell office:value-type="string" calcext:value-type="string">
            <text:p>Om alle inburgeringsplichtigen snel en volwaardig mee te laten doen in de Nederlandse maatschappij, is vlot en duurzaam uitstromen naar een (on)betaalde baan van het grootste belang. Uit de praktijk weten we dat statushouders graag willen werken, een bijdrage willen leveren aan de Nederlandse samenleving. Toch blijkt het voor hen moeilijk om een baan te vinden en vast te houden. De beheersing van de Nederlandse taal blijkt vaak onvoldoende en ook zorgen culturele drempels ervoor dat arbeidsparticipatie moeilijker gaat. Aan de werkgevers kant merken we terughoudendheid bij het in dienst nemen van statushouders. Ook hier spelen de taal- en culturele aspecten een rol. Het project ‘duale trajecten’ ondersteunt zowel de statushouder als de werkgever door werkt precies aan deze punten: taal en beroepsvaardigheid. Door (1) de Nederlandse taalvaardigheid van de statushouder te vergroten en (2) de beroepsvaardigheid van statushouders op de werkvloer te verhogen en (3) de kennis en het begrip over de cultuurverschillen voor de werkgever te verbeteren. Hiermee nemen we drempels weg voor statushouders om snel en duurzaam te participeren op de arbeidsmarkt.</text:p>
          </table:table-cell>
          <table:table-cell table:number-columns-repeated="12"/>
          <table:table-cell table:style-name="ce1" table:number-columns-repeated="16370"/>
        </table:table-row>
        <table:table-row table:style-name="ro6">
          <table:table-cell office:value-type="string" calcext:value-type="string">
            <text:p>2025AMIF20263</text:p>
          </table:table-cell>
          <table:table-cell office:value-type="string" calcext:value-type="string">
            <text:p>Dit project richt zich op de duurzame integratie en participatie van vrouwelijke statushouders uit voornamelijk Arabisch sprekende landen met een grote afstand tot de arbeidsmarkt. Door middel van een integrale aanpak – bestaande uit empowermentgroepen, taalonderwijs, financiële zelfredzaamheid, participatieplaatsen en leefstijlprogramma’s – worden deelnemers begeleid naar meer zelfvertrouwen, basiswerknemersvaardigheden en een realistisch arbeidsperspectief. De samenhang tussen taal, werk, welzijn en praktische ondersteuning vergroot de kans op volwaardige maatschappelijke participatie en arbeidstoeleiding</text:p>
          </table:table-cell>
          <table:table-cell table:number-columns-repeated="12"/>
          <table:table-cell table:style-name="ce1" table:number-columns-repeated="16370"/>
        </table:table-row>
        <table:table-row table:style-name="ro6">
          <table:table-cell office:value-type="string" calcext:value-type="string">
            <text:p>2025AMIF2027</text:p>
          </table:table-cell>
          <table:table-cell office:value-type="string" calcext:value-type="string">
            <text:p>De gemeenten Leeuwarden, Smallingerland en Heerenveen organiseren met regionale ondernemers taalstages voor met name vrouwen en jongeren met een migratieachtergrond. Tijdens een stage van 60 werkdagen begeleiden taalcoaches de deelnemers om in een praktische werksetting te werken aan hun taalontwikkeling. In de periode november 2025 tot oktober 2028 kunnen 250 statushouders een taalstagecertificaat halen. Met deze werkervaring zijn de kansen vergroot op arbeids- en maatschappelijke participatie. Statushouders en werkgevers worden met laagdrempelige informatiebijeenkomsten geïnformeerd en geënthousiasmeerd om deel te nemen.</text:p>
          </table:table-cell>
          <table:table-cell table:number-columns-repeated="12"/>
          <table:table-cell table:style-name="ce1" table:number-columns-repeated="16370"/>
        </table:table-row>
        <table:table-row table:style-name="ro15">
          <table:table-cell office:value-type="string" calcext:value-type="string">
            <text:p>2025AMIF2028</text:p>
          </table:table-cell>
          <table:table-cell office:value-type="string" calcext:value-type="string">
            <text:p>Afgelopen 24 maart 2025 heeft AZC Alphen Aan den Rijn haar deuren geopend. Gemeente Alphen aan den Rijn zet in op meedoen vanaf dag één door de nieuwe bewoners. Onderdeel van de activiteiten die hiertoe worden georganiseerd is toeleiding naar werk. Hiertoe werkt de gemeente samen met het COA en lokale partners en werkgevers. De kern van het aanbod bestaat uit jobhunting (o.a. voorlichtingsbijeenkomsten, netwerkactiviteiten, werkgeverscontacten, intakes kandidaten, vervolggesprekken kandidaten) en jobcoaching. COA en gemeente spannen zich extra in om de relatief grote groep jonge vrouwen naar werk te motiveren en te begeleiden. Dit door specifieke voorlichtingsbijeenkomsten te houden voor deze doelgroep, de behoeftes in kaart te brengen en op zoek te gaan naar werkgevers die werk aanbieden dat past bij de voorkeur van de vrouwen. Ook binnen het ontwikkelbedrijf Rijnvicus zelf zijn er mogelijkheden voor geschikte banen, bijvoorbeeld binnen de horeca-tak of het schoonmaakwerk. Ook voor de doelgroep jongeren houden we aparte voorlichtingsbijeenkomsten. Specifiek voor de doelgroep jongeren, die geen leerplicht meer hebben en doorgaans nog nauwelijks de Nederlandse taal spreken, bieden we opstapbanen aan bij ontwikkelbedrijf Rijnvicus. Werken, leren werken en het leren van de Nederlandse taal gaan hierbij hand in hand. Wanneer het traject opstapbaan succesvol is afgerond, is de kandidaat bemiddelbaar naar regulier werk. Tenslotte sturen we op een soepele aansluiting naar inburgering. AZC-bewoners die een betaalde baan hebben en de overstap naar inburgeren maken, begeleiden we, samen met de collega’s van inburgering, zodat zij met behoud van werk, wellicht wel minder uren, aan hun inburgering kunnen beginnen. Vanwege hun werkervaring hebben zij dan al een voorsprong. De kans op succesvolle inburgering en duurzame arbeidsparticipatie, ook op de lange termijn, is hiermee groter.</text:p>
          </table:table-cell>
          <table:table-cell table:number-columns-repeated="12"/>
          <table:table-cell table:style-name="ce1" table:number-columns-repeated="16370"/>
        </table:table-row>
        <table:table-row table:style-name="ro15">
          <table:table-cell office:value-type="string" calcext:value-type="string">
            <text:p>2025AMIF2029</text:p>
          </table:table-cell>
          <table:table-cell office:value-type="string" calcext:value-type="string">
            <text:p>De gemeente Den Haag organiseert schakelprograma's voor de reeds bestaande vakopleiding van de HTM, het bestaande programma van de Coalitie Wonen Onderwijs en Werk, Zuid West (gefinancierd vanuit de Regiodeal), door vaktaal, extra Nederlandse taal extra en Nederlandse werkcultuur, duaal aan de inburgeringslessen aan te bieden in schakeltrajecten. De trajecten richten zich op het duurzaam bemiddelen van kandidaten in de krapte sectoren Bouw en Techniek, Logistiek en Vervoer, dat wil zeggen dat we een programma opzetten dat bestaat uit een schakeltraject, met behoud van uitkering, dat leidt naar een bestaand project/vakopleiding met werkervaringsplaats en baangarantie. Daarnaast zetten we in samenwerking met gemeenten Delft, Rijswijk, lokale samenwerkingspartners en grotere regionale werkgevers, een duaal traject op waar asielstatushouders naast de inburgeringsactiviteiten werkervaring opdoen binnen de Detailhandel, Retail- Voedselbranche. Zij doen dit een half jaar met behoud van hun uitkering. Het aantal werkuren wordt per week opgebouwd. De deelnemers krijgen een baangarantie. Naast het reguliere inburgeringsproces volgen de deelnemers vaktaallessen op de werkvloer. De taalschool faciliteert een docent op de werkvloer om reistijd te verkorten. De gemeente Den Haag heeft in zijn reguliere processen opgenomen dat er tijdens de Module Arbeidsmarkt Participatie extra aandacht is voor de afstand tot de arbeidsmarkt, de talenten en capaciteiten van de asielstatushouders, waarbij het hoogst haalbare uitgangspunt is en waarin een gepersonaliseerd beroepsadvies gegeven wordt. Het advies wordt in een adviesrapport met de regievoerder en asielstatushouder gedeeld. Met het project 'Haagse regio werk voor inburgeraars' dragen gemeenten Den haag, Delft en Rijswijk bij aan de integratie van inburgeraars in de regio zodat zij snel en volwaardig mee kunnen doen in de Nederlandse maatschappij.</text:p>
          </table:table-cell>
          <table:table-cell table:number-columns-repeated="12"/>
          <table:table-cell table:style-name="ce1" table:number-columns-repeated="16370"/>
        </table:table-row>
        <table:table-row table:style-name="ro18">
          <table:table-cell table:style-name="ce321" office:value-type="string" calcext:value-type="string">
            <text:p>2025AMIF2023</text:p>
          </table:table-cell>
          <table:table-cell table:style-name="ce333" office:value-type="string" calcext:value-type="string">
            <text:p>Migratie is meer dan ooit een belangrijk nationaal en Europees beleidsonderwerp. Daarnaast is DTenV in steeds grotere mate afhankelijk van Europese en internationale samenwerking in het uitvoeren van haar opdracht: het organiseren van terugkeer van vreemdelingen. Met het International Return Projects Development Programme (IRPD-programma) zorgt DTenV ervoor dat zij sneller kan schakelen op onderwerpen waar de nationale agenda door internationale ontwikkelingen wordt geraakt. De algemene doelstelling van het IRPD-programma is het kunnen anticiperen op internationale ontwikkelingen die de nationale agenda raken. - De eerste hoofdactiviteit – UASC EU RETURN NETWORK - is een (Europees) antwoord, op een (nationale) ontwikkeling: de sterke toename van alleenstaande minderjarige vreemdelingen (amv) in onze asielprocedure. Een verdere beschrijving van het doel van deze activiteit treft u in het tekstgedeelte hieronder. - De tweede hoofdactiviteit – WESTERN BALKAN RETURN MECHANISM - is een (Europees) antwoord op de voortdurende ontwikkelingen aan de buitengrenzen van Europa, die sterk van invloed zijn op de asielinstroom in Nederland. - De derde hoofdactiviteit – INNOVATIE – beoogt de integratie van innovaties in de werkzaamheden van DTenV, zodat regievoerders en (internationale) stakeholders goed op de hoogte zijn van de Nederlandse terugkeercontext. Innovatie zal daarbij de internationale samenwerking bevorderen. - De vierde hoofdactiviteit – STRATEGISCHE INZET – is een antwoord op de behoefte om als organisatie met Seconded National Experts (SNE’s) goed in te spelen op diverse Europese ontwikkelingen.</text:p>
          </table:table-cell>
          <table:table-cell table:number-columns-repeated="12"/>
          <table:table-cell table:style-name="ce1" table:number-columns-repeated="16370"/>
        </table:table-row>
        <table:table-row table:style-name="ro9">
          <table:table-cell table:style-name="ce321" office:value-type="string" calcext:value-type="string">
            <text:p>2025AMIF20266</text:p>
          </table:table-cell>
          <table:table-cell table:style-name="ce333" office:value-type="string" calcext:value-type="string">
            <text:p>Het COA vangt een kwetsbare doelgroep op, alleenstaande minderjarige vreemdelingen, die zonder ouders of voogd naar Nederland zijn gereisd en die nog geen vergunning hebben. Van belang is het bieden van een veilige omgeving en ook professionele begeleiding van amv, afgestemd op hun behoeften, leeftijd en ontwikkeling. Het belang van de jongere staat hierbij voorop. Begeleiding is altijd maatwerk en gebaseerd vanuit het methodisch kader en vanuit de pedagogische visie van het COA. Doel van de begeleiding is dat jongeren zelfredzaam zijn, regie over hun nieuwe leven hebben en zijn voorbereid op hun toekomst. Professioneel begeleiden van de doelgroep vraag competenties van de medewerkers amv die nodig zijn om op juiste wijze uitvoering te kunnen geven aan rol en taken van de functie. Ook is kennis en kunde noodzakelijk als het gaat om werken in een interculturele omgeving. Kennis van de doelgroep en hoe deze te begeleiden en zodoende doelgerichte begeleidingsplannen op te kunnen stellen en of uit te voeren. Het toerusten van de medewerkers amv met de juiste kennis en vaardigheden om de jongeren op de amv-locaties op doelgerichte wijze te begeleiden op weg naar hun volwassenheid levert een bijdrage aan de opdracht en doelstellingen van het COA, het opvang van de alleenstaande minderjarige vreemdelingen. </text:p>
          </table:table-cell>
          <table:table-cell table:number-columns-repeated="12"/>
          <table:table-cell table:style-name="ce1" table:number-columns-repeated="16370"/>
        </table:table-row>
        <table:table-row table:style-name="ro28">
          <table:table-cell table:style-name="ce321" office:value-type="string" calcext:value-type="string">
            <text:p>2026BMVI2022</text:p>
          </table:table-cell>
          <table:table-cell table:style-name="ce331" office:value-type="string" calcext:value-type="string">
            <text:p>Het project is gericht op Schengenaanbeveling en heeft tot doel een meer geautomatiseerd en geïntegreerd casemanagementsysteem te maken, inclusief een duidelijke procedure voor de kwaliteitscontrole van de gegevens na het invoeren van een melding. Het gevolg is dat een hoger niveau van interne controle met betrekking tot de opvolging van zaken wordt gewaarborgd. Het projectvoorstel vloeit voort uit het besluit van de Nederlandse politie (2021) om de informatievoorziening (IV) voor het (inter)nationale signaleringsproces te moderniseren. </text:p>
          </table:table-cell>
          <table:table-cell table:number-columns-repeated="12"/>
          <table:table-cell table:style-name="ce1" table:number-columns-repeated="16370"/>
        </table:table-row>
        <table:table-row table:style-name="ro29">
          <table:table-cell table:style-name="ce321" office:value-type="string" calcext:value-type="string">
            <text:p>2026ISF2021</text:p>
          </table:table-cell>
          <table:table-cell table:style-name="ce333" office:value-type="string" calcext:value-type="string">
            <text:p>Om online fraude in al zijn verschillende vormen te voorkomen en te bestrijden en zo het aantal slachtoffers(burgers en bedrijven) te laten dalen, is het ministerie van Justitie en Veiligheid in 2022 een publiek private samenwerking gestart: de integrale aanpak online fraude. In 2026<text:span text:style-name="T1"> e</text:span>n 2027 wordt deze aanpak en de opgebouwde samenwerking met de verschillende publieke en private partijen onderhouden en verder doorontwikkeld. </text:p>
          </table:table-cell>
          <table:table-cell table:number-columns-repeated="12"/>
          <table:table-cell table:style-name="ce1" table:number-columns-repeated="16370"/>
        </table:table-row>
        <table:table-row table:style-name="ro30">
          <table:table-cell table:style-name="ce321" office:value-type="string" calcext:value-type="string">
            <text:p>2026BMVI2025</text:p>
          </table:table-cell>
          <table:table-cell table:style-name="ce332" office:value-type="string" calcext:value-type="string">
            <text:p>BZ heeft de afgelopen jaren ingezet op een verbetering van het totale systeem van de consulaire dienstverlening. Het functioneren daarvan is een combinatie van verregaande digitalisering, automatisering en informatie gestuurd werken. Daardoor wordt legaal reizen vergemakkelijkt en worden veiligheids-en migratierisico’s voorkomen (art.3.2.b BMVIVerordening 2021/1148). Hier is in de afgelopen jaren al op geïnvesteerd (mede gefinancierd door BMVI-middelen (2023BMVI2024), maar in de komende jaren moeten deze werkprocessen en ondersteunende IT-componenten verder doorontwikkeld worden. De doorontwikkeling zorgt ervoor dat BZ snel en adequaat kan inspelen op nieuwe regelgeving en vereisten,waardoor de continuïteit en compliance van de visa-processen gewaarborgd blijven. Door deze strategische aanpak is BZ beter gepositioneerd om in te spelen op zowel interne als externe veranderingen, waardoor een toekomstbestendig en kostenbewust systeem wordt gecreëerd. Samenvattend zien de projectactiviteiten toe op het verlenen van doelmatige en klantvriendelijke diensten aan visumaanvragers (bijlage II,artikel2a BMVI Verordening2021/1148) en het opzetten en kosten-effectiever werken het nationale visuminformatiesysteem, te weten: KAIROS (bijlageIII, artikel2b BMVI Verordening, idem) </text:p>
          </table:table-cell>
          <table:table-cell table:number-columns-repeated="12"/>
          <table:table-cell table:style-name="ce1" table:number-columns-repeated="16370"/>
        </table:table-row>
        <table:table-row table:style-name="ro31">
          <table:table-cell table:style-name="ce321" office:value-type="string" calcext:value-type="string">
            <text:p>2026AMIF2021</text:p>
          </table:table-cell>
          <table:table-cell office:value-type="string" calcext:value-type="string">
            <text:p>Het project Jong en Samen Sterk heeft als doel om de begeleiding van alleenstaande minderjarige vreemdelingen (amv) en jongvolwassenen in COA-opvanglocaties structureel te versterken. Door deze versterking willen we:- De mentale en fysieke gezondheid van amv en jongvolwassenen verbeteren.- Overlast gevend gedrag verminderen en escalaties voorkomen.- Sociale participatie en zelfredzaamheid vergroten, zodat jongeren zich beter kunnen ontwikkelen en integreren. Dit draagt bij aan een veilige, stabiele leefomgeving waarin jongeren zich gezien en gesteund voelen. We realiseren deze doelstelling door een samenhangende aanpak met de volgende pijlers: &gt;Duurzame implementatie van coachrollen voor amv Structureel inzetten van coaches die jongeren persoonlijk begeleiden en ondersteunen. &gt;Ontwikkelen en testen van een coachrol voor jongvolwassenen Een nieuwe rol die aansluit bij de specifieke behoeften van deze doelgroep. &gt;Uniforme methodiek en praktijkgericht programma Ontwikkelen van een duidelijke werkwijze en tools voor effectieve begeleiding. &gt;Leerontwikkelpad voor coaches Gericht op kennis en vaardigheden om jongeren optimaal te ondersteunen. &gt; Opzetten van een lerend netwerk en community of practice Voor kennisdeling en samenwerking tussen amv-begeleiding en begeleiding regulier. Door deze activiteiten versterken we niet alleen de begeleiding, maar ook de samenwerking tussen teams, waardoor jongeren meer kansen krijgen om zich positief te ontwikkelen.</text:p>
          </table:table-cell>
          <table:table-cell table:number-columns-repeated="12"/>
          <table:table-cell table:style-name="ce1" table:number-columns-repeated="16370"/>
        </table:table-row>
        <table:table-row table:style-name="ro32">
          <table:table-cell table:style-name="ce321" office:value-type="string" calcext:value-type="string">
            <text:p>2025AMIF20268</text:p>
          </table:table-cell>
          <table:table-cell office:value-type="string" calcext:value-type="string">
            <text:p><text:s/>Het COA wil verduurzamen en de asielopvang verbeteren en flexibeler maken. Het project beoogt innovatieve,duurzame en flexibele opvangoplossingen te ontwikkelen en te implementeren. Het centrale doel is het verkleinen van de ecologische voetafdruk en het verbeteren van de kwaliteit, veiligheid en leefbaarheid van opvanglocaties door: •Duurzaamheid en circulariteit te integreren in bestaande en nieuwe opvanglocaties; •Flexibele, modulaire en schaalbare opvangconcepten te realiseren; •De kwaliteit van tijdelijke (nood)opvang te verhogen door innovatie en praktijkgerichte oplossingen; •Multifunctionele opvanglocaties te creëren die veiligheid, herstel en sociale interactie bevorderen voor gemengde doelgroepen. De combinatie van deze activiteiten leidt tot een toekomstbestendig opvangsysteem dat niet alleen voldoet aan actuele behoeften, maar ook innovatieve, duurzame en sociale oplossingen biedt voor de lange termijn. Het project draagt bij aan kennisdeling, partnerschap en maatschappelijke impact door samenwerking met lokale autoriteiten, architecten, bewoners en onderzoekers.</text:p>
          </table:table-cell>
          <table:table-cell table:number-columns-repeated="12"/>
          <table:table-cell table:style-name="ce1" table:number-columns-repeated="16370"/>
        </table:table-row>
        <table:table-row table:style-name="ro33">
          <table:table-cell table:style-name="ce321" office:value-type="string" calcext:value-type="string">
            <text:p>2026ISF2022</text:p>
          </table:table-cell>
          <table:table-cell table:style-name="ce334" office:value-type="string" calcext:value-type="string">
            <text:p>De afgelopen jaren is gewerkt aan de ontwikkeling van het nationale CMS, dat een toekomstbestendig systeem zal bieden voor de uniforme uitwisseling van berichten en informatie binnen de vijf rechtshulpkanalen, namelijk Europol, INTERPOL, SIRENE, Nederlandse liaison functionarissen in het buitenland en buitenlandse liaison functionarissen in Nederland. Een dergelijke ontwikkeling is niet eenvoudig en houdt verband met nationale vereisten om relevante autoriteiten, zoals het Openbaar Ministerie en de aangewezen systemen (DIAS), aan het CMS te koppelen. Hierbij moet opgemerkt worden dat het Nederlandse nationale CMS al in ontwikkeling was en tot doel heeft tenminste alle internationale rechtshulp kanalen op een uniforme manier te ondersteunen. Dit omvat ook het uitwisselen van informatie met andere relevante nationale autoriteiten om het gehele proces van nationale en internationale informatie-uitwisseling zo efficiënt mogelijk te stroomlijnen. Elk communicatiekanaal heeft echter zijn eigen specifieke eisen en functies. Dit is een van de redenen waarom de integratie van SIENA (Europol) minder eenvoudig bleek te zijn dan aanvankelijk werd aangenomen. Binnen dit project wordt het CMS zodanig aangepast, dat het de integratie van SIENA mogelijk maakt.</text:p>
          </table:table-cell>
          <table:table-cell table:number-columns-repeated="12"/>
          <table:table-cell table:style-name="ce1" table:number-columns-repeated="16370"/>
        </table:table-row>
        <table:table-row table:style-name="ro3" table:number-rows-repeated="2">
          <table:table-cell table:style-name="ce321"/>
          <table:table-cell table:number-columns-repeated="13"/>
          <table:table-cell table:style-name="ce1" table:number-columns-repeated="16370"/>
        </table:table-row>
        <table:table-row table:style-name="ro3" table:number-rows-repeated="12">
          <table:table-cell table:number-columns-repeated="14"/>
          <table:table-cell table:style-name="ce1" table:number-columns-repeated="16370"/>
        </table:table-row>
        <table:table-row table:style-name="ro19" table:number-rows-repeated="1048440">
          <table:table-cell table:number-columns-repeated="14"/>
          <table:table-cell table:style-name="ce1" table:number-columns-repeated="16370"/>
        </table:table-row>
        <table:table-row table:style-name="ro19">
          <table:table-cell table:number-columns-repeated="14"/>
          <table:table-cell table:style-name="ce1" table:number-columns-repeated="16370"/>
        </table:table-row>
        <table:named-expressions>
          <table:named-range table:name="_bookmark0" table:base-cell-address="$Projectbeschrijvingen.$A$1" table:cell-range-address="Projectbeschrijvingen.$B$49"/>
        </table:named-expressions>
        <calcext:conditional-formats>
          <calcext:conditional-format calcext:target-range-address="Projectbeschrijvingen.A1:Projectbeschrijvingen.A107 Projectbeschrijvingen.A110:Projectbeschrijvingen.A113 Projectbeschrijvingen.A117:Projectbeschrijvingen.A1048576">
            <calcext:condition calcext:apply-style-name="cf1" calcext:value="formula-is(AND(COUNTIF([.$A$1:.$A$107]; [.A1])+COUNTIF([.$A$110:.$A$113]; [.A1])+COUNTIF([.$A$115:.$A$1048576]; [.A1])&gt;1;NOT(ISBLANK([.A1]))))" calcext:base-cell-address="Projectbeschrijvingen.A1"/>
          </calcext:conditional-format>
          <calcext:conditional-format calcext:target-range-address="Projectbeschrijvingen.A108:Projectbeschrijvingen.A109">
            <calcext:condition calcext:apply-style-name="cf1" calcext:value="formula-is(AND(COUNTIF([.$A$108:.$A$109]; [.A108])&gt;1;NOT(ISBLANK([.A108]))))" calcext:base-cell-address="Projectbeschrijvingen.A108"/>
          </calcext:conditional-format>
          <calcext:conditional-format calcext:target-range-address="Projectbeschrijvingen.A114:Projectbeschrijvingen.A123">
            <calcext:condition calcext:apply-style-name="cf1" calcext:value="formula-is(AND(COUNTIF([.$A$114:.$A$114]; [.A114])&gt;1;NOT(ISBLANK([.A114]))))" calcext:base-cell-address="Projectbeschrijvingen.A114"/>
          </calcext:conditional-format>
        </calcext:conditional-formats>
      </table:table>
      <table:named-expressions/>
      <table:database-ranges>
        <table:database-range table:name="__Anonymous_Sheet_DB__0" table:target-range-address="Overzicht_projecten.A4:Overzicht_projecten.Q112" table:display-filter-buttons="true"/>
      </table:database-range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4">
  <office:font-face-decls>
    <style:font-face style:name="Arial" svg:font-family="Arial" style:font-family-generic="swiss" style:font-pitch="variable"/>
    <style:font-face style:name="Arial1" svg:font-family="Arial"/>
    <style:font-face style:name="Calibri" svg:font-family="Calibri"/>
    <style:font-face style:name="Calibri1" svg:font-family="Calibri"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Times New Roman" svg:font-family="'Times New Roman'" style:font-family-generic="roman" style:font-pitch="variable"/>
    <style:font-face style:name="Verdana" svg:font-family="Verdana"/>
    <style:font-face style:name="Verdana1" svg:font-family="Verdana, Verdana" style:font-family-generic="swiss"/>
    <style:font-face style:name="Verdana2" svg:font-family="Verdana" style:font-family-generic="roman"/>
  </office:font-face-decls>
  <office:styles>
    <style:default-style style:family="table-cell">
      <style:paragraph-properties style:tab-stop-distance="1.25cm"/>
      <style:text-properties style:font-name="Arial" fo:font-size="10pt" fo:language="nl" fo:country="NL" style:font-name-asian="Microsoft YaHei" style:font-size-asian="10pt" style:language-asian="zh" style:country-asian="CN" style:font-name-complex="Lucida Sans" style:font-size-complex="10pt" style:language-complex="hi" style:country-complex="IN"/>
    </style:default-style>
    <style:default-style style:family="graphic">
      <style:graphic-properties draw:stroke="solid" svg:stroke-width="0.035cm" svg:stroke-color="#172c51" svg:stroke-opacity="100%" draw:stroke-linejoin="miter" svg:stroke-linecap="butt" draw:fill-color="#4472c4" fo:wrap-option="wrap" draw:shadow-offset-x="0.3cm" draw:shadow-offset-y="0.3cm" style:writing-mode="page"/>
      <style:paragraph-properties style:text-autospace="ideograph-alpha" style:punctuation-wrap="simple" style:line-break="strict" loext:tab-stop-distance="0cm" style:font-independent-line-spacing="false">
        <style:tab-stops/>
      </style:paragraph-properties>
      <style:text-properties style:use-window-font-color="true" loext:opacity="0%" style:font-name="Times New Roman" fo:font-size="12pt" fo:language="nl" fo:country="NL" style:letter-kerning="true" style:font-name-asian="Segoe UI" style:font-size-asian="12pt" style:language-asian="zh" style:country-asian="CN" style:font-name-complex="Tahoma" style:font-size-complex="12pt" style:language-complex="hi" style:country-complex="IN"/>
    </style:default-style>
    <style:style style:name="Default" style:family="graphic"/>
    <style:style style:name="Note" style:family="graphic" style:parent-style-name="Default">
      <style:graphic-properties draw:stroke="solid" draw:marker-start="Pijlpunten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Calibri" fo:font-family="Calibri" fo:font-size="11pt" style:font-name-asian="Calibri" style:font-family-asian="Calibri" style:font-size-asian="11pt" style:font-name-complex="Calibri" style:font-family-complex="Calibri" style:font-size-complex="11pt"/>
    </style:style>
    <style:style style:name="Graphics" style:family="graphic" style:parent-style-name="Default"/>
    <number:number-style style:name="N0">
      <number:number number:min-integer-digits="1"/>
    </number:number-style>
    <number:currency-style style:name="N118P0" style:volatile="true">
      <number:currency-symbol>€</number:currency-symbol>
      <number:text> </number:text>
      <number:fill-character> </number:fill-character>
      <number:number number:decimal-places="2" number:min-decimal-places="2" number:min-integer-digits="1" number:grouping="true"/>
      <number:text> </number:text>
    </number:currency-style>
    <number:currency-style style:name="N118P1" style:volatile="true">
      <number:currency-symbol>€</number:currency-symbol>
      <number:text> </number:text>
      <number:fill-character> </number:fill-character>
      <number:text>-</number:text>
      <number:number number:decimal-places="2" number:min-decimal-places="2" number:min-integer-digits="1" number:grouping="true"/>
      <number:text> </number:text>
    </number:currency-style>
    <number:currency-style style:name="N118P2" style:volatile="true">
      <number:currency-symbol>€</number:currency-symbol>
      <number:text> </number:text>
      <number:fill-character> </number:fill-character>
      <number:text>-</number:text>
      <number:number number:decimal-places="0" number:min-decimal-places="0" number:min-integer-digits="0"/>
      <number:text> </number:text>
    </number:currency-style>
    <number:text-style style:name="N118">
      <number:text> </number:text>
      <number:text-content/>
      <number:text> </number:text>
      <style:map style:condition="value()&gt;0" style:apply-style-name="N118P0"/>
      <style:map style:condition="value()&lt;0" style:apply-style-name="N118P1"/>
      <style:map style:condition="value()=0" style:apply-style-name="N118P2"/>
    </number:text-style>
    <number:currency-style style:name="N114P0" style:volatile="true">
      <number:currency-symbol number:language="nl" number:country="NL">€</number:currency-symbol>
      <number:text> </number:text>
      <number:number number:decimal-places="2" number:min-decimal-places="2" number:min-integer-digits="1" number:grouping="true"/>
    </number:currency-style>
    <number:currency-style style:name="N114">
      <style:text-properties fo:color="#ff0000"/>
      <number:currency-symbol number:language="nl" number:country="NL">€</number:currency-symbol>
      <number:text> </number:text>
      <number:number number:decimal-places="2" number:min-decimal-places="2" number:min-integer-digits="1" number:grouping="true"/>
      <number:text>-</number:text>
      <style:map style:condition="value()&gt;=0" style:apply-style-name="N114P0"/>
    </number:currency-style>
    <number:currency-style style:name="N115">
      <number:currency-symbol>€</number:currency-symbol>
      <number:text> </number:text>
      <number:fill-character> </number:fill-character>
      <number:number number:decimal-places="2" number:min-decimal-places="2" number:min-integer-digits="1" number:grouping="true"/>
      <number:text> </number:text>
    </number:currency-style>
    <number:currency-style style:name="N116">
      <number:currency-symbol>€</number:currency-symbol>
      <number:text> </number:text>
      <number:fill-character> </number:fill-character>
      <number:text>-</number:text>
      <number:number number:decimal-places="2" number:min-decimal-places="2" number:min-integer-digits="1" number:grouping="true"/>
      <number:text> </number:text>
    </number:currency-style>
    <number:currency-style style:name="N117">
      <number:currency-symbol>€</number:currency-symbol>
      <number:text> </number:text>
      <number:fill-character> </number:fill-character>
      <number:text>-</number:text>
      <number:number number:decimal-places="0" number:min-decimal-places="0" number:min-integer-digits="0"/>
      <number:text> </number:text>
    </number:currency-style>
    <number:currency-style style:name="N120">
      <number:currency-symbol>€</number:currency-symbol>
      <number:text> </number:text>
      <number:number number:decimal-places="0" number:min-decimal-places="0" number:min-integer-digits="1" number:grouping="true"/>
    </number:currency-style>
    <number:currency-style style:name="N121P0" style:volatile="true">
      <number:currency-symbol>€</number:currency-symbol>
      <number:text> </number:text>
      <number:number number:decimal-places="0" number:min-decimal-places="0" number:min-integer-digits="1" number:grouping="true"/>
    </number:currency-style>
    <number:currency-style style:name="N121">
      <style:text-properties fo:color="#ff0000"/>
      <number:currency-symbol>€</number:currency-symbol>
      <number:text> -</number:text>
      <number:number number:decimal-places="0" number:min-decimal-places="0" number:min-integer-digits="1" number:grouping="true"/>
      <style:map style:condition="value()&gt;=0" style:apply-style-name="N121P0"/>
    </number:currency-style>
    <number:date-style style:name="N122">
      <number:day/>
      <number:text>-</number:text>
      <number:month/>
      <number:text>-</number:text>
      <number:year number:style="long"/>
    </number:date-style>
    <style:style style:name="Default" style:family="table-cell" style:data-style-name="N0">
      <style:table-cell-properties fo:background-color="transparent" style:vertical-align="automatic"/>
      <style:text-properties fo:color="#000000" style:font-name="Calibri" fo:font-family="Calibri" fo:font-size="11pt" style:font-name-asian="Calibri" style:font-family-asian="Calibri" style:font-size-asian="11pt" style:font-name-complex="Calibri" style:font-family-complex="Calibri" style:font-size-complex="11pt"/>
    </style:style>
    <style:style style:name="Heading" style:family="table-cell" style:parent-style-name="Default">
      <style:table-cell-properties fo:wrap-option="no-wrap" style:shrink-to-fit="false"/>
      <style:text-properties fo:font-size="24pt" fo:font-style="normal" fo:font-weight="bold" style:font-size-asian="24pt" style:font-style-asian="normal" style:font-weight-asian="bold" style:font-size-complex="24pt" style:font-style-complex="normal" style:font-weight-complex="bold"/>
    </style:style>
    <style:style style:name="Heading_20_1" style:display-name="Heading 1" style:family="table-cell" style:parent-style-name="Heading">
      <style:table-cell-properties fo:wrap-option="no-wrap" style:shrink-to-fit="false"/>
      <style:text-properties fo:font-size="18pt" style:font-size-asian="18pt" style:font-size-complex="18pt"/>
    </style:style>
    <style:style style:name="Heading_20_2" style:display-name="Heading 2" style:family="table-cell" style:parent-style-name="Heading">
      <style:table-cell-properties fo:wrap-option="no-wrap" style:shrink-to-fit="false"/>
      <style:text-properties fo:font-size="12pt" style:font-size-asian="12pt" style:font-size-complex="12pt"/>
    </style:style>
    <style:style style:name="Text" style:family="table-cell" style:parent-style-name="Default">
      <style:table-cell-properties fo:wrap-option="no-wrap" style:shrink-to-fit="false"/>
    </style:style>
    <style:style style:name="Note" style:family="table-cell" style:parent-style-name="Text">
      <style:table-cell-properties fo:background-color="#ffffcc" style:diagonal-bl-tr="none" style:diagonal-tl-br="none" fo:wrap-option="no-wrap" fo:border="0.74pt solid #808080" style:shrink-to-fit="false"/>
      <style:text-properties fo:color="#333333"/>
    </style:style>
    <style:style style:name="Footnote" style:family="table-cell" style:parent-style-name="Text">
      <style:table-cell-properties fo:wrap-option="no-wrap" style:shrink-to-fit="false"/>
      <style:text-properties fo:color="#808080" fo:font-style="italic" style:font-style-asian="italic" style:font-style-complex="italic"/>
    </style:style>
    <style:style style:name="Hyperlink" style:family="table-cell" style:parent-style-name="Default" style:data-style-name="N0">
      <style:text-properties fo:color="#0563c1" style:text-underline-style="solid" style:text-underline-width="auto" style:text-underline-color="font-color"/>
    </style:style>
    <style:style style:name="Status" style:family="table-cell" style:parent-style-name="Default">
      <style:table-cell-properties fo:wrap-option="no-wrap" style:shrink-to-fit="false"/>
    </style:style>
    <style:style style:name="Good" style:family="table-cell" style:parent-style-name="Status">
      <style:table-cell-properties fo:background-color="#ccffcc" fo:wrap-option="no-wrap" style:shrink-to-fit="false"/>
      <style:text-properties fo:color="#006600"/>
    </style:style>
    <style:style style:name="Neutral" style:family="table-cell" style:parent-style-name="Status">
      <style:table-cell-properties fo:background-color="#ffffcc" fo:wrap-option="no-wrap" style:shrink-to-fit="false"/>
      <style:text-properties fo:color="#996600"/>
    </style:style>
    <style:style style:name="Bad" style:family="table-cell" style:parent-style-name="Status">
      <style:table-cell-properties fo:background-color="#ffcccc" fo:wrap-option="no-wrap" style:shrink-to-fit="false"/>
      <style:text-properties fo:color="#cc0000"/>
    </style:style>
    <style:style style:name="Warning" style:family="table-cell" style:parent-style-name="Status">
      <style:table-cell-properties fo:wrap-option="no-wrap" style:shrink-to-fit="false"/>
      <style:text-properties fo:color="#cc0000"/>
    </style:style>
    <style:style style:name="Error" style:family="table-cell" style:parent-style-name="Status">
      <style:table-cell-properties fo:background-color="#cc0000" fo:wrap-option="no-wrap" style:shrink-to-fit="false"/>
      <style:text-properties fo:color="#ffffff" fo:font-weight="bold" style:font-weight-asian="bold" style:font-weight-complex="bold"/>
    </style:style>
    <style:style style:name="Accent" style:family="table-cell" style:parent-style-name="Default">
      <style:table-cell-properties fo:wrap-option="no-wrap" style:shrink-to-fit="false"/>
      <style:text-properties fo:font-weight="bold" style:font-weight-asian="bold" style:font-weight-complex="bold"/>
    </style:style>
    <style:style style:name="Accent_20_1" style:display-name="Accent 1" style:family="table-cell" style:parent-style-name="Accent">
      <style:table-cell-properties fo:background-color="#000000" fo:wrap-option="no-wrap" style:shrink-to-fit="false"/>
      <style:text-properties fo:color="#ffffff"/>
    </style:style>
    <style:style style:name="Accent_20_2" style:display-name="Accent 2" style:family="table-cell" style:parent-style-name="Accent">
      <style:table-cell-properties fo:background-color="#808080" fo:wrap-option="no-wrap" style:shrink-to-fit="false"/>
      <style:text-properties fo:color="#ffffff"/>
    </style:style>
    <style:style style:name="Accent_20_3" style:display-name="Accent 3" style:family="table-cell" style:parent-style-name="Accent">
      <style:table-cell-properties fo:background-color="#dddddd" fo:wrap-option="no-wrap" style:shrink-to-fit="false"/>
    </style:style>
    <style:style style:name="Result" style:family="table-cell" style:parent-style-name="Default">
      <style:table-cell-properties fo:wrap-option="no-wrap" style:shrink-to-fit="false"/>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Standaard_20_2" style:display-name="Standaard 2" style:family="table-cell" style:parent-style-name="Default" style:data-style-name="N0">
      <style:table-cell-properties fo:background-color="transparent" style:vertical-align="automatic"/>
      <style:text-properties fo:color="#000000" style:font-name="Arial1" fo:font-family="Arial" fo:font-size="10pt" style:font-name-asian="Arial1" style:font-family-asian="Arial" style:font-size-asian="10pt" style:font-name-complex="Arial1" style:font-family-complex="Arial" style:font-size-complex="10pt"/>
    </style:style>
    <style:style style:name="Standaard_20_3" style:display-name="Standaard 3" style:family="table-cell" style:parent-style-name="Default" style:data-style-name="N0">
      <style:table-cell-properties fo:background-color="transparent" style:vertical-align="automatic"/>
      <style:text-properties fo:color="#000000" style:font-name="Arial1" fo:font-family="Arial" fo:font-size="10pt" style:font-name-asian="Arial1" style:font-family-asian="Arial" style:font-size-asian="10pt" style:font-name-complex="Arial1" style:font-family-complex="Arial" style:font-size-complex="10pt"/>
    </style:style>
    <style:style style:name="Valuta" style:family="table-cell" style:parent-style-name="Default" style:data-style-name="N118"/>
    <style:style style:name="cf1" style:family="table-cell" style:parent-style-name="Default">
      <style:table-cell-properties fo:background-color="#ffc7ce"/>
      <style:text-properties fo:color="#9c0006"/>
    </style:style>
    <style:style style:name="cf2" style:family="table-cell" style:parent-style-name="Default"/>
    <style:style style:name="cf3" style:family="table-cell" style:parent-style-name="Default">
      <style:table-cell-properties fo:background-color="#ffc000"/>
    </style:style>
    <draw:marker draw:name="Pijlpunten_20_1" draw:display-name="Pijlpunten 1" svg:viewBox="0 0 20 30" svg:d="M10 0l-10 30h20z"/>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style:page-layout style:name="Mpm3">
      <style:page-layout-properties style:num-format="1" style:print-orientation="portrait" fo:margin-top="0.762cm" fo:margin-bottom="0.762cm" fo:margin-left="1.778cm" fo:margin-right="1.778cm" style:print-page-order="ttb" style:first-page-number="continue" style:scale-to="100%" style:print="charts drawings objects"/>
      <style:header-style>
        <style:header-footer-properties fo:min-height="1.143cm" fo:margin-left="1.778cm" fo:margin-right="1.778cm" fo:margin-bottom="0cm"/>
      </style:header-style>
      <style:footer-style>
        <style:header-footer-properties fo:min-height="1.143cm" fo:margin-left="1.778cm" fo:margin-right="1.778cm" fo:margin-top="0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Pagina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8-11">00-00-0000</text:date>, <text:time style:data-style-name="N2" text:time-value="08:59:50.433660200">00:00:00</text:time></text:p>
        </style:region-right>
      </style:header>
      <style:header-left style:display="false"/>
      <style:header-first style:display="false"/>
      <style:footer>
        <text:p>Pagina <text:page-number>1</text:page-number><text:s/>/ <text:page-count>99</text:page-count></text:p>
      </style:footer>
      <style:footer-left style:display="false"/>
      <style:footer-first style:display="false"/>
    </style:master-page>
    <style:master-page style:name="mp1" style:page-layout-name="Mpm3">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5.8.6.2$Windows_X86_64 LibreOffice_project/b4b39682cd9868fa725bc664aff94278d315bd04</meta:generator>
    <meta:initial-creator>Maessen, G.C.J.</meta:initial-creator>
    <meta:creation-date>2023-05-10T11:34:14Z</meta:creation-date>
    <dc:date>2026-08-11T10:25:30.793599800</dc:date>
    <meta:editing-duration>PT1H14M56S</meta:editing-duration>
    <meta:editing-cycles>16</meta:editing-cycles>
    <meta:document-statistic meta:table-count="2" meta:cell-count="2039" meta:object-count="2"/>
  </office:meta>
</office:document-meta>
</file>